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7624" office:value-type="string" text:name="OVERHEIDop.publicationIssue"/>
        <text:user-field-decl office:value-type="date" text:name="DCTERMS.W3CDTF/DCTERMS.available" office:date-value="2014-03-14"/>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      <draw:frame draw:style-name="illustratie-standalone" text:anchor-type="paragraph" svg:width="4.0cm" svg:height="1.3cm"><draw:image xlink:href="Pictures/logo.png" xlink:type="simple"/></draw:frame></text:h>
      </text:section>
      <text:section text:style-name="regeling" text:name="id_1_2">
        <text:section text:style-name="aanhef" text:name="id_1_1_1">
          <text:section text:style-name="considerans" text:name="id_1_1_1_1">
            <text:h text:outline-level="1" text:style-name="tussenkop">Onderwerp</text:h>
            <text:p text:style-name="considerans.al">Verplaatsing van één gehandicaptenparkeerplaats op parkeerteerrein Tuinderslaantje. </text:p>
          </text:section>
          <text:section text:style-name="afkondiging" text:name="id_1_1_1_2">
            <text:p text:style-name="al-first"><text:span text:style-name="nadruk-vet">Besluit</text:span></text:p>
          </text:section>
        </text:section>
        <text:section text:style-name="regeling-tekst" text:name="id_1_1_2">
          <text:section text:style-name="tekst" text:name="id_1_1_1_1">
            <text:p text:style-name="al-first">1.Het verkeerbesluit te nemen voor het verplaatsen van één algemene gehandicaptenparkeer-plaats op het parkeerterrein Tuinderslaantje, richting achteringang buurthuis / sporthal De Boei, Kerklaan 32, 3645 EV te Vinkeveen.</text:p>
            <text:h text:outline-level="1" text:style-name="tussenkop">Inleiding</text:h>
            <text:p text:style-name="al">Naar aanleiding van klachten van gebruikers is er onderzoek verricht naar de parkeervoorziening voor gehandicapten op het parkeerterrein Tuinderslaantje nabij buurthuis / sporthal De Boei te Vinkeveen.</text:p>
            <text:p text:style-name="al">De twee bestaande algemene gehandicaptenparkeerplaatsen op het parkeerterrein zijn aangelegd tussen de ingang van buurthuis / sporthal De Boei en de ingang van het zwembad Veenbad. Het zwembad is thans gesloten en definitief buiten gebruik. De afstand tussen de gehandicapten parkeerplaatsen en de ingang van De Boei is nu circa 45 meter. </text:p>
            <text:p text:style-name="al">Het verzoek is </text:p>
            <text:list text:style-name="lijst">
              <text:list-item>
                <text:number>-</text:number>
                <text:p text:style-name="al-first">het opheffen van één bestaande algemene parkeerplaats welke ligt nabij de toegang tot de rolstoel oprit voor buurthuis / sporthal De Boei.</text:p>
              </text:list-item>
              <text:list-item>
                <text:number>-</text:number>
                <text:p text:style-name="al-first">het aanleggen van één verbrede (3,50m) gehandicaptenparkeerplaats op het opgeheven parkeervak.</text:p>
              </text:list-item>
              <text:list-item>
                <text:number>-</text:number>
                <text:p text:style-name="al-first">één van de twee bestaande gehandicaptenparkeerplaatsen welke liggen op het parkeerterrein tussen de ingang van het buurthuis / sporthal De Boei en de ingang van het voormalige zwembad Veenbad op te heffen en te bestemmen tot algemene parkeerplaats.</text:p>
              </text:list-item>
            </text:list>
            <text:h text:outline-level="1" text:style-name="tussenkop">Beoogd effect</text:h>
            <text:p text:style-name="al">In de toekomstige situatie kan er door gehandicapten zo dicht mogelijk bij de ingang van het buurthuis / sporthal De Boei worden geparkeerd op een brede parkeerplaats. De afstand tussen deze gehandi-captenparkeerplaats en de ingang van De Boei is dan 20 meter.</text:p>
            <text:h text:outline-level="1" text:style-name="tussenkop">Advies en onderbouwing</text:h>
            <text:p text:style-name="al">Het realiseren van één brede algemene gehandicaptenparkeerplaats op het opgeheven gewone parkeervak welke ligt nabij de toegang tot de rolstoel oprit voor buurthuis / sporthal De Boei, zodat gehandicapten altijd zo dicht kunnen parkeren voor het gebouw.</text:p>
            <text:h text:outline-level="1" text:style-name="tussenkop">Alternatieven en afwegingen</text:h>
            <text:p text:style-name="al">N.v.t.</text:p>
            <text:h text:outline-level="1" text:style-name="tussenkop">Risico’s</text:h>
            <text:p text:style-name="al">De parkeerdruk voor de gewone bezoekers met auto blijft onveranderd. </text:p>
            <text:h text:outline-level="1" text:style-name="tussenkop">Financiële overwegingen</text:h>
            <text:p text:style-name="al">N.v.t. </text:p>
            <text:h text:outline-level="1" text:style-name="tussenkop">Aanpak en communicatie</text:h>
            <text:p text:style-name="al">Uitvoeren nadat het 6 weken ter inzage heeft gelegen op het gemeentehuis. </text:p>
            <text:h text:outline-level="1" text:style-name="tussenkop">Afstemming</text:h>
            <text:p text:style-name="al">Voorstel is afgestemd en akkoord Martijn Plukkel, afdeling RO</text:p>
            <text:p text:style-name="al">Voorstel is afgestemd en akkoord Ton Poot, afdeling IBOR</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      </meta:user-defined>
    <meta:user-defined meta:name="OVERHEIDop.doctype">Officiële Publicaties, versie 1.1</meta:user-defined>
    <meta:user-defined meta:name="DCTERMS.W3CDTF/OVERHEIDop.jaargang">2014</meta:user-defined>
    <meta:user-defined meta:name="DCTERMS.W3CDTF/DCTERMS.available">14-03-2014</meta:user-defined>
    <meta:user-defined meta:name="OVERHEIDop.publicationIssue">7624</meta:user-defined>
    <meta:user-defined meta:name="OVERHEIDop.StcrtID/DC.identifier">stcrt-2014-7624</meta:user-defined>
    <meta:user-defined meta:name="OVERHEID.Organisatietype/OVERHEID.organisationType">gemeente</meta:user-defined>
    <meta:user-defined meta:name="OVERHEID.Gemeente/OVERHEID.authority">De Ronde Venen</meta:user-defined>
    <meta:user-defined meta:name="OVERHEID.Gemeente/DC.creator">De Ronde Venen</meta:user-defined>
    <meta:user-defined meta:name="OVERHEID.TaxonomieBeleidsagenda/OVERHEID.category">Verkeer | Weg</meta:user-defined>
    <meta:user-defined meta:name="OVERHEID.EPSG28992/DC.spatial">123774 469604</meta:user-defined>
    <meta:user-defined meta:name="OVERHEID.PostcodeHuisnummer/OVERHEIDop.postcodeHuisnummer">3645EX 4</meta:user-defined>
    <meta:user-defined meta:name="OVERHEIDop.woonplaats">Vinkeveen</meta:user-defined>
    <meta:user-defined meta:name="OVERHEIDop.straatnaam">Tuinderslaantje</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xs:date/OVERHEIDop.startdatum">2014-03-14</meta:user-defined>
    <meta:user-defined meta:name="xs:date/OVERHEIDop.einddatum">2014-04-2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4-3071</meta:user-defined>
    <meta:user-defined meta:name="OVERHEIDop.versieInformatie"/>
  </office:meta>
</office:document-meta>
</file>