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4-7565-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font.bold_mt.11.1mm_page.keep-with-next_ifm" style:family="paragraph" style:name="ifm_p_font.bold_mt.11.1mm_page.keep-with-next_ifm" style:parent-style-name="Basis">
      <style:paragraph-properties fo:margin-top="11.1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span_font.bold_mt.4.23mm_ifm" style:family="text" style:name="ifm_span_font.bold_mt.4.23mm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7565</text:p>
          </table:table-cell>
        </table:table-row>
        <table:table-row table:style-name="staatscourant.koprow1">
          <table:covered-table-cell/>
          <table:covered-table-cell/>
          <table:table-cell office:value-type="string" table:style-name="staatscourant.publicatiedatumcel">
            <text:p>18 maart</text:p>
          </table:table-cell>
        </table:table-row>
        <table:table-row>
          <table:covered-table-cell/>
          <table:covered-table-cell/>
          <table:table-cell office:value-type="string" table:style-name="staatscourant.publicatiedatumcel">
            <text:p>2014</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32mm" svg:width="50mm" text:anchor-type="paragraph" style:rel-height="scale" style:rel-width="scale"><draw:image draw:filter-name="PNG - Portable Network Graphics" xlink:actuate="onLoad" xlink:href="Pictures/stcrt-2014-7565-001.png" xlink:show="embed" xlink:type="simple"/></draw:frame>Gewijzigde vaststelling wijzigingsplan De Dellen 26–32 Surhuisterveen en verlening omgevingsvergunning woongebouw SWA, Achtkarspelen</text:h>
      <text:h text:style-name="ifm_p_font.bold_mt.11.1mm_page.keep-with-next_ifm" text:outline-level="4">Inleiding</text:h>
      <text:p text:style-name="ifm_p_mt.4.23mm_ifm">Het Wijzigingsplan De Dellen 26-32 Surhuisterveen geeft een regeling voor het realiseren van een woongebouw op de genoemde locatie. Het plan betreft een woongebouw van de SWA met 37 (deels zorg)appartementen. Voor de realisatie van het woongebouw is een omgevingsvergunning verleend. De besluitvorming voor het wijzigingsplan en omgevingsvergunning worden gecoördineerd (zie kopje coördinatieregeling).</text:p>
      <text:h text:style-name="ifm_p_font.bold_mt.5.08mm_page.keep-with-next_ifm" text:outline-level="4">Vaststelling</text:h>
      <text:p text:style-name="ifm_p_mt.4.23mm_ifm">Op 9 maart 2014 heeft het college van burgemeester en wethouders het wijzigingsplan De Dellen 26-32 Surhuiserveen, ten opzichte van het ontwerp, gewijzigd vastgesteld. Het plan is op de volgende punten gewijzigd vastgesteld:</text:p>
      <text:p text:style-name="ifm_p_indent.-5mm_mleft.5mm_ifm">–<text:tab/>op de verbeelding wordt een maximale bouwhoogte van 13 meter aangegeven; en</text:p>
      <text:p text:style-name="ifm_p_indent.-5mm_mleft.5mm_ifm">–<text:tab/>op de verbeelding wordt aangegeven dat er maximaal 19 woningen (geen zorgwoningen) gerealiseerd kunnen worden.</text:p>
      <text:h text:style-name="ifm_p_font.bold_mt.5.08mm_page.keep-with-next_ifm" text:outline-level="4">Coördinatieregeling</text:h>
      <text:p text:style-name="ifm_p_mt.4.23mm_ifm">Op 22 november 2012 heeft de gemeenteraad de Coördinatieverordening gemeente Achtkarspelen vastgesteld. Hierin is bepaald dat, onder andere, een wijzigingsplan en omgevingsvergunning gecoördineerd behandeld kunnen worden. Dit betekent dat voor de aanvraag omgevingsvergunning dezelfde procedure wordt gevolgd als voor het wijzigingsplan. De mogelijkheid van het coördineren van deze besluiten is voorgelegd aan de SWA. De SWA heeft aangegeven voorkeur te hebben voor een gecoördineerde behandeling. Zowel het vastgestelde bestemmingsplan en de verleende omgevingsgunning liggen gelijktijdig ter inzage.</text:p>
      <text:h text:style-name="ifm_p_font.bold_mt.5.08mm_page.keep-with-next_ifm" text:outline-level="4">Ter inzage</text:h>
      <text:p text:style-name="ifm_p_mt.4.23mm_ifm">Vanaf woensdag <text:span text:style-name="ifm_span_font.bold_mt.4.23mm_ifm">19 maart tot en met 29 april 2014</text:span> liggen het gewijzigd vastgestelde wijzigingsplan en de omgevingsvergunning ter inzage.</text:p>
      <text:p text:style-name="ifm_p_ifm">Het bestemmingsplan en de omgevingsvergunning kunt u inzien:</text:p>
      <text:p text:style-name="ifm_p_indent.-5mm_mleft.5mm_ifm">–<text:tab/>in het klantcontactcentrum tijdens de openingstijden van het gemeentehuis; en</text:p>
      <text:p text:style-name="ifm_p_indent.-5mm_mleft.5mm_ifm">–<text:tab/>via onze website www.achtkarspelen.nl/plannen.</text:p>
      <text:h text:style-name="ifm_p_font.bold_mt.5.08mm_page.keep-with-next_ifm" text:outline-level="4">Beroep</text:h>
      <text:p text:style-name="ifm_p_mt.4.23mm_ifm">Het vastgestelde wijzigingsplan en de verleende omgevingsvergunning worden voor de mogelijkheid van beroep als één besluit gezien. Tijdens de termijn van terinzagelegging (<text:span text:style-name="ifm_span_font.bold_mt.4.23mm_ifm">19 maart tot en met 29 april 2014</text:span>) kan beroep worden ingesteld tegen de genomen besluiten (vaststelling wijzigingsplan en verlenen omgevingsvergunning) door:</text:p>
      <text:p text:style-name="ifm_p_indent.-5mm_mleft.5mm_ifm">•<text:tab/>een belanghebbende die op tijd een zienswijze heeft ingediend;</text:p>
      <text:p text:style-name="ifm_p_indent.-5mm_mleft.5mm_ifm">•<text:tab/>een belanghebbende die gegronde redenen heeft waardoor hij geen zienswijze heeft ingediend;</text:p>
      <text:p text:style-name="ifm_p_indent.-5mm_mleft.5mm_ifm">•<text:tab/>een belanghebbende die bedenkingen heeft over de genoemde wijzigingen.</text:p>
      <text:p text:style-name="ifm_p_ifm">U kunt uw brief sturen naar de Afdeling bestuursrechtspraak van de Raad van State, Postbus 20019, 2500 EA Den Haag. Bij onverwijlde spoed kunt u ook om een schorsing vragen. Dit kan bij de voorzitter van de Afdeling bestuursrechtspraak van de Raad van State.</text:p>
      <text:p text:style-name="ifm_p_ifm">Het plan wordt definitief op de dag na afloop van de beroepstermijn, behalve als een verzoek om schorsing wordt ingediend. Het plan wordt dan pas definitief nadat de Raad van State een beslissing heeft genomen.</text:p>
      <text:h text:style-name="ifm_p_font.bold_mt.5.08mm_page.keep-with-next_ifm" text:outline-level="4">Meer informatie</text:h>
      <text:p text:style-name="ifm_p_mt.4.23mm_ifm">Voor meer informatie kunt u contact opnemen met Marije Streefkerk of Jan Willem van der Molen van de afdeling Ruimte, via het algemene nummer 14 0511.</text:p>
      <text:p text:style-name="ifm_p_font.italic_mt.3.7mm_ifm">
                  Buitenpost,
                   18 maart 2014
               </text:p>
      <text:p text:style-name="ifm_p_font.italic_mt.3.7mm_ifm">Burgemeester en wethouders van Achtkarspelen,<text:line-break/>G.<text:s/>Gerbrandy,<text:line-break/>burgemeester</text:p>
      <text:p text:style-name="ifm_p_font.italic_mt.3.7mm_ifm"><text:line-break/>E.H.C. van der<text:s/>Laan,<text:line-break/>secretari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4 nr. 7565</text:span><text:tab/>18 maart 2014</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4 nr. 7565</text:span><text:tab/>18 maart 2014</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Gewijzigde vaststelling wijzigingsplan De Dellen 26–32 Surhuisterveen en verlening omgevingsvergunning woongebouw SWA, Achtkarspelen</dc:title>
    <meta:user-defined meta:name="OVERHEID.Gemeente/DC.creator">Achtkarspelen</meta:user-defined>
    <meta:user-defined meta:name="OVERHEIDop.Ruimtelijkeplannen/DC.type">wijzigings- of uitwerkingsplan</meta:user-defined>
    <meta:user-defined meta:name="OVERHEIDop.Staatscourant/DC.type">Ruimtelijke plann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4-7565</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7565</meta:user-defined>
    <meta:user-defined meta:name="OVERHEIDop.publicationName">Staatscourant</meta:user-defined>
    <meta:user-defined meta:name="OVERHEID.Organisatietype/OVERHEID.organisationType">gemeente</meta:user-defined>
    <meta:user-defined meta:name="DCTERMS.W3CDTF/OVERHEIDop.jaargang">2014</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Gewijzigde vaststelling wijzigingsplan De Dellen 26–32 Surhuisterveen en verlening omgevingsvergunning woongebouw SWA, Achtkarspelen</meta:user-defined>
    <meta:user-defined meta:name="DCTERMS.alternative">Gewijzigde vaststelling wijzigingsplan De Dellen 26–32 Surhuisterveen en verlening omgevingsvergunning woongebouw SWA, Achtkarspelen</meta:user-defined>
    <meta:user-defined meta:name="DCTERMS.W3CDTF/DCTERMS.available">2014-03-18</meta:user-defined>
    <meta:user-defined meta:name="OVERHEIDop.Ruimtelijkplan/OVERHEIDop.bekendmakingBetreffendePlan"/>
  </office:meta>
</office:document-meta>
</file>