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4" office:value-type="string" text:name="OVERHEIDop.jaargang"/>
        <text:user-field-decl office:string-value="3905" office:value-type="string" text:name="OVERHEIDop.publicationIssue"/>
        <text:user-field-decl office:value-type="date" text:name="DCTERMS.W3CDTF/DCTERMS.available" office:date-value="2014-02-10"/>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VERKEERSBESLUIT<draw:frame draw:style-name="illustratie-standalone" text:anchor-type="paragraph" svg:width="4.0cm" svg:height="0.6cm"><draw:image xlink:href="Pictures/logo.png" xlink:type="simple"/></draw:frame></text:h>
      </text:section>
      <text:section text:style-name="regeling" text:name="id_1_2">
        <text:section text:style-name="aanhef" text:name="id_1_1_1">
          <text:section text:style-name="considerans" text:name="id_1_1_1_1">
            <text:p text:style-name="considerans.al">14int00206, 27 januari 2014</text:p>
            <text:p text:style-name="considerans.al"><text:span text:style-name="nadruk-vet"><text:span text:style-name="nadruk-cur">Onderwerp:</text:span></text:span><text:span text:style-name="nadruk-cur"> instellen </text:span><text:span text:style-name="nadruk-cur">standplaats</text:span><text:span text:style-name="nadruk-cur"/><text:span text:style-name="nadruk-cur">ten behoeve van</text:span><text:span text:style-name="nadruk-cur"/><text:span text:style-name="nadruk-cur">(</text:span><text:span text:style-name="nadruk-cur">friet</text:span><text:span text:style-name="nadruk-cur">)</text:span><text:span text:style-name="nadruk-cur">kraam in de Loostraat te Loo</text:span></text:p>
            <text:p text:style-name="considerans.al">Burgemeester en wethouders van Duiven,</text:p>
            <text:h text:outline-level="1" text:style-name="tussenkop-vet"><text:span text:style-name="nadruk-vet">Gelet op:</text:span></text:h>
            <text:list text:style-name="considerans.lijst">
              <text:list-item>
                <text:number>-</text:number>
                <text:p text:style-name="al-first">artikel 18, lid 1 onder d van de Wegenverkeerswet 1994 (hierna: WVW 1994) ingevolge verkeersbesluiten worden genomen door burgemeester en wethouders voor zover zij betreffen het verkeer op wegen, welke niet in beheer zijn bij het Rijk, de provincie of een waterschap;</text:p>
              </text:list-item>
              <text:list-item>
                <text:number>-</text:number>
                <text:p text:style-name="al-first">artikel 15, lid 1 van de WVW 1994 ingevolge de plaatsing van de bij algemene maatregel van bestuur aangewezen verkeerstekens en onderborden, voor zover daardoor een gebod of verbod ontstaat, geschiedt krachtens een verkeersbesluit;</text:p>
              </text:list-item>
              <text:list-item>
                <text:number>-</text:number>
                <text:p text:style-name="al-first">artikel 12 van het Besluit Administratieve Bepalingen inzake het Wegverkeer (hierna: BABW) ingevolge de plaatsing van het verkeersteken E4 van Bijlage 1 van het Reglement Verkeersregels en Verkeerstekens 1990 (hierna: RVV 1990) moet geschieden krachtens een verkeersbesluit indien onder dit bord een onderbord als bedoeld in artikel 8, tweede lid wordt aangebracht dan wel toepassing wordt gegeven aan artikel 8, derde lid;</text:p>
              </text:list-item>
              <text:list-item>
                <text:number>-</text:number>
                <text:p text:style-name="al-first">artikel 14 van het BABW ingevolgde de plaatsing van onderborden, zoals bedoeld in artikel 8, lid 2 en lid 3 van het BABW, in het betrokken verkeersbesluit tot uitdrukking wordt gebracht;</text:p>
              </text:list-item>
              <text:list-item>
                <text:number>-</text:number>
                <text:p text:style-name="al-first">artikel 24 van het BABW ingevolge verkeersbesluiten worden genomen na overleg met een gemachtigde van de korpschef van de politie Gelderland-Midden;</text:p>
              </text:list-item>
            </text:list>
            <text:h text:outline-level="1" text:style-name="tussenkop-vet"><text:span text:style-name="nadruk-vet">Uit het oogpunt van:</text:span></text:h>
            <text:list text:style-name="considerans.lijst">
              <text:list-item>
                <text:number>-</text:number>
                <text:p text:style-name="al-first">het in stand houden van de weg en het waarborgen van de bruikbaarheid daarvan;</text:p>
              </text:list-item>
              <text:list-item>
                <text:number>-</text:number>
                <text:p text:style-name="al-first">het zoveel mogelijk waarborgen van de vrijheid van het verkeer;</text:p>
              </text:list-item>
            </text:list>
            <text:h text:outline-level="1" text:style-name="tussenkop-vet"><text:span text:style-name="nadruk-vet">Is het gewenst om:</text:span></text:h>
            <text:p text:style-name="considerans.al">-drie parkeervakken aan de zuidzijde van de Loostraat te Loo, gelegen ter hoogte van huisnummer 24, op donderdagen tussen 12.00 en 20.00 uur aan te wijzen als standplaats ten behoeve van een (friet)kraam;</text:p>
            <text:h text:outline-level="1" text:style-name="tussenkop-vet"><text:span text:style-name="nadruk-vet">Overwegende dat:</text:span></text:h>
            <text:list text:style-name="considerans.lijst">
              <text:list-item>
                <text:number>-</text:number>
                <text:p text:style-name="al-first">de gemeente in oktober 2013 van de eigenaar van frietkraam Gerritsen een verzoek heeft ontvangen voor het verlenen van een standplaatsvergunning in 2014 in Loo;</text:p>
              </text:list-item>
              <text:list-item>
                <text:number>-</text:number>
                <text:p text:style-name="al-first">de gemeente deze standplaatsvergunning, na het doorlopen van de daarvoor noodzakelijke procedure, in december 2013 aan de betreffende eigenaar heeft verleend;</text:p>
              </text:list-item>
              <text:list-item>
                <text:number>-</text:number>
                <text:p text:style-name="al-first">middels deze vergunning een standplaats is vergund aan de zuidzijde van de Loostraat te Loo, ter hoogte van huisnummer 24, waar frietkraam Gerritsen op donderdagen tussen 12.00 en 20.00 uur mag staan met de kraam;</text:p>
              </text:list-item>
              <text:list-item>
                <text:number>-</text:number>
                <text:p text:style-name="al-first">een aandachtspunt in deze wordt gevormd door het feit dat de locatie waarvoor de standplaatsvergunning in kwestie is verleend een parkeerstrook met haakse parkeervakken betreft;</text:p>
              </text:list-item>
              <text:list-item>
                <text:number>-</text:number>
                <text:p text:style-name="al-first">de frietkraam in totaal drie van de parkeervakken op deze parkeerstrook nodig heeft om de benodigde verkoopactiviteiten op de toegewezen standplaats te kunnen uitvoeren;</text:p>
              </text:list-item>
              <text:list-item>
                <text:number>-</text:number>
                <text:p text:style-name="al-first">de standplaats aan de Loostraat op dit moment nog niet is aangegeven middels bebording;</text:p>
              </text:list-item>
              <text:list-item>
                <text:number>-</text:number>
                <text:p text:style-name="al-first">dit erin kan resulteren dat de standplaats op donderdagen reeds bezet is door geparkeerde auto’s, waardoor de eigenaar van de kraam zijn voertuig niet kwijt kan en mogelijk naar alternatieve locaties in de directe omgeving gaat zoeken, wat de gemeente niet wenselijk vindt;</text:p>
              </text:list-item>
              <text:list-item>
                <text:number>-</text:number>
                <text:p text:style-name="al-first">de gemeente het ter voorkoming van de hierboven genoemde situatie dan ook wenselijk acht om drie parkeervakken ter hoogte van de toegewezen standplaats op donderdagen tussen 12.00 en 20.00 uur te reserveren als parkeergelegenheid ten behoeve van de frietkraam in kwestie;</text:p>
              </text:list-item>
              <text:list-item>
                <text:number>-</text:number>
                <text:p text:style-name="al-first">deze maatregel kan worden bewerkstelligd door de drie parkeervakken middels het plaats van bebording  aan te duiden als parkgelegenheid enkel bestemd voor de frietkraam in kwestie, welke maatregel enkel op donderdagen tussen 12.00 en 20.00 uur van kracht is;</text:p>
              </text:list-item>
              <text:list-item>
                <text:number>-</text:number>
                <text:p text:style-name="al-first">de eigenaar van de frietkraam op deze manier kan beschikken over een goede en veilige standplaats, zonder dat de verkeersveiligheid in de directe omgeving onnodig onder druk komt te staan;</text:p>
              </text:list-item>
              <text:list-item>
                <text:number>-</text:number>
                <text:p text:style-name="al-first">het treffen van een verkeersmaatregel een normale maatschappelijke ontwikkeling is waarmee een ieder kan worden geconfronteerd en waarvan de nadelige gevolgen in beginsel voor rekening van betrokkenen behoren te blijven;</text:p>
              </text:list-item>
              <text:list-item>
                <text:number>-</text:number>
                <text:p text:style-name="al-first">de bovenvermelde maatregelen worden genomen op basis van artikel 2 van de WVW 1994 om de veiligheid op de weg te verzekeren, om weggebruikers en passagiers te beschermen, om de bruikbaarheid van de weg te waarborgen en om de door het verkeer veroorzaakte overlast/hinder te voorkomen;</text:p>
              </text:list-item>
              <text:list-item>
                <text:number>-</text:number>
                <text:p text:style-name="al-first">de onder ‘besluiten’ genoemde (delen van) wegen in eigendom, beheer en onderhoud zijn bij de gemeente Duiven;</text:p>
              </text:list-item>
              <text:list-item>
                <text:number>-</text:number>
                <text:p text:style-name="al-first">het college van burgemeester en wethouders, overeenkomstig artikel 18, lid 1 onder d van de WVW 1994, het bevoegd gezag is voor het nemen van dit verkeersbesluit;</text:p>
              </text:list-item>
              <text:list-item>
                <text:number>-</text:number>
                <text:p text:style-name="al-first">overeenkomstig artikel 24 van het BABW overleg is gevoerd met de politie Duiven en dat deze positief heeft geadviseerd;</text:p>
              </text:list-item>
            </text:list>
            <text:h text:outline-level="1" text:style-name="tussenkop-vet"><text:span text:style-name="nadruk-vet">Belangenafweging</text:span></text:h>
            <text:p text:style-name="considerans.al">De eigenaar van frietkraam Gerritsen heeft van de gemeente een standplaatsvergunning ontvangen om in 2014 aan de zuidzijde van de Loostraat te Loo, ter hoogte van huisnummer 24, te mogen staan op donderdagen tussen 12.00 en 20.00 uur.	Hij/zij kan de bedrijfsactiviteiten enkel en alleen uitvoeren als de kraam op deze tijden ook daadwerkelijk op de standplaats kan staan. Door middel van het instellen van een gereserveerde parkeergelegenheid middels dit besluit wordt dit mogelijk gemaakt. Gevolg van deze maatregel is dat de parkeercapaciteit in dit deel van de Loostraat tijdelijk met drie parkeervakken wordt verminderd. In de directe omgeving van de standplaats is echter voldoende mogelijkheid om in parkeervakken of op de rijbaan te parkeren. Dit is ook gebleken tijdens een door de gemeente uitgevoerde inventarisatie. Het ligt derhalve niet in de lijn der verwachting dat het instellen van de standplaats in kwestie tot onoverkomelijke parkeerproblemen zal leiden, temeer omdat de standplaats elke week slechts gedurende een aantal uren in gebruik is. </text:p>
            <text:p text:style-name="considerans.al">Niet is gebleken dat belanghebbenden onevenredig worden benadeeld dan wel dat door de te nemen maatregel een onduidelijke verkeerssituatie ontstaat.</text:p>
            <text:h text:outline-level="1" text:style-name="tussenkop-vet"><text:span text:style-name="nadruk-vet">Gehoord</text:span></text:h>
            <text:p text:style-name="considerans.al">Overeenkomstig artikel 24 van het BABW is met betrekking tot de in dit besluit genoemde maatregel(en) overleg gevoerd met de politie Duiven, waarbij deze een positief advies heeft afgegeven.</text:p>
          </text:section>
          <text:section text:style-name="afkondiging" text:name="id_1_1_1_2">
            <text:p text:style-name="al-first"><text:span text:style-name="nadruk-vet">Besluiten</text:span></text:p>
          </text:section>
        </text:section>
        <text:section text:style-name="regeling-tekst" text:name="id_1_1_2">
          <text:section text:style-name="tekst" text:name="id_1_1_1_1">
            <text:list text:style-name="lijst">
              <text:list-item>
                <text:number>1.</text:number>
                <text:p text:style-name="al-first">drie parkeervakken aan de zuidzijde van de Loostraat te Loo, gelegen ter hoogte van huisnummer 24, aan te wijzen als standplaats ten behoeve van de frietkraam die daar wekelijks op donderdagen tussen 12.00 uur en 20.00 uur staat door het plaatsen van bord model E4 van Bijlage 1 van het RVV 1990, voorzien van twee onderborden met daarop de tekst ‘parkeren verboden op do 12-20 h’ en ‘i.v.m. standplaats frietkraam’;</text:p>
              </text:list-item>
              <text:list-item>
                <text:number>2.</text:number>
                <text:p text:style-name="al-first">de verkeersborden te plaatsen en de markering aan te brengen zoals aangegeven op de bij dit besluit behorende situatietekening.</text:p>
              </text:list-item>
            </text:list>
            <text:p text:style-name="al-first">de secretaris,						de burgemeester,</text:p>
            <text:p text:style-name="al">Dhr. C. Papjes					Dhr. H.B.I. de Lange</text:p>
            <text:p text:style-name="al">27 januari 2014</text:p>
            <text:h text:outline-level="1" text:style-name="tussenkop-vet"><text:span text:style-name="nadruk-vet">Ter inzage</text:span></text:h>
            <text:p text:style-name="al">Het verkeersbesluit is voor een ieder in te zien via www.officielebekendmakingen.nl. Nadere informatie kan worden ingewonnen bij Dhr. J. Wagemakers via 0316-279 345.</text:p>
            <text:h text:outline-level="1" text:style-name="tussenkop-vet"><text:span text:style-name="nadruk-vet">Bezwaar</text:span></text:h>
            <text:p text:style-name="al">Op grond van het bepaalde in de Algemene wet bestuursrecht kan iedereen wiens belang rechtstreeks bij dit besluit is betrokken, hiertegen binnen zes weken na de dag waarop dit besluit bekend is gemaakt een gemotiveerd bezwaarschrift indienen. Het bezwaarschrift moet worden gericht aan het college van burgemeester en wethouders van Duiven, Postbus 6, 6920 AA Duiven. Het indienen van een bezwaarschrift schorst de werking van dit besluit niet. Het bezwaarschrift moet ten minste bevatten:</text:p>
            <text:list text:style-name="lijst">
              <text:list-item>
                <text:number>a)</text:number>
                <text:p text:style-name="al-first">naam en adres;</text:p>
              </text:list-item>
              <text:list-item>
                <text:number>b)</text:number>
                <text:p text:style-name="al-first">de dagtekening;</text:p>
              </text:list-item>
              <text:list-item>
                <text:number>c)</text:number>
                <text:p text:style-name="al-first">omschrijving van het besluit waartegen het bezwaarschrift is gericht: “Verkeersbesluit standplaats frietkraam Loostraat te Loo” </text:p>
              </text:list-item>
              <text:list-item>
                <text:number>d)</text:number>
                <text:p text:style-name="al-first">de gronden van het bezwaar.</text:p>
              </text:list-item>
            </text:list>
            <text:p text:style-name="al">U wordt verzocht om, indien mogelijk, een kopie van het besluit waartegen het bezwaar gericht is mee te zenden met uw bezwaarschrift.</text:p>
            <text:p text:style-name="al">Indien een bezwaarschrift is ingediend kan bij de voorzieningenrechter van de rechtbank binnen het rechtsgebied waar de indiener van het bezwaarschrift zijn woonplaats heeft, een verzoek worden gedaan tot het treffen van een voorlopige voorziening (waaronder schorsing) indien onverwijlde spoed, gelet op de betrokken belangen, dat vereist. Voor de behandeling van een verzoek om een voorlopige voorziening wordt een bedrag aan griffierecht geheven.  </text:p>
            <text:h text:outline-level="1" text:style-name="tussenkop-vet"><text:span text:style-name="nadruk-vet">Bijlagen</text:span></text:h>
            <text:p text:style-name="al">Situatieschets standplaats frietkraam in de Loostraat te Loo. </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45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4</meta:user-defined>
    <meta:user-defined meta:name="DCTERMS.W3CDTF/DCTERMS.available">10-02-2014</meta:user-defined>
    <meta:user-defined meta:name="OVERHEIDop.publicationIssue">3905</meta:user-defined>
    <meta:user-defined meta:name="OVERHEIDop.StcrtID/DC.identifier">stcrt-2014-3905</meta:user-defined>
    <meta:user-defined meta:name="OVERHEID.Organisatietype/OVERHEID.organisationType">gemeente</meta:user-defined>
    <meta:user-defined meta:name="OVERHEID.Gemeente/OVERHEID.authority">Duiven</meta:user-defined>
    <meta:user-defined meta:name="OVERHEID.Gemeente/DC.creator">Duiven</meta:user-defined>
    <meta:user-defined meta:name="OVERHEID.TaxonomieBeleidsagenda/OVERHEID.category">Verkeer | Weg</meta:user-defined>
    <meta:user-defined meta:name="OVERHEID.EPSG28992/DC.spatial">196557 438197</meta:user-defined>
    <meta:user-defined meta:name="OVERHEID.PostcodeHuisnummer/OVERHEIDop.postcodeHuisnummer">6924AG 24</meta:user-defined>
    <meta:user-defined meta:name="OVERHEIDop.woonplaats">Loo Gld</meta:user-defined>
    <meta:user-defined meta:name="OVERHEIDop.straatnaam">Loostraat</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xs:date/OVERHEIDop.startdatum">2014-02-10</meta:user-defined>
    <meta:user-defined meta:name="xs:date/OVERHEIDop.einddatum">2014-03-2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4-1515</meta:user-defined>
    <meta:user-defined meta:name="OVERHEIDop.versieInformatie"/>
  </office:meta>
</office:document-meta>
</file>