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32364-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2364</text:p>
          </table:table-cell>
        </table:table-row>
        <table:table-row table:style-name="staatscourant.koprow1">
          <table:covered-table-cell/>
          <table:covered-table-cell/>
          <table:table-cell office:value-type="string" table:style-name="staatscourant.publicatiedatumcel">
            <text:p>11 november</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4-32364-001.png" xlink:show="embed" xlink:type="simple"/></draw:frame>Bekendmaking vaststelling wijzigingsplan bestemmingswijziging Westeinde 44 te Schermerhorn, Schermer</text:h>
      <text:p text:style-name="ifm_p_mt.11.1mm_ifm">Burgemeester en wethouders van de gemeente Schermer maken bekend dat zij het wijzigingsplan voor de bestemmingswijziging op het perceel Westeinde 44 te Schermerhorn hebben vastgesteld. Het wijzigingsplan voorziet in de transformatie van een agrarische bestemming naar de bestemmingen Wonen en Tuin.</text:p>
      <text:p text:style-name="ifm_p_mt.3.7mm_ifm">Het plangebied betreft het perceel van Westeinde 44 te Schermerhorn. Voor de exacte inhoud verwijzen wij u naar de locaties waar de stukken zijn te raadplegen.</text:p>
      <text:p text:style-name="ifm_p_mt.3.7mm_ifm">Het ontwerpwijzigingsplan heeft overeenkomstig artikel 3.9a Wro en afdeling 3.4 Awb vanaf woensdag 10 september 2014 gedurende zes weken ter inzage gelegen. Tegen het ontwerpwijzigingsplan zijn geen zienswijzen ingediend.</text:p>
      <text:p text:style-name="ifm_p_mt.3.7mm_ifm">Het vastgestelde wijzigingsplan ligt overeenkomstig artikel 3.9aWro en afdeling 3.4 Awb vanaf dinsdag 11 november 2014 gedurende zes weken zowel analoog als digitaal ter inzage op de volgende locaties:</text:p>
      <text:p text:style-name="ifm_p_indent.-5mm_mleft.5mm_ifm">–<text:tab/>Op het gemeentehuis Wittenburg, afdeling Ruimte, Noordervaart 99 Stompetoren.</text:p>
      <text:p text:style-name="ifm_p_indent.-5mm_mleft.5mm_ifm">–<text:tab/>Op de website van de gemeente Schermer www.schermer.nl bij de button ‘Inwoners’ en vervolgens onder ‘plannen en projecten’.</text:p>
      <text:p text:style-name="ifm_p_indent.-5mm_mleft.5mm_ifm">–<text:tab/>Op de landelijke informatievoorziening voor ruimtelijke plannen: www.ruimtelijkeplannen.nl onder planid: 'NL.IMRO.0458.Westeinde44-Vs01'.</text:p>
      <text:p text:style-name="ifm_p_mt.3.7mm_ifm">Vanaf de dag ná ter inzagelegging, kan gedurende zes weken (dus vanaf woensdag 12 november tot en met dinsdag 23 december 2014) beroep worden ingediend door belanghebbenden, die tijdig een zienswijze tegen het ontwerpplan hebben ingediend en zij die kunnen aantonen dat zij redelijkerwijs niet in staat zijn geweest hun zienswijze tijdig naar voren te brengen. Dit beroep kunt u sturen naar de Afdeling bestuursrechtspraak van de Raad van State, Postbus 20019, 2500 EA Den Haag. Binnen de beroepstermijn kunnen degene die beroep hebben ingesteld, een verzoek om voorlopige voorziening indienen bij de voorzitter van de afdeling Bestuursrechtspraak van de Raad van de State, Postbus 20019, 2500 EA Den Haag. De stukken liggen ter inzage totdat de beroepstermijn is verstreken.</text:p>
      <text:p text:style-name="ifm_p_mt.3.7mm_ifm">Voor informatie kunt u contact opnemen met mevrouw J. Stet-Kuin, 072-5489456, jstet@alkmaar.nl</text:p>
      <text:p text:style-name="ifm_p_mt.3.7mm_ifm"/>
      <text:p text:style-name="ifm_p_mt.3.7mm_ifm"/>
      <text:p text:style-name="ifm_p_font.italic_mt.3.7mm_ifm">Burgemeester en wethouders van Schermer,</text:p>
      <text:p text:style-name="ifm_p_font.italic_mt.3.7mm_ifm">
                   november 2014
               </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32364</text:span><text:tab/>11 november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32364</text:span><text:tab/>11 november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Bekendmaking vaststelling wijzigingsplan bestemmingswijziging Westeinde 44 te Schermerhorn, Schermer</dc:title>
    <meta:user-defined meta:name="OVERHEID.Gemeente/DC.creator">Schermer</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1636VG44</meta:user-defined>
    <meta:user-defined meta:name="OVERHEIDop.StcrtID/DCTERMS.isReplacedBy"/>
    <meta:user-defined meta:name="OVERHEIDop.StcrtID/DCTERMS.requires"/>
    <meta:user-defined meta:name="OVERHEIDop.pagina"/>
    <meta:user-defined meta:name="OVERHEIDop.StcrtID/DC.identifier">stcrt-2014-3236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2364</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Bekendmaking vaststelling wijzigingsplan bestemmingswijziging Westeinde 44 te Schermerhorn, Schermer</meta:user-defined>
    <meta:user-defined meta:name="DCTERMS.alternative">Bekendmaking vaststelling wijzigingsplan bestemmingswijziging Westeinde 44 te Schermerhorn, Schermer</meta:user-defined>
    <meta:user-defined meta:name="DCTERMS.W3CDTF/DCTERMS.available">2014-11-11</meta:user-defined>
    <meta:user-defined meta:name="OVERHEIDop.Ruimtelijkplan/OVERHEIDop.bekendmakingBetreffendePlan">NL.IMRO.0458.Westeinde44-Vs01</meta:user-defined>
  </office:meta>
</office:document-meta>
</file>