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31665-n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mt.11.1mm_ifm" style:family="text" style:name="ifm_span_font.italic_mt.11.1mm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1665-n1</text:p>
          </table:table-cell>
        </table:table-row>
        <table:table-row table:style-name="staatscourant.koprow1">
          <table:covered-table-cell/>
          <table:covered-table-cell/>
          <table:table-cell office:value-type="string" table:style-name="staatscourant.publicatiedatumcel">
            <text:p>12 novem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31665-n1-001.png" xlink:show="embed" xlink:type="simple"/></draw:frame>Ontwerpbestemmingsplan ‘Natuurbegraafplaats Fryslân Nieuwehorne’ (herplaatsing), Heerenveen</text:h>
      <text:p text:style-name="ifm_p_mt.11.1mm_ifm"><text:span text:style-name="ifm_span_font.italic_mt.11.1mm_ifm">Onderstaande kennisgeving werd eerder geplaatst op woensdag 5 november 2014. (</text:span>
                  <text:span text:style-name="ifm_span_font.italic_mt.11.1mm_ifm">Staatscourant 2014, Nr. 31665</text:span>
               <text:span text:style-name="ifm_span_font.italic_mt.11.1mm_ifm">). Door problemen bij de landelijke website </text:span>
               
                  <text:span text:style-name="ifm_span_font.italic_mt.11.1mm_ifm">www.ruimtelijkeplannen.nl</text:span>
               <text:span text:style-name="ifm_span_font.italic_mt.11.1mm_ifm"> werd het ontwerpbestemmingsplan echter niet tijdig digitaal beschikbaar gesteld. Daarom wordt onderstaande kennisgeving nogmaals geplaatst.</text:span></text:p>
      <text:p text:style-name="ifm_p_mt.3.7mm_ifm">Burgemeester en wethouders van Heerenveen maken bekend dat met ingang van donderdag 13 november 2014 het ontwerpbestemmingsplan ‘Natuurbegraafplaats Fryslân Nieuwehorne’ voor een periode van zes weken ter inzage ligt. Dit bestemmingsplan heeft betrekking op de gronden kadastraal bekend Mildam sectie J, nr 286, 359, 360 en 1300, ten westen van de Achtste Wijk in Nieuwehorne, ter hoogte van huisnummer 8. Dit bestemmingsplan maakt op deze gronden een natuurbegraafplaats mogelijk.</text:p>
      <text:h text:style-name="ifm_p_font.bold_mt.5.08mm_page.keep-with-next_ifm" text:outline-level="4">Inzage van het bestemmingsplan</text:h>
      <text:p text:style-name="ifm_p_mt.4.23mm_ifm">Het (digitale)ontwerpbestemmingsplan kan gedurende de hiervoor genoemde termijn electronisch worden ingezien op de website www.ruimtelijkeplannen.nl. Op deze website selecteert u het tabblad ‘Bestemmingsplannen’, waarna u de mogelijkheid heeft om de stukken op te roepen via het invullen van de locatie, de naam van het ontwerpbestemmingsplan of het identificatienummer (planID) van het bestemmingsplan: 
                     <text:span text:style-name="ifm_span_font.italic_mt.4.23mm_ifm">NL.IMRO.0074.BPNnatuurbegraafNH-OW01</text:span>
                  <text:span text:style-name="ifm_span_font.italic_mt.4.23mm_ifm">;</text:span></text:p>
      <text:p text:style-name="ifm_p_mt.3.7mm_ifm">Een papieren versie van het bestemmingsplan kan op de volgende plaatsen worden</text:p>
      <text:p text:style-name="ifm_p_ifm">ingezien:</text:p>
      <text:p text:style-name="ifm_p_indent.-5mm_mleft.5mm_ifm">•<text:tab/>bij de receptie van het gemeentehuis, Crackstraat 2, te Heerenveen;</text:p>
      <text:p text:style-name="ifm_p_indent.-5mm_mleft.5mm_ifm">•<text:tab/>In dorpshuis ‘De Kiekenhof’, Molenweg 29 te Nieuwehorne;</text:p>
      <text:p text:style-name="ifm_p_mt.3.7mm_ifm">Bij verschillen tussen de digitale versie en de papieren versie van het bestemmingsplan, is de digitale versie bepalend.</text:p>
      <text:h text:style-name="ifm_p_font.bold_mt.5.08mm_page.keep-with-next_ifm" text:outline-level="4">Zienswijzen</text:h>
      <text:p text:style-name="ifm_p_mt.4.23mm_ifm">Gedurende de termijn van terinzageligging kan iedereen zowel schriftelijk als mondeling bij de gemeenteraad een zienswijze kenbaar maken op het ontwerpbestemmingsplan.</text:p>
      <text:p text:style-name="ifm_p_indent.-5mm_mleft.5mm_ifm">•<text:tab/>Schriftelijke zienswijzen op het ontwerpbestemmingsplan moeten worden gericht aan de gemeenteraad van Heerenveen, Postbus 15000, 8440 GA HEERENVEEN. Een schriftelijke zienswijze dient in ieder geval te worden voorzien van naam en adres van de indiener, de datum, de redenen van de zienswijze en een handtekening. Dit kan niet per e-mail.</text:p>
      <text:p text:style-name="ifm_p_indent.-5mm_mleft.5mm_ifm">•<text:tab/>Om een mondelinge zienswijze kenbaar te maken, kan contact worden opgenomen met de heer S. A. Doelman, afdeling Ruimtelijke Ontwikkeling, telefoon (0513) 61 77 67.</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31665-n1</text:span><text:tab/>12 novem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31665-n1</text:span><text:tab/>12 novem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Ontwerpbestemmingsplan ‘Natuurbegraafplaats Fryslân Nieuwehorne’ (herplaatsing),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Rectificatie</meta:user-defined>
    <meta:user-defined meta:name="OVERHEID.PostcodeHuisnummer/DC.spatial">8413 8415</meta:user-defined>
    <meta:user-defined meta:name="OVERHEIDop.StcrtID/DCTERMS.isReplacedBy"/>
    <meta:user-defined meta:name="OVERHEIDop.StcrtID/DCTERMS.requires"/>
    <meta:user-defined meta:name="OVERHEIDop.pagina"/>
    <meta:user-defined meta:name="OVERHEIDop.StcrtID/DC.identifier">stcrt-2014-31665-n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1665</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Natuurbegraafplaats Fryslân Nieuwehorne’ (herplaatsing), Heerenveen</meta:user-defined>
    <meta:user-defined meta:name="DCTERMS.alternative">Ontwerpbestemmingsplan ‘Natuurbegraafplaats Fryslân Nieuwehorne’ (herplaatsing), Heerenveen</meta:user-defined>
    <meta:user-defined meta:name="OVERHEIDop.versienummer">n1</meta:user-defined>
    <meta:user-defined meta:name="DCTERMS.W3CDTF/DCTERMS.available">2014-11-12</meta:user-defined>
    <meta:user-defined meta:name="OVERHEIDop.Ruimtelijkplan/OVERHEIDop.bekendmakingBetreffendePlan">NL.IMRO.0074.BPNnatuurbegraafNH-OW01</meta:user-defined>
  </office:meta>
</office:document-meta>
</file>