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3152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1529</text:p>
          </table:table-cell>
        </table:table-row>
        <table:table-row table:style-name="staatscourant.koprow1">
          <table:covered-table-cell/>
          <table:covered-table-cell/>
          <table:table-cell office:value-type="string" table:style-name="staatscourant.publicatiedatumcel">
            <text:p>5 november</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4-31529-001.png" xlink:show="embed" xlink:type="simple"/></draw:frame>Gewijzigde vaststelling bestemmingsplan ‘Akkrum – Vakantiecentrum De Spring’, Heerenveen</text:h>
      <text:p text:style-name="ifm_p_mt.11.1mm_ifm">Burgemeester en wethouders van de gemeente Heerenveen maken bekend, op grond van artikel 3.8 van de Wet ruimtelijke ordening en afdeling 3.4 van de Algemene wet bestuursrecht, dat de gemeenteraad op 15 september 2014 heeft besloten het bestemmingsplan ‘Akkrum – Vakantiecentrum De Spring’ gewijzigd vast te stellen.</text:p>
      <text:p text:style-name="ifm_p_mt.3.7mm_ifm">Het bestemmingsplan maakt het mogelijk dat verblijfsrecreatie in de vorm van een groepsaccommodatie voor hulpbehoevenden wordt toegestaan op de twee aanwezige schepen inclusief bedrijfswoning op een van deze schepen, een bijgebouw, een bestaande paardenbak en een nog te realiseren bijgebouw op de aangrenzende oeverstrook. Deze oeverstrook wordt mede gebruikt voor dagrecreatieve activiteiten.</text:p>
      <text:p text:style-name="ifm_p_ifm">Het plangebied ligt ten zuidwesten van Akkrum, aan de Meinesleat.</text:p>
      <text:p text:style-name="ifm_p_mt.3.7mm_ifm">Met het oog op de bescherming van de belangen van de hoogspanningsverbindingen en het waarborgen van een veilig en bedrijfszeker gastransport zijn ten opzichte van het ontwerpplan wijzigingen aangebracht in de volgende artikelen:</text:p>
      <text:p text:style-name="ifm_p_indent.-5mm_mleft.5mm_ifm">–<text:tab/>artikel 5: door het opnemen van een voorrangsregeling in lid 5.2 is artikel 5.4.1 vernummerd naar 5.5.1;</text:p>
      <text:p text:style-name="ifm_p_indent.-5mm_mleft.5mm_ifm">–<text:tab/>artikel 6 is aangepast, en door het opnemen van een voorrangsregeling in lid 6.2 is artikel 6.2.3 vernummerd naar 6.3.3.</text:p>
      <text:h text:style-name="ifm_p_font.bold_mt.5.08mm_page.keep-with-next_ifm" text:outline-level="4">Ter inzage</text:h>
      <text:p text:style-name="ifm_p_mt.4.23mm_ifm">Het bestemmingsplan, het raadsbesluit en bijbehorende stukken liggen met ingang van donderdag 6 november 2014 gedurende zes weken voor een ieder ter inzage. De stukken zijn digitaal te raadplegen op de website www.ruimtelijkeplannen.nl. Op deze website selecteert u het tabblad ‘Bestemmingsplannen’, waarna u de mogelijkheid heeft om het bestemmingsplan op te roepen via het invullen van de locatie en de naam van het bestemmingsplan of via het planID-nummer NL.IMRO.0074.BPNAKdeSpring-VG01.</text:p>
      <text:p text:style-name="ifm_p_ifm">Daarnaast is een papieren versie van het bestemmingsplan in te zien tijdens openingsuren in het gemeentehuis (centrale receptie), Crackstraat 2 te Heerenveen.</text:p>
      <text:h text:style-name="ifm_p_font.bold_mt.5.08mm_page.keep-with-next_ifm" text:outline-level="4">Beroep</text:h>
      <text:p text:style-name="ifm_p_mt.4.23mm_ifm">Gedurende bovengenoemde termijn kan tegen dit besluit schriftelijk beroep worden ingesteld bij de Afdeling bestuursrechtspraak van de Raad van State, Postbus 20019, 2500 EA ’s-Gravenhage door:</text:p>
      <text:p text:style-name="ifm_p_indent.-5mm_mleft.5mm_ifm">–<text:tab/>belanghebbenden die tijdig een zienswijze bij de gemeenteraad hebben ingediend tegen het ontwerpplan;</text:p>
      <text:p text:style-name="ifm_p_indent.-5mm_mleft.5mm_ifm">–<text:tab/>belanghebbenden aan wie niet verweten kan worden dat zij niet tijdig een zienswijze bij de gemeenteraad hebben ingediend;</text:p>
      <text:p text:style-name="ifm_p_indent.-5mm_mleft.5mm_ifm">–<text:tab/>een ieder, tegen de planonderdelen die gewijzigd zijn vastgesteld.</text:p>
      <text:h text:style-name="ifm_p_font.bold_mt.5.08mm_page.keep-with-next_ifm" text:outline-level="4">Inwerkingtreding</text:h>
      <text:p text:style-name="ifm_p_mt.4.23mm_ifm">Het bestemmingsplan treedt in werking na afloop van de beroepstermijn. Het indienen van beroep houdt niet in dat het bestemmingsplan niet in werking treedt, tenzij binnen de beroepstermijn ook een verzoek om voorlopige voorziening is ingediend bij de voorzitter van de Afdeling bestuursrechtspraak van de Raad van State. In dat geval treedt het bestemmingsplan niet eerder in werking dan nadat op dat verzoek is beslist. Voor zowel het indienen van een beroepschrift als een verzoek om voorlopige voorziening zal de griffier van de Afdeling Bestuursrechtspraak van de Raad van State een griffierecht (kosten) in rekening breng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31529</text:span><text:tab/>5 november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31529</text:span><text:tab/>5 november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Gewijzigde vaststelling bestemmingsplan ‘Akkrum – Vakantiecentrum De Spring’,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3152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1529</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e vaststelling bestemmingsplan ‘Akkrum – Vakantiecentrum De Spring’, Heerenveen</meta:user-defined>
    <meta:user-defined meta:name="DCTERMS.alternative">Gewijzigde vaststelling bestemmingsplan ‘Akkrum – Vakantiecentrum De Spring’, Heerenveen</meta:user-defined>
    <meta:user-defined meta:name="DCTERMS.W3CDTF/DCTERMS.available">2014-11-05</meta:user-defined>
    <meta:user-defined meta:name="OVERHEIDop.Ruimtelijkplan/OVERHEIDop.bekendmakingBetreffendePlan">NL.IMRO.0074.BPNAKdeSpring-VG01</meta:user-defined>
  </office:meta>
</office:document-meta>
</file>