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4-31482-n1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span_font.italic_mt.11.1mm_ifm" style:family="text" style:name="ifm_span_font.italic_mt.11.1mm_ifm">
      <style:text-properties fo:font-style="italic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31482-n1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9 novem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4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6mm" svg:width="50mm" text:anchor-type="paragraph" style:rel-height="scale" style:rel-width="scale"><draw:image draw:filter-name="PNG - Portable Network Graphics" xlink:actuate="onLoad" xlink:href="Pictures/stcrt-2014-31482-n1-001.png" xlink:show="embed" xlink:type="simple"/></draw:frame>Ontwerpbestemmingsplan Sinnebuorren te Akkrum, Heerenveen</text:h>
      <text:p text:style-name="ifm_p_mt.11.1mm_ifm"><text:span text:style-name="ifm_span_font.italic_mt.11.1mm_ifm">(herhaalde plaatsing)</text:span></text:p>
      <text:p text:style-name="ifm_p_mt.3.7mm_ifm"><text:span text:style-name="ifm_span_font.italic_ifm">Onderstaande kennisgeving werd eerder geplaatst op woensdag 5 november 2014 (</text:span><text:span text:style-name="ifm_span_font.italic_ifm">Staatscourant 2014, Nr. 31482</text:span><text:span text:style-name="ifm_span_font.italic_ifm">). Door een vormfout is herhaalde plaatsing noodzakelijk.</text:span></text:p>
      <text:p text:style-name="ifm_p_mt.3.7mm_ifm">Burgemeester en wethouders van Heerenveen maken bekend dat met ingang van donderdag 20 november 2014, gedurende 6 weken, voor iedereen ter inzage ligt, het ontwerpbestemmingsplan Sinnebuorren te Akkrum, met bijbehorende stukken.</text:p>
      <text:h text:style-name="ifm_p_font.bold_mt.5.08mm_page.keep-with-next_ifm" text:outline-level="4">Ontwerpbestemmingsplan</text:h>
      <text:p text:style-name="ifm_p_mt.4.23mm_ifm">Het plangebied ligt aan de westzijde van Akkrum en betreft globaal de omgeving Ulbe Twijnstrawei – Sinnebuorren – Rakswâl. Het bestemmingsplan is gericht op de sloop en herbouw van circa 100 woningen, alsmede op een herinrichting van de openbare ruimte.</text:p>
      <text:h text:style-name="ifm_p_font.bold_mt.5.08mm_page.keep-with-next_ifm" text:outline-level="4">Inzage</text:h>
      <text:p text:style-name="ifm_p_mt.4.23mm_ifm">Het ontwerpbestemmingsplan kan worden ingezien op de website www.ruimtelijkeplannen.nl. Op deze website selecteert u het tabblad "Bestemmingsplannen", waarna u de mogelijkheid heeft het ontwerpbestemmingsplan en de bijbehorende stukken op te roepen via het invullen van de locatie, de naam of het planid-nummer (NL.IMRO.0074.BPSbuorrenAkkrum-OW01) van het ontwerpbestemmingsplan.</text:p>
      <text:p text:style-name="ifm_p_mt.3.7mm_ifm">Het ontwerpbestemmingsplan en de bijbehorende stukken kunnen tevens gedurende de hiervoor genoemde termijn, tijdens openingsuren, op de volgende plaatsen worden ingezien:</text:p>
      <text:p text:style-name="ifm_p_indent.-5mm_mleft.5mm_ifm">–<text:tab/>bij de receptie van het gemeentehuis, Crackstraat 2 te Heerenveen;</text:p>
      <text:p text:style-name="ifm_p_indent.-5mm_mleft.5mm_ifm">–<text:tab/>in de openbare bibliotheek, Boarnswâl 15 te Akkrum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het ontwerpbestemmingsplan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/handtekening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,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4 nr. 31482-n1</text:span><text:tab/>19 november 2014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4 nr. 31482-n1</text:span><text:tab/>19 november 2014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8-R3</meta:generator>
    <dc:title>Ontwerpbestemmingsplan Sinnebuorren te Akkrum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>Rectificatie</meta:user-defined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4-31482-n1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31482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4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bestemmingsplan Sinnebuorren te Akkrum, Heerenveen</meta:user-defined>
    <meta:user-defined meta:name="DCTERMS.alternative">Ontwerpbestemmingsplan Sinnebuorren te Akkrum, Heerenveen</meta:user-defined>
    <meta:user-defined meta:name="OVERHEIDop.versienummer">n1</meta:user-defined>
    <meta:user-defined meta:name="DCTERMS.W3CDTF/DCTERMS.available">2014-11-19</meta:user-defined>
    <meta:user-defined meta:name="OVERHEIDop.Ruimtelijkplan/OVERHEIDop.bekendmakingBetreffendePlan">NL.IMRO.0074.BPSbuorrenAkkrum-OW01</meta:user-defined>
  </office:meta>
</office:document-meta>
</file>