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Programma FlorijnAs</text:p>
            <text:p text:style-name="common-al">43289-2014:254459</text:p>
            <text:p text:style-name="common-al">Onderwerp: Verkeersbesluit aanleg tijdelijke rotonde Industrieweg / W.A. Scholtenstraat te Assen</text:p>
            <text:p text:style-name="common-al">Burgemeester en wethouders van Assen:</text:p>
            <text:p text:style-name="common-al">hierbij het volgende overwegende: </text:p>
            <text:p text:style-name="common-al"><text:span text:style-name="nadrukvet">Aanleg tijdelijke rotonde kruising Industrieweg – W.A. Scholtenstraat</text:span></text:p>
            <text:p text:style-name="common-al">In het kader van het FlorijnAs project Stadsboulevard wordt de kruising Industrieweg – Fokkerstraat en de Industrieweg vanaf de Fokkerstraat tot aan het Kanaal heringericht. Tijdens de werkzaamheden worden er wegvakken tijdelijk gestremd en wordt het verkeer omgeleid via de parallelwegen en de route Fokkerstraat – W.A. Scholtenstraat – Industrieweg. Ten behoeve van deze omleidingen wordt er een tijdelijke rotonde aangelegd op de kruising Industrieweg – W.A. Scholtenstraat, om het doorgaande verkeer bereikbaar te houden.</text:p>
            <text:p text:style-name="common-al">Voor de exacte situatie na de wegreconstructie wordt verwezen naar de bij dit verkeersbesluit behorende situatieschets.</text:p>
            <text:p text:style-name="common-al"><text:span text:style-name="nadrukvet">Maatregelen</text:span></text:p>
            <text:p text:style-name="common-al">Voor een goede en veilige afwikkeling van het verkeer ter plaatse en het waarborgen van een goede doorstroming van het verkeer wordt hiervoor:</text:p>
            <text:list text:style-name="id1-3-2-2-1-11">
              <text:list-item text:style-override="id1-3-2-2-1-11-1">
                <text:number>•</text:number>
                <text:p text:style-name="al">Een tijdelijke rotonde aangelegd ter hoogte van de Industrieweg – W.A. Scholtenstraat;</text:p>
              </text:list-item>
              <text:list-item text:style-override="id1-3-2-2-1-11-2">
                <text:number>•</text:number>
                <text:p text:style-name="al">Een bushalte aangelegd langs de oostelijke parallelweg van de Industrieweg.</text:p>
              </text:list-item>
            </text:list>
            <text:p text:style-name="common-al"><text:span text:style-name="nadrukvet">Belangenafweging</text:span></text:p>
            <text:p text:style-name="common-al">Het verkeersbesluit wordt met name genomen om de veiligheid en de doorstroming op de weg te vergroten. Daarbij worden maatregelen genomen zoals het aanleggen van een rotonde en een tijdelijke bushalte. Deze en de overige maatregelen bevorderen een verkeersveilige inrichting, een vlotte doorstroming en de bescherming van alle weggebruikers.</text:p>
            <text:p text:style-name="common-al"><text:span text:style-name="nadrukvet">Wet- en regelgeving</text:span></text:p>
            <text:p text:style-name="common-al">Voor bovengenoemde verkeersmaatregelen op basis van artikel 15 en artikel 18 van de Wegenverkeerswet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 en/of verwijderd.</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eenheidschef van de politie Noord Nederland.</text:p>
            <text:p text:style-name="common-al">Gelet op de bepalingen in de Wegenverkeerswet 1994, het Reglement verkeersregels en verkeerstekens 1990 en het Besluit administratieve bepalingen inzake het wegverkeer;</text:p>
            <text:p text:style-name="common-al"><text:span text:style-name="nadrukvet"/><text:span text:style-name="nadrukvet"/><text:span text:style-name="nadrukvet"/><text:span text:style-name="nadrukvet"/><text:span text:style-name="nadrukvet">	b e s l u i t e n :</text:span></text:p>
            <text:p text:style-name="common-al">Om in overeenstemming met de bij dit besluit behorende situatieschets aangegeven markeringen of borden te (ver)plaatsen:</text:p>
            <text:list text:style-name="id1-3-2-2-1-22">
              <text:list-item text:style-override="id1-3-2-2-1-22-1">
                <text:number>a)</text:number>
                <text:p text:style-name="al">haaientanden (verkeerstekens op het wegdek);</text:p>
              </text:list-item>
              <text:list-item text:style-override="id1-3-2-2-1-22-2">
                <text:number>b)</text:number>
                <text:p text:style-name="al">onderbroken en doorgetrokken strepen (verkeerstekens op het wegdek);</text:p>
              </text:list-item>
              <text:list-item text:style-override="id1-3-2-2-1-22-3">
                <text:number>c)</text:number>
                <text:p text:style-name="al">borden B6 van bijlage 1 RVV 1990 (verleen voorrang aan bestuurders op de kruisende weg);</text:p>
              </text:list-item>
              <text:list-item text:style-override="id1-3-2-2-1-22-4">
                <text:number>d)</text:number>
                <text:p text:style-name="al">borden D1 van bijlage 1 RVV 1990 (rotonde verplichte rijrichting);</text:p>
              </text:list-item>
              <text:list-item text:style-override="id1-3-2-2-1-22-5">
                <text:number>e)</text:number>
                <text:p text:style-name="al">borden D2 van bijlage 1 RVV 1990 (gebod voor alle bestuurders het bord voorbij te gaan aan de zijde die de pijl aangeeft).</text:p>
              </text:list-item>
            </text:list>
            <text:p text:style-name="common-al">15 oktober 2014</text:p>
            <text:p text:style-name="common-al">Burgemeester en wethouders van Assen,</text:p>
            <text:p text:style-name="common-al">namens hen,</text:p>
            <text:p text:style-name="common-al">manager Eenheid Leefomgeving,</text:p>
            <text:p text:style-name="common-al">R.Stoffelsma</text:p>
            <text:p text:style-name="last-al">Dit besluit treedt in werking op de dag na de openbare bekendmaking ervan. Iedere belanghebbende die het met dit besluit niet eens is kan daartegen binnen zes weken na de datum van openbare bekendmaking een gemotiveerd bezwaarschrift indienen. Deze dient te worden gericht aan burgemeester en wethouders van de gemeente Assen, Eenheid Leefomgeving, Postbus 30018, 9400 RA Assen.</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73</text:span><text:line-break/><text:date style:data-style-name="dag" text:fixed="true" text:date-value="2014-10-30"/><text:line-break/><text:date style:data-style-name="jaar" text:fixed="true" text:date-value="2014-10-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30673</text:span><text:date style:data-style-name="nicedate" text:fixed="true" text:date-value="201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30673</text:span><text:date style:data-style-name="nicedate" text:fixed="true" text:date-value="2014-10-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4</meta:user-defined>
    <meta:user-defined meta:name="DCTERMS.W3CDTF/DCTERMS.available">30-10-2014</meta:user-defined>
    <meta:user-defined meta:name="OVERHEIDop.publicationIssue">30673</meta:user-defined>
    <meta:user-defined meta:name="OVERHEIDop.StcrtID/DC.identifier">stcrt-2014-30673</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Verkeer | Weg</meta:user-defined>
    <meta:user-defined meta:name="OVERHEIDop.woonplaats">Assen</meta:user-defined>
    <meta:user-defined meta:name="OVERHEIDop.straatnaam">Industrieweg</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Wegenverkeerswet 1994, art. 15, lid 1</meta:user-defined>
    <meta:user-defined meta:name="xs:date/OVERHEIDop.startdatum">2014-10-30</meta:user-defined>
    <meta:user-defined meta:name="xs:date/OVERHEIDop.einddatum">2018-12-31</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43289-2014:254459</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15326</meta:user-defined>
    <meta:user-defined meta:name="DCTERMS.alternative">Gemeente Assen - aanleg tijdelijke rotonde  - Industrieweg / W.A. Scholtenstraat te Assen</meta:user-defined>
    <meta:user-defined meta:name="OVERHEID.EPSG28992/DC.spatial">234437 557749</meta:user-defined>
    <meta:user-defined meta:name="OVERHEIDop.versieInformatie"/>
  </office:meta>
</office:document-meta>
</file>