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2922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229</text:p>
          </table:table-cell>
        </table:table-row>
        <table:table-row table:style-name="staatscourant.koprow1">
          <table:covered-table-cell/>
          <table:covered-table-cell/>
          <table:table-cell office:value-type="string" table:style-name="staatscourant.publicatiedatumcel">
            <text:p>15 oktober</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4-29229-001.png" xlink:show="embed" xlink:type="simple"/></draw:frame>Ontwerpwijzigingsplan ‘nes – functiewijziging watertoren’ ter inzage, Heerenveen</text:h>
      <text:p text:style-name="ifm_p_mt.11.1mm_ifm">Burgemeester en wethouders van Heerenveen maken op grond van artikel 3.9a van de Wet ruimtelijke ordening en artikel 32 van het bestemmingsplan ‘Akkrum-Nes’ bekend, dat met ingang van donderdag 16 oktober 2014 voor een periode van zes weken het ontwerpwijzigingsplan ‘Nes – Functiewijziging Watertoren’ met bijbehorende stukken ter inzage ligt.</text:p>
      <text:p text:style-name="ifm_p_mt.3.7mm_ifm">Het wijzigingsplan heeft betrekking op de herontwikkeling van de watertoren aan de Kleasterwei in Nes, bestaande uit het realiseren van twee hotelkamers in het voormalige waterreservoir, het realiseren van een uitkijkpunt en de aanleg van een parkeerterrein en ontsluiting van de watertoren.</text:p>
      <text:p text:style-name="ifm_p_mt.3.7mm_ifm">In het ter plaatse geldende bestemmingsplan Akkrum-Nes is in artikel 32 de mogelijkheid opgenomen om het bestemmingsplan onder voorwaarden te wijzigen. Het plan voor herontwikkeling van de watertoren voldoet aan de genoemde voorwaarden.</text:p>
      <text:p text:style-name="ifm_p_mt.3.7mm_ifm">Inzage van het ontwerpwijzigingsplan:</text:p>
      <text:p text:style-name="ifm_p_ifm">Het ontwerpwijzigingsplan is gedurende de genoemde termijn op de volgende manieren te raadplegen:</text:p>
      <text:p text:style-name="ifm_p_indent.-5mm_mleft.5mm_ifm">•<text:tab/>digitaal via de website http://www.ruimtelijkeplannen.nl. Op de website selecteert u het tabblad ‘Bestemmingsplannen’, waarna u de mogelijkheid heeft om de stukken op te roepen via het invullen van de locatie, naam van het ontwerpwijzigingsplan of het identificatienummer (planID) van het plan (NL.IMRO.0074.NesWatertoren-ON01);</text:p>
      <text:p text:style-name="ifm_p_indent.-5mm_mleft.5mm_ifm">•<text:tab/>het inzien van de papieren versie bij de receptie van het gemeentehuis aan de Crackstraat 2 te Heerenveen.</text:p>
      <text:p text:style-name="ifm_p_ifm">Bij verschillen tussen de digitale versie en de papieren versie van het wijzigingsplan, is de digitale versie bepalend.</text:p>
      <text:p text:style-name="ifm_p_mt.3.7mm_ifm">Zienswijzen:</text:p>
      <text:p text:style-name="ifm_p_ifm">Gedurende de genoemde termijn kan iedereen schriftelijk of mondeling bij burgemeester en wethouders een zienswijze op het ontwerpwijzigingsplan indienen:</text:p>
      <text:p text:style-name="ifm_p_indent.-5mm_mleft.5mm_ifm">•<text:tab/>Schriftelijke zienswijzen op het ontwerpwijzigingsplan moeten worden gericht aan het college van burgemeester en wethouders van Heerenveen, Postbus 15.000, 8440 GA HEERENVEEN. Een schriftelijke zienswijze dient de volgende informatie te bevatten: naam en adres van de indiener, datum en redenen van de zienswijze;</text:p>
      <text:p text:style-name="ifm_p_indent.-5mm_mleft.5mm_ifm">•<text:tab/>Om een mondelinge zienswijze kenbaar te maken, kunt u contact opnemen met mevrouw A. Beeksma van de afdeling Ruimtelijke Ontwikkeling, telefoonnummer 0513 – 617754.</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29229</text:span><text:tab/>15 oktober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29229</text:span><text:tab/>15 oktober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Ontwerpwijzigingsplan ‘nes – functiewijziging watertoren’ ter inzage, Heerenveen</dc:title>
    <meta:user-defined meta:name="OVERHEID.Gemeente/DC.creator">Heerenveen</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29229</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9229</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wijzigingsplan ‘nes – functiewijziging watertoren’ ter inzage, Heerenveen</meta:user-defined>
    <meta:user-defined meta:name="DCTERMS.alternative">Ontwerpwijzigingsplan ‘nes – functiewijziging watertoren’ ter inzage, Heerenveen</meta:user-defined>
    <meta:user-defined meta:name="DCTERMS.W3CDTF/DCTERMS.available">2014-10-15</meta:user-defined>
    <meta:user-defined meta:name="OVERHEIDop.Ruimtelijkplan/OVERHEIDop.bekendmakingBetreffendePlan">NL.IMRO.0074.NesWatertoren-ON01</meta:user-defined>
  </office:meta>
</office:document-meta>
</file>