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2898" office:value-type="string" text:name="OVERHEIDop.publicationIssue"/>
        <text:user-field-decl office:value-type="date" text:name="DCTERMS.W3CDTF/DCTERMS.available" office:date-value="2014-02-05"/>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4.1cm"><draw:image xlink:href="Pictures/logo.png" xlink:type="simple"/></draw:frame></text:h>
      </text:section>
      <text:section text:style-name="regeling" text:name="id_1_2">
        <text:section text:style-name="aanhef" text:name="id_1_1_1">
          <text:section text:style-name="context" text:name="id_1_1_1_1">
            <text:p text:style-name="context.al">
            Oplaadpunt elektrische auto’s Ter Leedelaan Sassenheim
          </text:p>
            <text:p text:style-name="context.al">
             
          </text:p>
            <text:p text:style-name="context.al"> Het Hoofd van de afdeling Gemeentewerken van de gemeente Teylingen</text:p>
            <text:p text:style-name="context.al"/>
            <text:p text:style-name="context.al"><text:span text:style-name="nadruk-cur">Vereiste van besluit:</text:span></text:p>
            <text:p text:style-name="context.al"/>
            <text:p text:style-name="context.al">Krachtens het bepaalde (voor zover van toepassing) in artikelen 15 t/m 18 van de Wegenverkeerswet 1994, </text:p>
            <text:p text:style-name="context.al">het bepaalde in artikelen 12 t/m 27 van het Besluit Administratieve Bepalingen inzake het Wegverkeer (BABW);</text:p>
            <text:p text:style-name="context.al">Krachtens het Mandaatstatuut Teylingen 2013 d.d. 30 juli 2013, ben ik bevoegd dit verkeersbesluit te nemen.  <text:span text:style-name="nadruk-cur"/></text:p>
            <text:p text:style-name="context.al"><text:span text:style-name="nadruk-cur"/></text:p>
            <text:p text:style-name="context.al"><text:span text:style-name="nadruk-cur">Belangenafweging en motivering:</text:span> </text:p>
            <text:p text:style-name="context.al">Er zijn steeds meer elektrische auto’s in Nederland en de verwachting is dat dit aantal de komende jaren nog verder zal toenemen;</text:p>
            <text:p text:style-name="context.al">Er wordt gewerkt aan een landelijk dekkend netwerk van oplaadpunten, zodat het elektrisch rijden nog aantrekkelijker wordt;</text:p>
            <text:p text:style-name="context.al">Elektrische auto’s leveren een positieve bijdrage aan de luchtkwaliteit en produceren minder geluid;</text:p>
            <text:p text:style-name="context.al">Een bewoner van de Ter Leedelaan te Sassenheim wil ter hoogte van de Ter Leedelaan 13 een laadpaal plaatsen in de gemeente Teylingen;</text:p>
            <text:p text:style-name="context.al">Het oplaadpunt komt in de openbare ruimte te staan en is voor iedereen toegankelijk;</text:p>
            <text:p text:style-name="context.al">Zodra een elektrische auto opgeladen is, is het wenselijk dat een volgende elektrische auto terecht kan bij de oplaadpaal;</text:p>
            <text:p text:style-name="context.al">De locatie bevindt zich in een gebied met een lage parkeerdruk;</text:p>
            <text:p text:style-name="context.al">De aanvrager heeft conform beschreven in het beleid Elektrisch Vervoer, gezorgd voor draagvlak in de directe omgeving; </text:p>
            <text:p text:style-name="context.al">De politie Holland Midden is akkoord met de wijziging van de verkeerssituatie; </text:p>
            <text:p text:style-name="context.al">Het betrokken weggedeelte is in beheer bij de gemeente Teylingen en in het geheel gelegen binnen de bebouwde kom van de gemeente Teylingen;<text:span text:style-name="nadruk-vet"><text:span text:style-name="nadruk-cur"> </text:span></text:span><text:span text:style-name="nadruk-vet"><text:span text:style-name="nadruk-cur"> </text:span></text:span><text:span text:style-name="nadruk-vet"><text:span text:style-name="nadruk-cur"> </text:span></text:span><text:span text:style-name="nadruk-vet"><text:span text:style-name="nadruk-cur"/></text:span></text:p>
            <text:p text:style-name="context.al"><text:span text:style-name="nadruk-vet"><text:span text:style-name="nadruk-cur"/></text:span></text:p>
            <text:p text:style-name="context.al"><text:span text:style-name="nadruk-vet"><text:span text:style-name="nadruk-cur"> </text:span></text:span><text:span text:style-name="nadruk-vet"><text:span text:style-name="nadruk-cur">Besluit:</text:span></text:span><text:span text:style-name="nadruk-cur"> </text:span>Op grond van vorenstaande overwegingen besluit ik tot: Door het plaatsen van verkeersbord E04 met onderbord “uitsluitend elektrische voertuigen”, zoals bedoeld in bijlage 1 van het Reglement verkeersregels en verkeerstekens 1990, een parkeerplaats aan te wijzen voor elektrische voertuigen, overeenkomstig bijbehorende situatietekening.     </text:p>
            <text:p text:style-name="context.al"> Teylingen, 24 januari 2014 Namens burgemeester en wethouders van Teylingen, het hoofd van de afdeling Gemeentewerken,  </text:p>
            <text:p text:style-name="context.al">C. Stoffer    </text:p>
            <text:p text:style-name="context.al"/>
            <text:p text:style-name="context.al">Bezwaar: Belanghebbenden kunnen op grond van artikel 7:1 van de Algemene wet bestuursrecht, binnen zes weken na de datum van deze bekendmaking, tegen het hiervoor genoemde besluit een schriftelijk gemotiveerd bezwaar indienen bij het college van burgemeester en wethouders van Teylingen, Postbus 149, 2215 ZJ Voorhout;Het indienen van een bezwaarschrift heeft op het betreffende besluit geen schorsende werking.Indieners van een bezwaarschrift kunnen de voorzieningenrechter van de rechtbank verzoeken een voorlopige voorziening te treffen, indien onverwijlde spoed dat, gelet op de betrokken belangen, vereist. Dit verzoek moet eveneens gemotiveerd zijn en worden ingediend bij de voorzieningenrechter van de rechtbank, postbus 20302, 2500 EH’s-Gravenhage. Hiervoor is griffierecht verschuldigd. Een kopie van het ingediende bezwaarschrift moet hierbij worden meegezonden.</text:p>
          </text:section>
        </text:section>
        <text:section text:style-name="regeling-tekst" text:name="id_1_1_2">
          <text:section text:style-name="tekst" text:name="id_1_1_1_1"/>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4</meta:user-defined>
    <meta:user-defined meta:name="DCTERMS.W3CDTF/DCTERMS.available">05-02-2014</meta:user-defined>
    <meta:user-defined meta:name="OVERHEIDop.publicationIssue">2898</meta:user-defined>
    <meta:user-defined meta:name="OVERHEIDop.StcrtID/DC.identifier">stcrt-2014-2898</meta:user-defined>
    <meta:user-defined meta:name="OVERHEID.Organisatietype/OVERHEID.organisationType">gemeente</meta:user-defined>
    <meta:user-defined meta:name="OVERHEID.Gemeente/OVERHEID.authority">Teylingen</meta:user-defined>
    <meta:user-defined meta:name="OVERHEID.Gemeente/DC.creator">Teylingen</meta:user-defined>
    <meta:user-defined meta:name="OVERHEID.TaxonomieBeleidsagenda/OVERHEID.category">Verkeer | Weg</meta:user-defined>
    <meta:user-defined meta:name="OVERHEID.EPSG28992/DC.spatial">96460 471742</meta:user-defined>
    <meta:user-defined meta:name="OVERHEID.PostcodeHuisnummer/OVERHEIDop.postcodeHuisnummer">2172JK 13</meta:user-defined>
    <meta:user-defined meta:name="OVERHEIDop.woonplaats">Sassenheim</meta:user-defined>
    <meta:user-defined meta:name="OVERHEIDop.straatnaam">Ter Leedelaan</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xs:date/OVERHEIDop.startdatum">2014-02-05</meta:user-defined>
    <meta:user-defined meta:name="xs:date/OVERHEIDop.einddatum">2014-03-1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