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1-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0-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0-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5">
      <text:list-level-style-bullet text:bullet-char="•" text:level="1">
        <style:list-level-properties text:min-label-width="10mm"/>
      </text:list-level-style-bullet>
    </text:list-style>
    <text:list-style style:name="id1-3-2-3-5-1">
      <text:list-level-style-bullet text:bullet-char="•" text:level="1">
        <style:list-level-properties text:min-label-width="10mm"/>
      </text:list-level-style-bullet>
    </text:list-style>
    <text:list-style style:name="id1-3-2-3-5-2">
      <text:list-level-style-bullet text:bullet-char="•" text:level="1">
        <style:list-level-properties text:min-label-width="10mm"/>
      </text:list-level-style-bullet>
    </text:list-style>
    <text:list-style style:name="id1-3-2-3-5-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 Horst, centrum – aanpassen parkeerschijfzone</text:p>
          </table:table-cell>
          <table:table-cell office:value-type="string" table:style-name="staatscourantkop.B.cell">
            <text:section text:name="plaatje_id1-3-1-1" text:style-name="plaatje">
              <text:p text:style-name="illustratie_id1-3-1-1-1"><draw:frame draw:style-name="illustratie_id1-3-1-1-1" text:anchor-type="paragraph" svg:width="37.5mm" svg:height="30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tussenkopcur">Burgemeester en wethouders van de gemeente Horst aan de Maas</text:p>
            <text:p text:style-name="considerans.al">Op grond van artikel 18, eerste lid, onder d, van de Wegenverkeerswet 1994 en op grond van het besluit van het college van burgemeester en wethouders, van 5 april 2011, ben ik bevoegd dit verkeersbesluit te nemen.</text:p>
            <text:p text:style-name="tussenkopvet"><text:span text:style-name="nadrukvet">Overwegingen ten aanzien van het besluit</text:span></text:p>
            <text:p text:style-name="considerans.al">Op 18 december 2012 heeft de gemeenteraad de strategische centrumvisie Horst vastgesteld. Op basis van dit visiedocument worden een aantal parkeeraanpassingen in het centrum van Horst voorgesteld, een van deze aanpassingen is het deels opheffen van het parkeerschijfzonegebied</text:p>
            <text:p text:style-name="tussenkopvet"><text:span text:style-name="nadrukvet">Vereiste van besluit</text:span></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vet"><text:span text:style-name="nadrukvet">Motivering</text:span></text:p>
            <text:p text:style-name="considerans.al">Uit het oogpunt van het waarborgen van de bruikbaarheid van de weg en het zoveel mogelijk waarborgen van de vrijheid van het verkeer is het gewenst de wegen Gasthuisstraat, Groenewoudstraat, Herstraat-west, Herstraat-zuid, Hoofdstraat, Jacob Merlostraat, Loevestraat, rondom Librije, Schoolstraat en Torenstraat op te heffen als parkeerschijfzonegebied e.e.a. conform de bij dit besluit horende tekening d.d. 11-7-2014.</text:p>
            <text:p text:style-name="tussenkopcur"><text:span text:style-name="nadrukcur">Hierbij is </text:span><text:span text:style-name="nadrukcur">overwogen;</text:span></text:p>
            <text:list text:style-name="id1-3-2-1-1-10">
              <text:list-item text:style-override="id1-3-2-1-1-10-1">
                <text:number>a)</text:number>
                <text:p text:style-name="al">dat het centrumgebied van Horst is vastgesteld als parkeerschijfzonegebied;</text:p>
              </text:list-item>
              <text:list-item text:style-override="id1-3-2-1-1-10-2">
                <text:number>b)</text:number>
                <text:p text:style-name="al">dat de parkeerschijfzone grofweg gezien bestaat uit het gebied binnen de centrumring (inclusief de centrumring) en het parkeerterrein Torenstraat;</text:p>
              </text:list-item>
              <text:list-item text:style-override="id1-3-2-1-1-10-3">
                <text:number>c)</text:number>
                <text:p text:style-name="al">dat in de parkeerschijfzone op de parkeerplaatsen voorzien van blauwe markering op maandag tot en met vrijdag van 9.00 tot 18.00 uur, zaterdag van 9.00 tot 17.00 uur en op koopavond van 18 tot 21 uur; maximaal twee uur geparkeerd mag worden; </text:p>
              </text:list-item>
              <text:list-item text:style-override="id1-3-2-1-1-10-4">
                <text:number>d)</text:number>
                <text:p text:style-name="al">dat de parkeerschijfzone  als doel heeft kortparkeerplaatsen voor bezoekers van het centrum van Horst te reserveren en te voorkomen dat de parkeerplaatsen die het kortst van de centrumvoorzieningen af liggen gebruikt worden door langparkeerders;</text:p>
              </text:list-item>
              <text:list-item text:style-override="id1-3-2-1-1-10-5">
                <text:number>e)</text:number>
                <text:p text:style-name="al">dat de parkeeraanpassingen uit de centrumvisie zijn gebaseerd op een parkeeronderzoek uit januari 2011 in het centrum van Horst;</text:p>
              </text:list-item>
              <text:list-item text:style-override="id1-3-2-1-1-10-6">
                <text:number>f)</text:number>
                <text:p text:style-name="al">dat de conclusies uit het parkeeronderzoek worden bevestigd door een parkeerbalans uit februari 2014 die is opgesteld voor het centrumgebied;</text:p>
              </text:list-item>
              <text:list-item text:style-override="id1-3-2-1-1-10-7">
                <text:number>g)</text:number>
                <text:p text:style-name="al">dat uit het parkeeronderzoek en de parkeerbalans blijkt dat in het centrum sprake is van een scheve verhouding tussen kort- en langparkeerplaatsen en dat in de deelgebieden Centrum-noord en -oost extra parkeercapaciteit gewenst is;</text:p>
              </text:list-item>
              <text:list-item text:style-override="id1-3-2-1-1-10-8">
                <text:number>h)</text:number>
                <text:p text:style-name="al">dat in het centrum van Horst recent 70 extra parkeerplaatsen op het parkeerterrein Cuppenpedje zijn aangelegd en op de voormalige Rodekruis locatie een nieuw parkeerterrein wordt aangelegd dat plaats biedt aan 53 personenauto’s;</text:p>
              </text:list-item>
              <text:list-item text:style-override="id1-3-2-1-1-10-9">
                <text:number>i)</text:number>
                <text:p text:style-name="al">dat door de aanleg van extra parkeercapaciteit geen sprake meer is van een tekort aan parkeerplaatsen in het centrum van Horst;</text:p>
              </text:list-item>
              <text:list-item text:style-override="id1-3-2-1-1-10-10">
                <text:number>j)</text:number>
                <text:p text:style-name="al">dat de scheve verdeling van kort- en langparkeerplaatsen in het centrum opgelost kan worden door de wegen Gasthuisstraat, Groenewoudstraat, Herstraat-west, Herstraat-zuid, Hoofdstraat, Jacob Merlostraat, Loevestraat, rondom Librije, Schoolstraat en Torenstraat te onttrekken aan het parkeerschijfzonegebied in samenhang met het opheffen van de parkeervergunninghoudergebieden Schoolstraat en Wervelkwartier.</text:p>
              </text:list-item>
            </text:list>
            <text:p text:style-name="tussenkopvet"><text:span text:style-name="nadrukvet">Overleg</text:span></text:p>
            <text:p text:style-name="considerans.al">Overeenkomstig het bepaalde in artikel 24 van het Besluit Administratieve Bepalingen inzake het Wegverkeer (BABW) is overleg gepleegd met de basiseenheid Politie Horst van de Politie Noord-Limburg. Daarnaast heeft overleg plaatsgevonden met het centrummanagement Horst.</text:p>
            <text:p text:style-name="tussenkopvet"><text:span text:style-name="nadrukvet">Belangenafweging</text:span></text:p>
            <text:p text:style-name="considerans.al">Bij de voorbereiding van dit verkeersbesluit is de Uniforme Openbare Voorbereidingsprocedure (UOV), zoals bedoeld in afdeling 3:4 Algemene wet bestuursrecht, gevolgd. Op basis van deze procedure konden belanghebbenden van 18 juli tot 29 augustus 2014 een zienswijze over het ontwerp verkeersbesluit geven. Tijdens deze periode is één zienswijze ontvangen.</text:p>
            <text:p text:style-name="tussenkopcur"><text:span text:style-name="nadrukcur">Zienswijze de heer Nellissen Kloosterstraat 11 Horst</text:span><text:span text:style-name="nadrukcur"> d.d. 16 augustus</text:span><text:span text:style-name="nadrukcur"> 2014</text:span></text:p>
            <text:list text:style-name="id1-3-2-1-1-16">
              <text:list-item text:style-override="id1-3-2-1-1-16-1">
                <text:number>1.</text:number>
                <text:p text:style-name="al">Door het opheffen van de parkeerschijfzone in de Schoolstraat kunnen gevaarlijke verkeerssituaties ontstaan.</text:p>
              </text:list-item>
              <text:list-item text:style-override="id1-3-2-1-1-16-2">
                <text:number>2.</text:number>
                <text:p text:style-name="al">Op parkeerterrein Kerkeveld moeten twintig langparkeerplaatsen in stand gelaten worden ten behoeve van parkeren van personeel van de winkels;</text:p>
              </text:list-item>
              <text:list-item text:style-override="id1-3-2-1-1-16-3">
                <text:number>3.</text:number>
                <text:p text:style-name="al">Het verbieden van parkeren langs de Kloosterstraat wordt positief bevonden.</text:p>
              </text:list-item>
              <text:list-item text:style-override="id1-3-2-1-1-16-4">
                <text:number>4.</text:number>
                <text:p text:style-name="al">De parkeerregels moeten gehandhaafd worden.</text:p>
              </text:list-item>
            </text:list>
            <text:p text:style-name="tussenkopcur"><text:span text:style-name="nadrukcur"/><text:span text:style-name="nadrukcur">R</text:span><text:span text:style-name="nadrukcur">eactie</text:span><text:span text:style-name="nadrukcur"/></text:p>
            <text:list text:style-name="id1-3-2-1-1-18">
              <text:list-item text:style-override="id1-3-2-1-1-18-1">
                <text:number>1.</text:number>
                <text:p text:style-name="al">In de Schoolstraat is in het verleden een parkeerschijfzone ingesteld om langparkeerders te weren en het parkeren voor bewoners te faciliteren. Door de aanleg van extra parkeercapaciteit in het centrum in combinatie met het opheffen van de parkeerschijfzone rondom het gemeentehuis komt voldoende parkeercapaciteit beschikbaar voor lang parkeren en vervalt de noodzaak voor het in stand laten van de parkeerschijfzone in de Schoolstraat. Verder is aan de Jacob Merlostraat een zogenaamde kiss &amp; ride- strook aangelegd waar schoolkinderen veilig kunnen in- en uitstappen.</text:p>
              </text:list-item>
              <text:list-item text:style-override="id1-3-2-1-1-18-2">
                <text:number>2.</text:number>
                <text:p text:style-name="al">Door de aanleg van extra parkeercapaciteit in het centrum in combinatie met het opheffen van de parkeerschijfzone rondom het gemeentehuis komt voldoende langparkeercapaciteit op acceptabele loopafstand van het centrum beschikbaar en vervalt de noodzaak voor het in stand laten van de lang parkeerplaatsen op parkeerterrein Kerkeveld. Daarnaast wordt uit oogpunt van duidelijkheid de voorkeur gegeven aan één parkeerregime op parkeerterrein Kerkeveld;</text:p>
              </text:list-item>
              <text:list-item text:style-override="id1-3-2-1-1-18-3">
                <text:number>3.</text:number>
                <text:p text:style-name="al">Deze steunbetuiging wordt voor kennisgeving aangenomen.</text:p>
              </text:list-item>
              <text:list-item text:style-override="id1-3-2-1-1-18-4">
                <text:number>4.</text:number>
                <text:p text:style-name="al">Handhaving van de parkeerschijfzone en andere verkeersmaatregelen in het centrum vindt plaats door de buitengewoon opsporingsambtenaar (BOA) van de gemeente.</text:p>
              </text:list-item>
            </text:list>
            <text:p text:style-name="considerans.al">Bovengenoemde argumenten geven geen aanleiding het ontwerp verkeersbesluit te herzien en/of in te trekken. Het ontwerp verkeersbesluit wordt daarom ongewijzigd definitief vastgesteld.</text:p>
            <text:p text:style-name="considerans_bottom"/>
          </text:section>
          <text:section text:name="afkondiging_id1-3-2-1-2" text:style-name="afkondiging">
            <text:p text:style-name="afkondiging_top"/>
            <text:p text:style-name="al"><text:span text:style-name="nadrukvet">Besluit</text:span></text:p>
          </text:section>
        </text:section>
        <text:section text:name="regeling-tekst_id1-3-2-2" text:style-name="regeling-tekst">
          <text:section text:name="tekst_id1-3-2-2-1" text:style-name="tekst">
            <text:p text:style-name="common-al">Op grond van vorenstaande overwegingen besluiten burgemeester en wethouders het volgende;</text:p>
            <text:list text:style-name="id1-3-2-2-1-2">
              <text:list-item text:style-override="id1-3-2-2-1-2-1">
                <text:number>a)</text:number>
                <text:p text:style-name="al">Door het verwijderen van de verkeersborden model E10zb en E11ze van bijlage I van het Reglement Verkeersregels en Verkeerstekens 1990 en het verwijderen van de blauwe vakmarkering zoals bedoeld in artikel 25 van het BABW de parkeerschijfzone in de Gasthuisstraat, Groenewoudstraat, Herstraat-west, Herstraat-zuid, Hoofdstraat, Jacob Merlostraat, Loevestraat, rondom Librije, Schoolstraat en Torenstraat allen te Horst op te heffen, e.e.a. conform de bij dit besluit horende tekening d.d. 11-7-2014;</text:p>
              </text:list-item>
              <text:list-item text:style-override="id1-3-2-2-1-2-2">
                <text:number>b)</text:number>
                <text:p text:style-name="al">Dit besluit treedt op 1 januari 2015 in werking en wordt geëffectueerd na het verwijderen/verplaatsen van verkeersborden en het verwijderen van de markering. </text:p>
              </text:list-item>
            </text:list>
            <text:p text:style-name="common-al">Horst, d.d.: 10 oktober 2014</text:p>
            <text:p text:style-name="common-al">Hoogachtend,</text:p>
            <text:p text:style-name="common-al">Burgemeester en wethouders van Horst aan de Maas,</text:p>
            <text:p text:style-name="common-al">namens dezen,</text:p>
            <text:p text:style-name="common-al">De teammanager IBOR,</text:p>
            <text:p text:style-name="last-al">Dhr. R. de Jong</text:p>
            <text:p text:style-name="tekst_bottom"/>
          </text:section>
        </text:section>
        <text:section text:name="bezwaarschrift_id1-3-2-3" text:style-name="bezwaarschrift">
          <text:p text:style-name="bezwaarschrift_top"/>
          <text:p text:style-name="tussenkopvet">Mededelingen</text:p>
          <text:p text:style-name="tussenkopcur"><text:span text:style-name="nadrukcur">Beroep</text:span></text:p>
          <text:p text:style-name="bezwaarschrift_al">Het verkeersbesluit is op 10 oktober 2014 in de Staatscourant en op de website www.horstaandemaas.nl bekendgemaakt. Gedurende 6 weken na bekendmaking kan tegen dit verkeersbesluit beroep worden ingesteld bij de rechtbank, postbus 950, 6040 AZ Roermond. Tel: 0475-352222. Internet: www.rechtspraak.nl </text:p>
          <text:p text:style-name="bezwaarschrift_al">Deze mogelijkheid staat open voor belanghebbenden:</text:p>
          <text:list text:style-name="id1-3-2-3-5">
            <text:list-item text:style-override="id1-3-2-3-5-1">
              <text:number>•</text:number>
              <text:p text:style-name="al">die zienswijzen hebben ingebracht tijdens het ontwerpbesluit;</text:p>
            </text:list-item>
            <text:list-item text:style-override="id1-3-2-3-5-2">
              <text:number>•</text:number>
              <text:p text:style-name="al">die het niet eens zijn met wijzigingen die ten opzichte van het ontwerpbesluit zijn aangebracht;</text:p>
            </text:list-item>
            <text:list-item text:style-override="id1-3-2-3-5-3">
              <text:number>•</text:number>
              <text:p text:style-name="al">die kunnen aantonen dat zij redelijkerwijs niet tot het inbrengen van zienswijzen in staat zijn geweest;</text:p>
            </text:list-item>
          </text:list>
          <text:p text:style-name="bezwaarschrift_al">Als beroep wordt ingesteld, bestaat de mogelijkheid om ook een verzoek om voorlopige voorziening in te dienen bij de voorzieningenrechter van de rechtbank. Aan het instellen van beroep en het verzoek op voorlopige voorziening zijn kosten verbonden.</text:p>
          <text:p text:style-name="tussenkopcur"><text:span text:style-name="nadrukcur">A</text:span><text:span text:style-name="nadrukcur">fschriften</text:span></text:p>
          <text:p text:style-name="bezwaarschrift_al">Er is een afschrift van dit verkeersbesluit verzonden aan de basiseenheid Politie Horst van de Politie Noord-Limburg en het centrummanagement Horst.</text:p>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43</text:span><text:line-break/><text:date style:data-style-name="dag" text:fixed="true" text:date-value="2014-10-10"/><text:line-break/><text:date style:data-style-name="jaar" text:fixed="true" text:date-value="2014-10-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8843</text:span><text:date style:data-style-name="nicedate" text:fixed="true" text:date-value="2014-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8843</text:span><text:date style:data-style-name="nicedate" text:fixed="true" text:date-value="2014-10-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 Horst, centrum – aanpassen parkeerschijfzone</meta:user-defined>
    <meta:user-defined meta:name="OVERHEIDop.doctype">Officiële Publicaties, versie 1.1</meta:user-defined>
    <meta:user-defined meta:name="DCTERMS.W3CDTF/OVERHEIDop.jaargang">2014</meta:user-defined>
    <meta:user-defined meta:name="DCTERMS.W3CDTF/DCTERMS.available">10-10-2014</meta:user-defined>
    <meta:user-defined meta:name="OVERHEIDop.publicationIssue">28843</meta:user-defined>
    <meta:user-defined meta:name="OVERHEIDop.StcrtID/DC.identifier">stcrt-2014-28843</meta:user-defined>
    <meta:user-defined meta:name="OVERHEID.Organisatietype/OVERHEID.organisationType">gemeente</meta:user-defined>
    <meta:user-defined meta:name="OVERHEID.Gemeente/OVERHEID.authority">Horst aan de Maas</meta:user-defined>
    <meta:user-defined meta:name="OVERHEID.Gemeente/DC.creator">Horst aan de Maas</meta:user-defined>
    <meta:user-defined meta:name="OVERHEID.TaxonomieBeleidsagenda/OVERHEID.category">Verkeer | Weg</meta:user-defined>
    <meta:user-defined meta:name="OVERHEID.PostcodeHuisnummer/OVERHEIDop.postcodeHuisnummer">5961RZ 21</meta:user-defined>
    <meta:user-defined meta:name="OVERHEIDop.woonplaats">Horst</meta:user-defined>
    <meta:user-defined meta:name="OVERHEIDop.straatnaam">Kerkevel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xs:date/OVERHEIDop.startdatum">2014-10-10</meta:user-defined>
    <meta:user-defined meta:name="xs:date/OVERHEIDop.einddatum">2014-11-21</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DCTERMS.alternative">Gemeente Horst aan de Maas - Aanpassen parkeerschijfzone - Horst</meta:user-defined>
    <meta:user-defined meta:name="OVERHEID.EPSG28992/DC.spatial">201240 385080</meta:user-defined>
    <meta:user-defined meta:name="OVERHEIDop.versieInformatie"/>
  </office:meta>
</office:document-meta>
</file>