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2614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13mm_mleft.20mm_ifm" style:family="paragraph" style:name="ifm_p_indent.-13mm_mleft.20mm_ifm" style:parent-style-name="Basis">
      <style:paragraph-properties fo:text-indent="-13mm" fo:margin-left="20mm"/>
      <style:text-properties/>
    </style:style>
    <style:style style:class="text" style:display-name="ifm_p_indent.0mm_mleft.20mm_ifm" style:family="paragraph" style:name="ifm_p_indent.0mm_mleft.20mm_ifm" style:parent-style-name="Basis">
      <style:paragraph-properties fo:text-indent="0mm" fo:margin-left="20mm"/>
      <style:text-properties/>
    </style:style>
    <style:style style:class="text" style:display-name="ifm_p_indent.-7mm_mleft.27mm_ifm" style:family="paragraph" style:name="ifm_p_indent.-7mm_mleft.27mm_ifm" style:parent-style-name="Basis">
      <style:paragraph-properties fo:text-indent="-7mm" fo:margin-left="27mm"/>
      <style:text-properties/>
    </style:style>
    <style:style style:class="text" style:display-name="ifm_p_indent.-5mm_mleft.32mm_ifm" style:family="paragraph" style:name="ifm_p_indent.-5mm_mleft.32mm_ifm" style:parent-style-name="Basis">
      <style:paragraph-properties fo:text-indent="-5mm" fo:margin-left="32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superscript_size.14pt_ifm" style:family="text" style:name="ifm_span_font.superscript_size.14pt_ifm">
      <style:text-properties style:text-position="super 70%" fo:font-size="14pt"/>
    </style:style>
    <style:style style:class="text" style:display-name="ifm_span_font.superscript_mt.11.1mm_ifm" style:family="text" style:name="ifm_span_font.superscript_mt.11.1mm_ifm">
      <style:text-properties style:text-position="super 70%"/>
    </style:style>
    <style:style style:class="text" style:display-name="ifm_span_font.superscript_ifm" style:family="text" style:name="ifm_span_font.superscript_ifm">
      <style:text-properties style:text-position="super 70%"/>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144</text:p>
          </table:table-cell>
        </table:table-row>
        <table:table-row table:style-name="staatscourant.koprow1">
          <table:covered-table-cell/>
          <table:covered-table-cell/>
          <table:table-cell office:value-type="string" table:style-name="staatscourant.publicatiedatumcel">
            <text:p>17 september</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4-26144-001.png" xlink:show="embed" xlink:type="simple"/></draw:frame>Uitwerking 3<text:span text:style-name="ifm_span_font.superscript_size.14pt_ifm">e</text:span> fase Skoatterwâld (Woningbouw ten oosten van de Bosvelden, deel 1), gewijzigd vastgesteld, Heerenveen</text:h>
      <text:p text:style-name="ifm_p_mt.11.1mm_ifm">Burgemeester en wethouders van Heerenveen maken bekend dat zij op 9 september 2014 de uitwerking 3<text:span text:style-name="ifm_span_font.superscript_mt.11.1mm_ifm">e</text:span> fase Skoatterwâld (Woningbouw ten oosten van de Bosvelden, deel 1) van het bestemmingsplan 2<text:span text:style-name="ifm_span_font.superscript_mt.11.1mm_ifm">e</text:span> en 3<text:span text:style-name="ifm_span_font.superscript_mt.11.1mm_ifm">e</text:span> fase Skoatterwâld, gewijzigd hebben vastgesteld.</text:p>
      <text:p text:style-name="ifm_p_mt.3.7mm_ifm">De uitwerking maakt woningbouw mogelijk in het zuidelijke deel van de 3<text:span text:style-name="ifm_span_font.superscript_ifm">e</text:span> fase Skoatterwâld, ten oosten van de Bosvelden (Willem Lodewijklaan), vanaf de centrale Middenzone tot aan Oranjewoud.</text:p>
      <text:p text:style-name="ifm_p_mt.3.7mm_ifm">Bij vaststelling zijn de volgende wijzigingen aangebracht in de regels van de uitwerking:</text:p>
      <text:p text:style-name="ifm_p_indent.-7mm_mleft.7mm_ifm">a.<text:tab/>Aan artikel 6 lid 6.2.1. is toegevoegd:</text:p>
      <text:p text:style-name="ifm_p_indent.-9mm_mleft.16mm_ifm">“f.<text:tab/>het aantal te bouwen woonhuizen zal niet meer bedragen dan 400.”</text:p>
      <text:p text:style-name="ifm_p_indent.-7mm_mleft.7mm_ifm">b.<text:tab/>Na artikel 6 lid 6.3 is toegevoegd:</text:p>
      <text:p text:style-name="ifm_p_indent.-13mm_mleft.20mm_ifm">“6.4.<text:tab/><text:span text:style-name="ifm_span_font.bold_ifm">Afwijken van de bouwregels</text:span></text:p>
      <text:p text:style-name="ifm_p_indent.0mm_mleft.20mm_ifm">Het bevoegd gezag kan bij een omgevingsvergunning afwijken van het bepaalde in lid 6.2.1. sub f en toestaan dat het aantal te bouwen woonhuizen wordt vergroot tot ten hoogste 450, mits:</text:p>
      <text:p text:style-name="ifm_p_indent.-7mm_mleft.27mm_ifm">a.<text:tab/>dit in overeenstemming is met het woningbouwprogramma waarmee gedeputeerde staten van Fryslân hebben ingestemd;</text:p>
      <text:p text:style-name="ifm_p_indent.-7mm_mleft.27mm_ifm">b.<text:tab/>geen onevenredig afbreuk wordt gedaan aan:</text:p>
      <text:p text:style-name="ifm_p_indent.-5mm_mleft.32mm_ifm">–<text:tab/>het straat- en bebouwingsbeeld;</text:p>
      <text:p text:style-name="ifm_p_indent.-5mm_mleft.32mm_ifm">–<text:tab/>de woonsituatie.”</text:p>
      <text:p text:style-name="ifm_p_indent.-7mm_mleft.7mm_ifm">c.<text:tab/>Voorzover nodig zijn leden vernummerd, naar aanleiding van de wijzigingen onder a. en b.</text:p>
      <text:p text:style-name="ifm_p_mt.3.7mm_ifm">Verder is de toelichting op onderdelen verbeterd.</text:p>
      <text:h text:style-name="ifm_p_font.bold_mt.5.08mm_page.keep-with-next_ifm" text:outline-level="4">Ter inzage</text:h>
      <text:p text:style-name="ifm_p_mt.4.23mm_ifm">Het besluit van burgemeester en wethouders en de vastgestelde uitwerking, met de daarbijbehorende bijlagen, liggen met ingang van donderdag 18 september 2014, gedurende 6 weken, ter inzage op de volgende plaatsen:</text:p>
      <text:p text:style-name="ifm_p_indent.-5mm_mleft.5mm_ifm">•<text:tab/>bij de receptie van het gemeentehuis, Crackstraat 2 te Heerenveen, tijdens openingsuren</text:p>
      <text:p text:style-name="ifm_p_indent.-5mm_mleft.5mm_ifm">•<text:tab/>www.heerenveen.nl, onder actueel / ter inzage.</text:p>
      <text:h text:style-name="ifm_p_font.bold_mt.5.08mm_page.keep-with-next_ifm" text:outline-level="4">Beroep instellen</text:h>
      <text:p text:style-name="ifm_p_mt.4.23mm_ifm">Belanghebbenden die tijdig hun zienswijze omtrent het ontwerp van de uitwerking bij burgemeester en wethouders naar voren hebben gebracht en belanghebbenden aan wie redelijkerwijs niet kan worden verweten dat zij geen zienswijze naar voren hebben gebracht, kunnen gedurende de termijn van ter inzage ligging (beroepstermijn) tegen de vastgestelde uitwerking beroep instellen bij de Afdeling bestuursrechtspraak van de Raad van State.</text:p>
      <text:p text:style-name="ifm_p_mt.3.7mm_ifm">Verder kunnen belanghebbenden gedurende de termijn van ter inzage ligging beroep bij de Afdeling bestuursrechtspraak van de Raad van State instellen tegen wijzigingen die bij de vaststelling in de uitwerking zijn aangebracht.</text:p>
      <text:p text:style-name="ifm_p_mt.3.7mm_ifm">Beroepschriften moeten worden gericht aan de Afdeling bestuursrechtspraak van de Raad van State, Postbus 20019, 2500 EA, 's Gravenhage.</text:p>
      <text:h text:style-name="ifm_p_font.bold_mt.5.08mm_page.keep-with-next_ifm" text:outline-level="4">Schorsing</text:h>
      <text:p text:style-name="ifm_p_mt.4.23mm_ifm">Het indienen van een beroep schorst de werking van de uitwerk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de uitwerking niet.</text:p>
      <text:h text:style-name="ifm_p_font.bold_mt.5.08mm_page.keep-with-next_ifm" text:outline-level="4">Griffierecht</text:h>
      <text:p text:style-name="ifm_p_mt.4.23mm_ifm">Voor zowel voor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burgemeester en wethouders treedt in werking na afloop van de beroepstermijn, tenzij binnen deze termijn, naast een beroepschrift, een verzoek om voorlopige voorziening is ingediend. In dat geval treedt de uitwerking niet in werking voordat de voorzitter van de Afdeling bestuursrechtspraak op het verzoek heeft besloten.</text:p>
      <text:h text:style-name="ifm_p_font.bold_mt.5.08mm_page.keep-with-next_ifm" text:outline-level="4">Crisis- en herstelwet</text:h>
      <text:p text:style-name="ifm_p_mt.4.23mm_ifm">Op het besluit is de Crisis- en herstelwet van toepassing. Dit betekent dat belanghebbenden in het beroepschrift moeten aangeven welke beroepsgronden zij aanvoeren tegen het besluit. Na afloop van de termijn van zes weken kunnen geen nieuwe beroepsgronden meer worden aangevoer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26144</text:span><text:tab/>17 september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26144</text:span><text:tab/>17 september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Uitwerking 3e fase Skoatterwâld (Woningbouw ten oosten van de Bosvelden, deel 1), gewijzigd vastgesteld, Heerenveen</dc:title>
    <meta:user-defined meta:name="OVERHEID.Gemeente/DC.creator">Heerenvee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2614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6144</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Uitwerking 3e fase Skoatterwâld (Woningbouw ten oosten van de Bosvelden, deel 1), gewijzigd vastgesteld, Heerenveen</meta:user-defined>
    <meta:user-defined meta:name="DCTERMS.alternative">Uitwerking 3e fase Skoatterwâld (Woningbouw ten oosten van de Bosvelden, deel 1), gewijzigd vastgesteld, Heerenveen</meta:user-defined>
    <meta:user-defined meta:name="DCTERMS.W3CDTF/DCTERMS.available">2014-09-17</meta:user-defined>
    <meta:user-defined meta:name="OVERHEIDop.Ruimtelijkplan/OVERHEIDop.bekendmakingBetreffendePlan"/>
  </office:meta>
</office:document-meta>
</file>