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1-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1-12-3">
      <text:list-level-style-bullet text:bullet-char="-" text:level="1">
        <style:list-level-properties text:min-label-width="10mm"/>
      </text:list-level-style-bullet>
    </text:list-style>
    <text:list-style style:name="id1-3-2-2-1-1-12-3-1">
      <text:list-level-style-bullet text:bullet-char="-" text:level="1">
        <style:list-level-properties text:min-label-width="10mm"/>
      </text:list-level-style-bullet>
    </text:list-style>
    <text:list-style style:name="id1-3-2-2-1-1-12-3-2">
      <text:list-level-style-bullet text:bullet-char="-" text:level="1">
        <style:list-level-properties text:min-label-width="10mm"/>
      </text:list-level-style-bullet>
    </text:list-style>
    <text:list-style style:name="id1-3-2-2-1-1-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1-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1-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1-15-3">
      <text:list-level-style-bullet text:bullet-char="-" text:level="1">
        <style:list-level-properties text:min-label-width="10mm"/>
      </text:list-level-style-bullet>
    </text:list-style>
    <text:list-style style:name="id1-3-2-2-1-1-15-3-1">
      <text:list-level-style-bullet text:bullet-char="-" text:level="1">
        <style:list-level-properties text:min-label-width="10mm"/>
      </text:list-level-style-bullet>
    </text:list-style>
    <text:list-style style:name="id1-3-2-2-1-1-15-3-2">
      <text:list-level-style-bullet text:bullet-char="-" text:level="1">
        <style:list-level-properties text:min-label-width="10mm"/>
      </text:list-level-style-bullet>
    </text:list-style>
    <text:list-style style:name="id1-3-2-2-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maatregel Ambyerstraat-Noord</text:p>
          </table:table-cell>
          <table:table-cell office:value-type="string" table:style-name="staatscourantkop.B.cell">
            <text:section text:name="plaatje_id1-3-1-1" text:style-name="plaatje">
              <text:p text:style-name="illustratie_id1-3-1-1-1"><draw:frame draw:style-name="illustratie_id1-3-1-1-1" text:anchor-type="paragraph" svg:width="40mm" svg:height="12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al">Ruimte / Mobiliteit en Milieu / 2014-34285</text:p>
            <text:p text:style-name="tussenkopvet"><text:span text:style-name="nadrukvet"><text:span text:style-name="nadrukcur">Gemeente Maastricht</text:span></text:span></text:p>
            <text:p text:style-name="tussenkopvet"><text:span text:style-name="nadrukvet">Overwegingen ten aanzien van het besluit</text:span></text:p>
            <text:p text:style-name="considerans.al">Overwegende, dat de Ambyerstraat-Noord een gebiedsontsluitingsweg is binnen de bebouwde kom;</text:p>
            <text:p text:style-name="considerans.al">dat een herinrichting van de Ambyerstraat-Noord plaats vindt en het deel van de Ambyerstraat-Noord, tussen de Longinastraat en In de O, als een 30-km zone wordt ingericht;</text:p>
            <text:p text:style-name="considerans.al">dat er voor het deel van de Ambyerstraat-Noord tussen de Longinastraat en huisnummer 67 een parkeerverbod wordt ingesteld;</text:p>
            <text:p text:style-name="considerans.al">dat er binnen de 30 km-zone geen voorrang geregeld wordt;</text:p>
            <text:p text:style-name="considerans.al">dat de voetgangersoversteekplaats ter hoogte van huisnummer 23 verplaatst wordt ter hoogte van de aansluiting met Martin Lamkincour;</text:p>
            <text:p text:style-name="considerans.al">dat deze maatregel wordt genomen ter bescherming van de weggebruikers en passagiers;</text:p>
            <text:p text:style-name="considerans.al">dat deze maatregel wordt genomen ter voorkoming of beperking van door het verkeer veroorzaakte overlast, hinder of schade;</text:p>
            <text:p text:style-name="considerans.al">dat een aanvraag is ontvangen voor het aanleggen van een individuele gehandicaptenparkeerplaats op kenteken nabij Ambyerstraat-Noord 67;</text:p>
            <text:p text:style-name="considerans.al">dat aanvrager zich namelijk thans niet of slechts met grote moeite anders dan over een korte afstand te voet kan voortbewegen;</text:p>
            <text:p text:style-name="considerans.al">dat verder geconstateerd is dat in de directe omgeving van het woonadres van de aanvrager geen gehandicaptenparkeerplaatsen aanwezig zijn waar de aanvrager gebruik van zou kunnen maken;</text:p>
            <text:p text:style-name="considerans.al">dat de gemeente van mening is dat mindervalide weggebruikers de mogelijkheid moeten hebben om in de directe nabijheid van de eigen woning te kunnen parkeren aangezien zij daardoor in staat zijn om een actief en mobiel leven te leiden en aan het algemeen maatschappelijk verkeer kunnen deelnemen;</text:p>
            <text:p text:style-name="considerans.al">dat de gemeente, gelet op het voorgaande, derhalve gehoor wenst te geven een gehandicaptenparkeerplaats op kenteken aan te leggen ter hoogte van Ambyerstraat-Noord 67;</text:p>
            <text:p text:style-name="considerans.al">dat bovengenoemde maatregelen wordt genomen om de veiligheid en de leefbaarheid van de weg te verzekeren en de bruikbaarheid te waarborgen;</text:p>
            <text:p text:style-name="considerans.al">dat betreffende straat in beheer en onderhoud is bij de gemeente Maastricht;</text:p>
            <text:p text:style-name="considerans.al">dat te nemen verkeersmaatregelen besproken zijn met de Districtchef van politiedistrict Maastricht;</text:p>
            <text:p text:style-name="considerans.al">gelet op het bepaalde in de artikelen 15 en 18 van de Wegenverkeerswet 1994 en artikel 12 van het 'Besluit administratieve bepalingen inzake het wegverkeer' en paragraaf 4 van de Uitvoeringsvoorschriften BABW inzake verkeerstekens;</text:p>
            <text:p text:style-name="considerans_bottom"/>
          </text:section>
          <text:section text:name="afkondiging_id1-3-2-1-2" text:style-name="afkondiging">
            <text:p text:style-name="afkondiging_top"/>
            <text:p text:style-name="al"><text:span text:style-name="nadrukvet">BESLUITEN</text:span></text:p>
          </text:section>
        </text:section>
        <text:section text:name="regeling-tekst_id1-3-2-2" text:style-name="regeling-tekst">
          <text:section text:name="tekst_id1-3-2-2-1" text:style-name="tekst">
            <text:list text:style-name="id1-3-2-2-1-1">
              <text:list-item text:style-override="id1-3-2-2-1-1-1">
                <text:number>1.</text:number>
                <text:p text:style-name="al">in te trekken het bepaalde ten aanzien van Ambyerstraat-Noord in hun besluit van 20 juli 2009 / Ruimte / Mobiliteit en Milieu / 2009-31330;</text:p>
              </text:list-item>
              <text:list-item text:style-override="id1-3-2-2-1-1-2">
                <text:number>2.</text:number>
                <text:p text:style-name="al">door het plaatsen van de borden E1 (zone) van Bijlage I van het RVV 1990 een parkeerverbod in te stellen voor het deel van de Ambyerstraat-Noord tussen Longinastraat en huisnummer 67;</text:p>
              </text:list-item>
              <text:list-item text:style-override="id1-3-2-2-1-1-3">
                <text:number>3.</text:number>
                <text:p text:style-name="al">door het plaatsen van het bord E6 van Bijlage I van het RVV 1990 en een onderbord als bedoeld in artikel 8 van het BABW een individuele gehandicaptenparkeerplaats op kenteken in te stellen ter hoogte van Ambyerstraat-Noord 67;</text:p>
              </text:list-item>
              <text:list-item text:style-override="id1-3-2-2-1-1-4">
                <text:number>4.</text:number>
                <text:p text:style-name="al">door het verwijderen van de borden B1 en B6 van Bijlage I van het RVV 1990 en haaientanden voor het deel van de Ambyerstraat-Noord tussen de Longinastraat en In de O de voorrang op te heffen;</text:p>
              </text:list-item>
              <text:list-item text:style-override="id1-3-2-2-1-1-5">
                <text:number>5.</text:number>
                <text:p text:style-name="al">door het verplaatsen van de voetgangersoversteekplaats als bedoeld in artikel 49 van het RVV 1990 de oversteekplaats gelegen ter hoogte van huisnummer 23;</text:p>
              </text:list-item>
              <text:list-item text:style-override="id1-3-2-2-1-1-6">
                <text:number>6.</text:number>
                <text:p text:style-name="al">door het wijzigen van de fietsstroken als bedoeld in artikel 1n van het RVV 1990 de stroken langs de Ambyerstraat-Noord gelegen ter hoogte van huisnummers 53 tot 103 aan beide zijden naar stroken ter hoogte van huisnummer 65 tot 105 aan beide zijden;</text:p>
              </text:list-item>
              <text:list-item text:style-override="id1-3-2-2-1-1-7">
                <text:number>7.</text:number>
                <text:p text:style-name="al">door het in stand houden van de borden B1 en B6 van Bijlage I van het RVV 1990 en haaientanden de Ambyerstraat-Noord, buiten de 30 km-zone, aan te wijzen als voorrangsweg;</text:p>
              </text:list-item>
              <text:list-item text:style-override="id1-3-2-2-1-1-8">
                <text:number>8.</text:number>
                <text:p text:style-name="al">door het in stand houden van de verkeerszuilen D02ro_BB22 op de middengeleiders, alle verkeer behalve voetgangers te verbieden de vluchtheuvel voorbij te rijden of te gaan aan de andere zijden dan de pijl op het bord aangeeft;</text:p>
              </text:list-item>
              <text:list-item text:style-override="id1-3-2-2-1-1-9">
                <text:number>9.</text:number>
                <text:p text:style-name="al">door het in stand houden van borden D6 van het RVV 1990 en onderbord met de tekst “vrachtauto’s” deze te gebieden tot het volgen van een van de rijrichtingen die op het bord zijn aangegeven;</text:p>
              </text:list-item>
              <text:list-item text:style-override="id1-3-2-2-1-1-10">
                <text:number>10.</text:number>
                <text:p text:style-name="al">door het in stand houden van de borden E1 van Bijlage I van het RVV 1990 met onderbord met de tekst “ma t/m za van 9.00u tot 15.00u uitgezonderd begrafenis- en bruidsauto’s” aan te geven dat voor de ingang van de kerk Ambyerstraat-Noord een parkeerverbod geldt binnen de op het bord vermelde tijd met uitzondering van de vermelde voertuigen;</text:p>
              </text:list-item>
              <text:list-item text:style-override="id1-3-2-2-1-1-11">
                <text:number>11.</text:number>
                <text:p text:style-name="al">door het in stand houden van de borden E1 van Bijlage I van het RVV 1990 aan te wijzen als parkeerverbod de westzijde van het gedeelte van de Ambyerstraat-Noord tussen de van Goghstraat en In de O;</text:p>
              </text:list-item>
              <text:list-item text:style-override="id1-3-2-2-1-1-12">
                <text:number>12.</text:number>
                <text:p text:style-name="al">door het in stand houden van de borden E7 van Bijlage I van het RVV 1990 aan te wijzen als gelegenheid voor het onmiddellijk laden en lossen van goederen tijdens de op het onderbord aangegeven tijden:</text:p>
                <text:list text:style-name="id1-3-2-2-1-1-12-3">
                  <text:list-item text:style-override="id1-3-2-2-1-1-12-3-1">
                    <text:number>-</text:number>
                    <text:p text:style-name="al">een strook aan de oostzijde van de Ambyerstraat-Noord ter hoogte van pand 40 met onderbord met de tekst “09.00h-17.00h”;</text:p>
                  </text:list-item>
                  <text:list-item text:style-override="id1-3-2-2-1-1-12-3-2">
                    <text:number>-</text:number>
                    <text:p text:style-name="al">een strook aan de oostzijde van de Ambyerstraat-Noord ter hoogte van pand 90 met onderbord met de tekst “09.00h-17.00h”;</text:p>
                  </text:list-item>
                </text:list>
              </text:list-item>
              <text:list-item text:style-override="id1-3-2-2-1-1-13">
                <text:number>13.</text:number>
                <text:p text:style-name="al">door het in stand houden van fietsstroken als bedoeld in artikel 1n van het RVV 1990 aan de oostzijde van de Ambyerstraat-Noord gelegen ter hoogte van het Lindenplein;</text:p>
              </text:list-item>
              <text:list-item text:style-override="id1-3-2-2-1-1-14">
                <text:number>14.</text:number>
                <text:p text:style-name="al">door het in stand houden van de fietsstroken als bedoeld in artikel 1n van het RVV 1990 de stroken langs de Ambyerstraat-Noord gelegen</text:p>
                <text:p text:style-name="al">-vanaf In de O aan beide zijden in noordelijke richting;</text:p>
              </text:list-item>
              <text:list-item text:style-override="id1-3-2-2-1-1-15">
                <text:number>15.</text:number>
                <text:p text:style-name="al">door het in stand houden van de voetgangersoversteekplaatsen als bedoeld in artikel 49 van het RVV 1990 de oversteekplaats gelegen:</text:p>
                <text:list text:style-name="id1-3-2-2-1-1-15-3">
                  <text:list-item text:style-override="id1-3-2-2-1-1-15-3-1">
                    <text:number>-</text:number>
                    <text:p text:style-name="al">ten noorden van de aansluiting met de Severenstraat;</text:p>
                  </text:list-item>
                  <text:list-item text:style-override="id1-3-2-2-1-1-15-3-2">
                    <text:number>-</text:number>
                    <text:p text:style-name="al">ten noorden en zuiden van de aansluiting met het Severenplein.</text:p>
                  </text:list-item>
                </text:list>
              </text:list-item>
            </text:list>
            <text:p text:style-name="common-al">17 september 2014</text:p>
            <text:p text:style-name="common-al">Namens het college van burgemeester en wethouders van Maastricht,</text:p>
            <text:p text:style-name="common-al">Wethouder Duurzaamheid, Mobiliteit en Kenniseconomie,</text:p>
            <text:p text:style-name="common-al">voor deze,</text:p>
            <text:p text:style-name="common-al">Teammanager Milieu en Mobiliteit,</text:p>
            <text:p text:style-name="common-al">E.Westbroek</text:p>
            <text:p text:style-name="common-al">Dit besluit is op de in de gemeente gebruikelijke wijze ter openbare kennis gebracht van 19 september 2014 tot en met 31 oktober 2014, waarvan mededeling is gedaan in de Staatscourant van 19 september 2014.</text:p>
            <text:p text:style-name="common-al">Op grond van het bepaalde in de artikelen 8:1 juncto artikel 7:1 juncto artikel 6:4 van de Awb kan, door degenen wiens belang rechtstreeks bij dit besluit is betrokken, binnen een termijn van zes weken, ingaande op de dag na de dag waarop dit besluit is bekendgemaakt c.q. is verzonden of uitgereikt, bij ons college een bezwaarschrift worden ingediend.</text:p>
            <text:p text:style-name="common-al">Het bezwaarschrift moet worden ondertekend en moet ten minste bevatten:</text:p>
            <text:list text:style-name="id1-3-2-2-1-11">
              <text:list-item text:style-override="id1-3-2-2-1-11-1">
                <text:number>a)</text:number>
                <text:p text:style-name="al">de naam en het adres van de indiener;</text:p>
              </text:list-item>
              <text:list-item text:style-override="id1-3-2-2-1-11-2">
                <text:number>b)</text:number>
                <text:p text:style-name="al">de dagtekening;</text:p>
              </text:list-item>
              <text:list-item text:style-override="id1-3-2-2-1-11-3">
                <text:number>c)</text:number>
                <text:p text:style-name="al">een omschrijving van het besluit waartegen het bezwaar is gericht;</text:p>
              </text:list-item>
              <text:list-item text:style-override="id1-3-2-2-1-11-4">
                <text:number>d)</text:number>
                <text:p text:style-name="al">de gronden van het bezwaar.</text:p>
              </text:list-item>
            </text:list>
            <text:p text:style-name="common-al">Het bezwaarschrift moet worden gericht aan Burgemeester en Wethouders van Maastricht, Veiligheid en Leefbaarheid, Postbus 1992, 6201 BZ Maastricht.</text:p>
            <text:p text:style-name="common-al">Het indienen van bezwaar heeft geen schorsende werking. Om de inwerkingtreding van het besluit en de gevolgen daarvan op te schorten kan om een voorlopige voorziening worden verzocht. Het verzoek om een voorlopige voorziening moet worden gericht aan de voorzieningenrechter van de Rechtbank Limburg, bestuursrecht, postbus 1988 te 6201 BZ Maastricht. </text:p>
            <text:p text:style-name="common-al">Van de verzoeker van een voorlopige voorziening wordt een griffierecht geheven. U wordt door de griffie van de rechtbank geïnformeerd over de hoogte van het griffierecht en de wijze van betaling.</text:p>
            <text:p text:style-name="last-al">U kunt ook digitaal een voorlopige voorziening indienen bij genoemde rechtbank via http://loket.rechtspraak.nl/bestuursrecht. Daarvoor moet u wel beschikken over een elektronische handtekening (DigiD). Kijk op de genoemde site voor de precieze voorwaarden. </text:p>
            <text:p text:style-name="tekst_bottom"/>
          </text:section>
        </text:section>
      </text:section>
    </office:text>
  </office:body>
</office:document-content>
</file>

<file path=styles.xml><?xml version="1.0" encoding="utf-8"?>
<office:document-styles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month number:style="long" number:textual="true"/>
      <number:text/>
      <number:year number:style="long"/>
    </number:date-style>
    <number:date-style number:automatic-order="true" style:name="dag">
      <number:day/>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888</text:span><text:line-break/><text:date style:data-style-name="dag" text:fixed="true" text:date-value="2014-09-19"/><text:line-break/><text:date style:data-style-name="jaar" text:fixed="true" text:date-value="2014-09-1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25888</text:span><text:date style:data-style-name="nicedate" text:fixed="true" text:date-value="2014-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25888</text:span><text:date style:data-style-name="nicedate" text:fixed="true" text:date-value="2014-09-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maatregel Ambyerstraat-Noord</meta:user-defined>
    <meta:user-defined meta:name="OVERHEIDop.doctype">Officiële Publicaties, versie 1.1</meta:user-defined>
    <meta:user-defined meta:name="DCTERMS.W3CDTF/OVERHEIDop.jaargang">2014</meta:user-defined>
    <meta:user-defined meta:name="DCTERMS.W3CDTF/DCTERMS.available">19-09-2014</meta:user-defined>
    <meta:user-defined meta:name="OVERHEIDop.publicationIssue">25888</meta:user-defined>
    <meta:user-defined meta:name="OVERHEIDop.StcrtID/DC.identifier">stcrt-2014-25888</meta:user-defined>
    <meta:user-defined meta:name="OVERHEID.Organisatietype/OVERHEID.organisationType">gemeente</meta:user-defined>
    <meta:user-defined meta:name="OVERHEID.Gemeente/OVERHEID.authority">Maastricht</meta:user-defined>
    <meta:user-defined meta:name="OVERHEID.Gemeente/DC.creator">Maastricht</meta:user-defined>
    <meta:user-defined meta:name="OVERHEID.TaxonomieBeleidsagenda/OVERHEID.category">Verkeer | Weg</meta:user-defined>
    <meta:user-defined meta:name="OVERHEID.PostcodeHuisnummer/OVERHEIDop.postcodeHuisnummer">6225EH 112</meta:user-defined>
    <meta:user-defined meta:name="OVERHEIDop.woonplaats">Maastricht</meta:user-defined>
    <meta:user-defined meta:name="OVERHEIDop.straatnaam">Ambyerstraat Noor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xs:date/OVERHEIDop.startdatum">2014-09-19</meta:user-defined>
    <meta:user-defined meta:name="xs:date/OVERHEIDop.einddatum">2014-10-31</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14-34285</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4-12445</meta:user-defined>
    <meta:user-defined meta:name="OVERHEIDop.externeBijlage">exb-2014-12446</meta:user-defined>
    <meta:user-defined meta:name="OVERHEIDop.externeBijlage">exb-2014-12447</meta:user-defined>
    <meta:user-defined meta:name="DCTERMS.alternative">Gemeente Maastricht - Verkeersbesluit ten behoeve van het instellen van een parkeerverbod en aanbrengen van een gehandicaptenparkeerplaats - Ambyerstraat-Noord</meta:user-defined>
    <meta:user-defined meta:name="OVERHEID.EPSG28992/DC.spatial">179339 319687</meta:user-defined>
    <meta:user-defined meta:name="OVERHEIDop.versieInformatie"/>
  </office:meta>
</office:document-meta>
</file>