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text:span text:style-name="nadrukvet">Nr.</text:span><text:span text:style-name="nadrukvet"/><text:span text:style-name="nadrukvet"/><text:span text:style-name="nadrukvet"/><text:span text:style-name="nadrukvet"> </text:span>14.3005643</text:p>
            <text:p text:style-name="common-al">Onderwerp: Realisatie 2 bushaltes Leeuwarderstraatweg Heerenveen</text:p>
            <text:p text:style-name="common-al"><text:span text:style-name="nadrukvet">Burgemeester en wethouders van Heerenveen;</text:span></text:p>
            <text:p text:style-name="common-al">overwegende, </text:p>
            <text:p text:style-name="common-al">dat de gemeente een verzoek heeft ontvangen van Arriva om twee bushaltes te realiseren ter hoogte van het pand van Eurofin, gevestigd aan de Leeuwarderstraatweg 129 te Heerenveen;</text:p>
            <text:p text:style-name="common-al">dat het personeel van Eurofin intensief gebruik maakt van het openbaar vervoer om het bedrijf te bereiken en dat in de directe nabijheid van het pand geen bushalte is gelegen;</text:p>
            <text:p text:style-name="common-al">dat in de nabijheid van de geplande 2 bushaltes geen woningen zijn gesitueerd, zodat er geen sprake zal zijn van geluidsoverlast van optrekkende bussen en afname van privacy;</text:p>
            <text:p text:style-name="common-al">dat op de Leeuwarderstraatweg een parkeerverbod geldt, waardoor er door de aanleg van de 2 bushaltes geen sprake is van een afname van parkeermogelijkheden;</text:p>
            <text:p text:style-name="common-al">dat het halteren van de bus op deze weg plaatsvindt past bij de functie van deze weg en geen verkeerstechnische en verkeersveiligheidsproblemen oplevert</text:p>
            <text:p text:style-name="common-al">dat ten noorden en zuiden van de beoogde 2 nieuwe bushaltes ook op de weg wordt gehalteerd; </text:p>
            <text:p text:style-name="common-al">dat het gebruikelijk is dat bushaltes per richting tegenover worden gesitueerd;</text:p>
            <text:p text:style-name="common-al">dat het huidige concessiehouder van het openbaar vervoer (Arriva) heeft aangegeven dat realisatie van de extra 2 bushaltes niet zal leiden tot een langere reistijd van de betreffende buslijnen;</text:p>
            <text:p text:style-name="common-al">dat per oktober 2012 in artikel 12 sub a II van het Besluit administratieve bepalingen inzake het wegverkeer (BABW) is opgenomen dat voor het aanwijzen of opheffen van een bushalte (lees: de verplaatsing van het bord L3 van bijlage 1 van het Reglement verkeersregels en verkeerstekens 1990 (RVV1990) voortaan een verkeersbesluit nodig is; </text:p>
            <text:p text:style-name="common-al">dat bedoelde weg is gelegen binnen de gemeente Heerenveen en bij de gemeente Heerenveen in beheer is;</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text:span text:style-name="nadrukvet">B E S L U I T E N:</text:span></text:p>
            <text:p text:style-name="common-al">Realiseren van twee bushaltes aan de west- en oostzijde van de Leeuwarderstraatweg te Heerenveen ter hoogte van huisnummer 129, zoals op bijgaande situatietekening, door plaatsing van twee borden L3 van bijlage 1 van het RVV1990.</text:p>
            <text:p text:style-name="common-al">Heerenveen, 5 september 2014</text:p>
            <text:p text:style-name="common-al">burgemeester en wethouders van Heerenveen.</text:p>
            <text:p text:style-name="common-al">Namens dit college,</text:p>
            <text:p text:style-name="common-al"> , Afdelingshoofd IBOR,</text:p>
            <text:p text:style-name="common-al"> R.H. Smit</text:p>
            <text:p text:style-name="common-al"><text:span text:style-name="nadrukvet">Mogelijkheden bezwaar</text:span></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text:span text:style-name="nadrukvet">Verzoek om een voorlopige voorziening </text:span></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651</text:span><text:line-break/><text:date style:data-style-name="dag" text:fixed="true" text:date-value="2014-09-10"/><text:line-break/><text:date style:data-style-name="jaar" text:fixed="true" text:date-value="2014-09-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5651</text:span><text:date style:data-style-name="nicedate" text:fixed="true" text:date-value="2014-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5651</text:span><text:date style:data-style-name="nicedate" text:fixed="true" text:date-value="2014-09-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meta:user-defined>
    <meta:user-defined meta:name="OVERHEIDop.doctype">Officiële Publicaties, versie 1.1</meta:user-defined>
    <meta:user-defined meta:name="DCTERMS.W3CDTF/OVERHEIDop.jaargang">2014</meta:user-defined>
    <meta:user-defined meta:name="DCTERMS.W3CDTF/DCTERMS.available">10-09-2014</meta:user-defined>
    <meta:user-defined meta:name="OVERHEIDop.publicationIssue">25651</meta:user-defined>
    <meta:user-defined meta:name="OVERHEIDop.StcrtID/DC.identifier">stcrt-2014-25651</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PostcodeHuisnummer/OVERHEIDop.postcodeHuisnummer">8441PK 121b</meta:user-defined>
    <meta:user-defined meta:name="OVERHEIDop.woonplaats">Heerenveen</meta:user-defined>
    <meta:user-defined meta:name="OVERHEIDop.straatnaam">Leeuwarderstraatweg</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xs:date/OVERHEIDop.startdatum">2014-10-27</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referentienummer">14.3005643</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12246</meta:user-defined>
    <meta:user-defined meta:name="DCTERMS.alternative">Gemeente Heerenveen - Verkeersbesluit realisatie 2 bushaltes Leeuwarderstraatweg Heerenveen - Leeuwarderstraatweg t.h.v. huisnummer 129 Heerenveen</meta:user-defined>
    <meta:user-defined meta:name="OVERHEID.EPSG28992/DC.spatial">189109 555140</meta:user-defined>
    <meta:user-defined meta:name="OVERHEIDop.versieInformatie"/>
  </office:meta>
</office:document-meta>
</file>