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4-24265-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4pt_page.keep-with-next_parent.kop-vet-logo_ifm" style:family="paragraph" style:name="ifm_p_font.bold_size.14pt_page.keep-with-next_parent.kop-vet-logo_ifm" style:parent-style-name="kop-vet-logo">
      <style:paragraph-properties fo:keep-with-next="always"/>
      <style:text-properties fo:font-weight="bold" fo:font-size="14pt"/>
    </style:style>
    <style:style style:class="text" style:display-name="ifm_p_mt.11.1mm_ifm" style:family="paragraph" style:name="ifm_p_mt.11.1mm_ifm" style:parent-style-name="Basis">
      <style:paragraph-properties fo:margin-top="11.1mm"/>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ifm" style:family="paragraph" style:name="ifm_p_ifm" style:parent-style-name="Basis">
      <style:paragraph-properties/>
      <style:text-properties/>
    </style:style>
    <style:style style:class="text" style:display-name="ifm_p_font.italic_mt.3.7mm_ifm" style:family="paragraph" style:name="ifm_p_font.italic_mt.3.7mm_ifm" style:parent-style-name="Basis">
      <style:paragraph-properties fo:margin-top="3.7m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4265</text:p>
          </table:table-cell>
        </table:table-row>
        <table:table-row table:style-name="staatscourant.koprow1">
          <table:covered-table-cell/>
          <table:covered-table-cell/>
          <table:table-cell office:value-type="string" table:style-name="staatscourant.publicatiedatumcel">
            <text:p>27 augustus</text:p>
          </table:table-cell>
        </table:table-row>
        <table:table-row>
          <table:covered-table-cell/>
          <table:covered-table-cell/>
          <table:table-cell office:value-type="string" table:style-name="staatscourant.publicatiedatumcel">
            <text:p>2014</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4pt_page.keep-with-next_parent.kop-vet-logo_ifm" text:outline-level="1"><draw:frame draw:name="Afbeelding1" draw:style-name="frame.picture.gemeente.logo" draw:z-index="1" svg:height="36mm" svg:width="50mm" text:anchor-type="paragraph" style:rel-height="scale" style:rel-width="scale"><draw:image draw:filter-name="PNG - Portable Network Graphics" xlink:actuate="onLoad" xlink:href="Pictures/stcrt-2014-24265-001.png" xlink:show="embed" xlink:type="simple"/></draw:frame>Wijzigingsplan Buitengebied, 6e planwijziging, Vlissingen</text:h>
      <text:p text:style-name="ifm_p_mt.11.1mm_ifm">Burgemeester en wethouders van Vlissingen maken op grond van artikel 3.9a, lid 1 van de Wet ruimtelijke ordening bekend, dat zij bij besluit van 20 augustus 2014 het wijzigingsplan ‘Buitengebied, 6e planwijziging’ ongewijzigd hebben vastgesteld.</text:p>
      <text:p text:style-name="ifm_p_mt.3.7mm_ifm">Het wijzigingsplan bestaat uit een verbeelding en planregels en is voorzien van een toelichting met bijlagen. Het wijzigingsplan voorziet in het wijzigen van de huidige bestemmingen naar de bestemming Wonen op het perceel Grote Abeele 24a te Oost-Souburg, ten behoeve van de realisatie van twee woningen, en het doen vervallen van de gebiedsaanduiding ‘Wro-zone – wijzigingsgebied 1’. De twee woningen worden gebouwd op de kadastrale percelen Vlissingen sectie Q nummers 1227 en 1228. Het gehele plangebied heeft betrekking op de kadastrale percelen Vlissingen sectie Q nummers 1208, 1209 (gedeeltelijk), 1227, 1228 en 1229.</text:p>
      <text:p text:style-name="ifm_p_mt.3.7mm_ifm">Het vastgestelde wijzigingsplan en het besluit tot vaststelling liggen met ingang van 28 augustus 2014 t/m de datum van afloop van de beroepstermijn (deze termijn loopt van 29 augustus 2014 t/m 9 oktober 2014), voor een ieder ter inzage in het stadhuis, Paul Krugerstraat 1, Vlissingen.</text:p>
      <text:p text:style-name="ifm_p_ifm">Het wijzigingsplan is ook te raadplegen op: www.vlissingen.nl/bestemmingsplannen (rubriek: plannen in procedure, vastgestelde bestemmingsplannen).</text:p>
      <text:p text:style-name="ifm_p_mt.3.7mm_ifm">Tegen het vastgestelde wijzigingsplan staat voor een belanghebbende gedurende een periode van zes weken (29 augustus 2014 t/m 9 oktober 2014) beroep open bij de Afdeling Bestuursrechtspraak van de Raad van State, Postbus 20019, 2500 AE DEN HAAG. Geen beroep kan worden ingesteld door een belanghebbende aan wie redelijkerwijs kan worden verweten, dat hij geen zienswijzen naar voren heeft gebracht ten aanzien van het ontwerpwijzigingsplan.</text:p>
      <text:p text:style-name="ifm_p_mt.3.7mm_ifm">Het besluit tot vaststelling treedt in werking met ingang van de dag, na die, waarop de beroepstermijn is verstreken, dus op 10 oktober 2014. Een beroepschrift heeft geen schorsende werking. Indien binnen de beroepstermijn tevens een verzoek om voorlopige voorziening is ingediend bij de Voorzitter van de Afdeling Bestuursrechtspraak van de Raad van State, treedt het besluit niet in werking voordat op het verzoek is beslist.</text:p>
      <text:p text:style-name="ifm_p_font.italic_mt.3.7mm_ifm">
                  Vlissingen,
                   27 augustus 2014,
               </text:p>
      <text:p text:style-name="ifm_p_font.italic_mt.3.7mm_ifm">Burgemeester en wethouders van Vlissingen,<text:line-break/>A.M.<text:s/>Demmers-van der Geest,</text:p>
      <text:p text:style-name="ifm_p_font.italic_mt.3.7mm_ifm">burgemeester,<text:line-break/>H.W.<text:s/>Moerdijk.</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tractatenblad.right" style:display-name="Trb Header right" style:family="paragraph" style:parent-style-name="Standard">
      <style:paragraph-properties>
        <style:tab-stops>
          <style:tab-stop style:position="49mm" style:type="center"/>
          <style:tab-stop style:position="109mm" style:type="right"/>
        </style:tab-stops>
      </style:paragraph-properties>
      <style:text-properties fo:font-size="12pt" fo:font-weight="normal"/>
    </style:style>
    <style:style xmlns:sdu-fn="http://schema.sdu.nl/2011/07/functions" style:name="header.tractatenblad.left" style:display-name="Trb Header left" style:family="paragraph" style:parent-style-name="Standard">
      <style:paragraph-properties>
        <style:tab-stops>
          <style:tab-stop style:position="49mm" style:type="center"/>
        </style:tab-stops>
      </style:paragraph-properties>
      <style:text-properties fo:font-size="12pt" fo:font-weight="normal"/>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gemeente.logo">
      <style:graphic-properties draw:blue="0%" draw:color-inversion="false" draw:color-mode="standard" draw:contrast="0%" draw:gamma="100%" draw:green="0%" draw:image-opacity="100%" draw:luminance="0%" draw:red="0%" fo:clip="rect(0cm 0cm 0cm 0cm)" style:horizontal-pos="right" style:horizontal-rel="paragraph-content" style:mirror="none" style:wrap="dynamic" style:number-wrapped-paragraphs="1" style:wrap-contour="false" style:vertical-pos="from-top" style:vertical-rel="paragraph-conten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4 nr. 24265</text:span><text:tab/>27 augustus 2014</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4 nr. 24265</text:span><text:tab/>27 augustus 2014</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38-R3</meta:generator>
    <dc:title>Wijzigingsplan Buitengebied, 6e planwijziging, Vlissingen</dc:title>
    <meta:user-defined meta:name="OVERHEID.Gemeente/DC.creator">Vlissingen</meta:user-defined>
    <meta:user-defined meta:name="OVERHEIDop.Ruimtelijkeplannen/DC.type">wijzigings- of uitwerkingsplan</meta:user-defined>
    <meta:user-defined meta:name="OVERHEIDop.Staatscourant/DC.type">Ruimtelijke plannen</meta:user-defined>
    <meta:user-defined meta:name="OVERHEIDop.versieInformatie"/>
    <meta:user-defined meta:name="OVERHEID.PostcodeHuisnummer/DC.spatial">4380</meta:user-defined>
    <meta:user-defined meta:name="OVERHEIDop.StcrtID/DCTERMS.isReplacedBy"/>
    <meta:user-defined meta:name="OVERHEIDop.StcrtID/DCTERMS.requires"/>
    <meta:user-defined meta:name="OVERHEIDop.pagina"/>
    <meta:user-defined meta:name="OVERHEIDop.StcrtID/DC.identifier">stcrt-2014-24265</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meta:user-defined>
    <dc:language>nl</dc:language>
    <meta:user-defined meta:name="OVERHEIDop.publicationIssue">24265</meta:user-defined>
    <meta:user-defined meta:name="OVERHEIDop.publicationName">Staatscourant</meta:user-defined>
    <meta:user-defined meta:name="OVERHEID.Organisatietype/OVERHEID.organisationType">gemeente</meta:user-defined>
    <meta:user-defined meta:name="DCTERMS.W3CDTF/OVERHEIDop.jaargang">2014</meta:user-defined>
    <meta:user-defined meta:name="OVERHEIDop.doctype">Officiële Publicaties, versie 1.1</meta:user-defined>
    <meta:user-defined meta:name="OVERHEID.Informatietype/DC.type">officiële publicatie</meta:user-defined>
    <meta:user-defined meta:name="OVERHEID.TaxonomieBeleidsagenda/OVERHEID.category">Ruimte en infrastructuur | Ruimtelijke ordening</meta:user-defined>
    <meta:user-defined meta:name="DC.title">Wijzigingsplan Buitengebied, 6e planwijziging, Vlissingen</meta:user-defined>
    <meta:user-defined meta:name="DCTERMS.alternative">Wijzigingsplan Buitengebied, 6e planwijziging, Vlissingen</meta:user-defined>
    <meta:user-defined meta:name="DCTERMS.W3CDTF/DCTERMS.available">2014-08-27</meta:user-defined>
    <meta:user-defined meta:name="OVERHEIDop.Ruimtelijkplan/OVERHEIDop.bekendmakingBetreffendePlan"/>
  </office:meta>
</office:document-meta>
</file>