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21359" office:value-type="string" text:name="OVERHEIDop.publicationIssue"/>
        <text:user-field-decl office:value-type="date" text:name="DCTERMS.W3CDTF/DCTERMS.available" office:date-value="2014-07-24"/>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 <draw:frame draw:style-name="illustratie-standalone" text:anchor-type="paragraph" svg:width="4.0cm" svg:height="2.6cm"><draw:image xlink:href="Pictures/logo.png" xlink:type="simple"/></draw:frame></text:h>
      </text:section>
      <text:section text:style-name="regeling" text:name="id_1_2">
        <text:section text:style-name="aanhef" text:name="id_1_1_1">
          <text:section text:style-name="considerans" text:name="id_1_1_1_1">
            <text:h text:outline-level="1" text:style-name="tussenkop-vet"><text:span text:style-name="nadruk-vet">Het hoofd van de afdeling </text:span><text:span text:style-name="nadruk-vet">R&amp;B</text:span><text:span text:style-name="nadruk-vet">, krachtens het </text:span><text:span text:style-name="nadruk-vet">Mandaat</text:span><text:span text:style-name="nadruk-vet">statuut</text:span><text:span text:style-name="nadruk-vet"/><text:span text:style-name="nadruk-vet">gemeente de Marne handelend </text:span><text:span text:style-name="nadruk-vet">op basis van mandaat namens b</text:span><text:span text:style-name="nadruk-vet">urgemeester en </text:span><text:span text:style-name="nadruk-vet">w</text:span><text:span text:style-name="nadruk-vet">ethouders</text:span><text:span text:style-name="nadruk-vet"> van de gemeente </text:span><text:span text:style-name="nadruk-vet"/><text:span text:style-name="nadruk-vet">De Marne</text:span><text:span text:style-name="nadruk-vet">;</text:span></text:h>
            <text:p text:style-name="considerans.al">Gelet op de artikel 15 en 18 de Wegenverkeerswet en de artikelen 12 en 21 van het Besluit Administratieve Bepalingen inzake het Wegverkeer.</text:p>
            <text:h text:outline-level="1" text:style-name="tussenkop-vet"><text:span text:style-name="nadruk-vet">o</text:span><text:span text:style-name="nadruk-vet">verwegende;</text:span></text:h>
            <text:list text:style-name="considerans.lijst">
              <text:list-item>
                <text:number>•</text:number>
                <text:p text:style-name="al-first">dat beoogd wordt om de verkeersafwikkeling binnen het verblijfsgebied van Eenrum tijdens de reconstructiewerkzaamheden aan de Havenstraat en Molenstraat te structureren;</text:p>
              </text:list-item>
              <text:list-item>
                <text:number>•</text:number>
                <text:p text:style-name="al-first">dat beoogd wordt om de verkeersafwikkeling buiten Eenrum richting Pieterburen en Westernieland tijdens de reconstructiewerkzaamheden aan de Havenstraat en Molenstraat te structureren;</text:p>
              </text:list-item>
              <text:list-item>
                <text:number>•</text:number>
                <text:p text:style-name="al-first">de verkeersveiligheid en bereikbaarheid van Eenrum, Pieterburen en Westernieland in stand wordt gehouden.</text:p>
              </text:list-item>
            </text:list>
          </text:section>
          <text:section text:style-name="afkondiging" text:name="id_1_1_1_2">
            <text:p text:style-name="al-first"><text:span text:style-name="nadruk-vet">Besluit:</text:span></text:p>
          </text:section>
        </text:section>
        <text:section text:style-name="regeling-tekst" text:name="id_1_1_2">
          <text:section text:style-name="tekst" text:name="id_1_1_1_1">
            <text:list text:style-name="lijst">
              <text:list-item>
                <text:number>1.</text:number>
                <text:p text:style-name="al-first">Het instellen een omleidingsroute vanaf de N361 en N363 richting Pieterburen en Westernieland conform de bijlage en door het plaatsen van omleidingsborden die voldoen aan de eisen uit het RVV 1990.</text:p>
              </text:list-item>
              <text:list-item>
                <text:number>2.</text:number>
                <text:p text:style-name="al-first">Het instellen van een tweezijdig parkeerverbod voor de Zuiderstraat, Hoofdstraat (vanaf Oudeweg tot Ossengang) en Oudeweg (9967) te Eenrum door middel van het plaatsen van bebording E01 conform de eisen gesteld in het RVV 1990;</text:p>
              </text:list-item>
              <text:list-item>
                <text:number>3.</text:number>
                <text:p text:style-name="al-first">Het instellen van een eenzijdig parkeerverbod voor de Oosterstraat (9967) te Eenrum door middel van het plaatsen van bebording E01 conform de eisen gesteld in het RVV 1990;</text:p>
              </text:list-item>
              <text:list-item>
                <text:number>4.</text:number>
                <text:p text:style-name="al-first">Het instellen van eenrichtingsverkeer voor de Oosterstraat, Zuiderstraat, Hoofdstraat (van Oudeweg tot Ossengang) en Oudeweg (9967) te Eenrum door middel van het plaatsen van bebording C02 conform de eisen gesteld in de eisen van het RVV 1990;</text:p>
              </text:list-item>
              <text:list-item>
                <text:number>5.</text:number>
                <text:p text:style-name="al-first">De bovengenoemde verkeersmaatregel in stand houden vanaf 18 augustus 2014 voor vier maanden of zoveel langer of korter dan de werkzaamheden plaatsvinden.</text:p>
              </text:list-item>
            </text:list>
            <text:p text:style-name="al-first">21 juli 2014.</text:p>
            <text:p text:style-name="al">Burgemeester en wethouders van de gemeente de Marne,</text:p>
            <text:p text:style-name="al">namens deze</text:p>
            <text:p text:style-name="al">dhr. H. ten Hoeve</text:p>
            <text:p text:style-name="al">hoofd afdeling Realisatie en Beheer</text:p>
            <text:p text:style-name="al">Belanghebbenden kunnen binnen 6 weken na de dag waarop dit besluit is bekendgemaakt op grond van de Algemene wet bestuursrecht tegen dit besluit een gemotiveerd bezwaarschrift indienen bij burgemeester en wethouders van de gemeente De Marne.</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meta:user-defined>
    <meta:user-defined meta:name="OVERHEIDop.doctype">Officiële Publicaties, versie 1.1</meta:user-defined>
    <meta:user-defined meta:name="DCTERMS.W3CDTF/OVERHEIDop.jaargang">2014</meta:user-defined>
    <meta:user-defined meta:name="DCTERMS.W3CDTF/DCTERMS.available">24-07-2014</meta:user-defined>
    <meta:user-defined meta:name="OVERHEIDop.publicationIssue">21359</meta:user-defined>
    <meta:user-defined meta:name="OVERHEIDop.StcrtID/DC.identifier">stcrt-2014-21359</meta:user-defined>
    <meta:user-defined meta:name="OVERHEID.Organisatietype/OVERHEID.organisationType">gemeente</meta:user-defined>
    <meta:user-defined meta:name="OVERHEID.Gemeente/OVERHEID.authority">De Marne</meta:user-defined>
    <meta:user-defined meta:name="OVERHEID.Gemeente/DC.creator">De Marne</meta:user-defined>
    <meta:user-defined meta:name="OVERHEID.TaxonomieBeleidsagenda/OVERHEID.category">Verkeer | Weg</meta:user-defined>
    <meta:user-defined meta:name="OVERHEID.EPSG28992/DC.spatial">226329 598184</meta:user-defined>
    <meta:user-defined meta:name="OVERHEID.PostcodeHuisnummer/OVERHEIDop.postcodeHuisnummer">9967SG 1</meta:user-defined>
    <meta:user-defined meta:name="OVERHEIDop.woonplaats">Eenrum</meta:user-defined>
    <meta:user-defined meta:name="OVERHEIDop.straatnaam">Oudeweg</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xs:date/OVERHEIDop.startdatum">2014-08-18</meta:user-defined>
    <meta:user-defined meta:name="xs:date/OVERHEIDop.einddatum">2014-12-01</meta:user-defined>
    <meta:user-defined meta:name="OVERHEIDvb.Wegcategorie/OVERHEIDvb.wegcategorie">Gebiedsontsluitingsweg binnen de bebouwde kom</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9853</meta:user-defined>
    <meta:user-defined meta:name="OVERHEIDop.versieInformatie"/>
  </office:meta>
</office:document-meta>
</file>