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87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78</text:p>
          </table:table-cell>
        </table:table-row>
        <table:table-row table:style-name="staatscourant.koprow1">
          <table:covered-table-cell/>
          <table:covered-table-cell/>
          <table:table-cell office:value-type="string" table:style-name="staatscourant.publicatiedatumcel">
            <text:p>23 januar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1mm" svg:width="49mm" text:anchor-type="paragraph" style:rel-height="scale" style:rel-width="scale"><draw:image draw:filter-name="PNG - Portable Network Graphics" xlink:actuate="onLoad" xlink:href="Pictures/stcrt-2014-1878-001.png" xlink:show="embed" xlink:type="simple"/></draw:frame>Bestemmingsplan Brabander vastgesteld, Venray</text:h>
      <text:p text:style-name="ifm_p_mt.11.1mm_ifm">Burgemeester en Wethouders van Venray maken, gelet op de Wet ruimtelijke ordening, de ter inzage legging bekend van het, door de gemeenteraad op 17 december 2013, vastgestelde bestemmingsplan:</text:p>
      <text:p text:style-name="ifm_p_indent.-5mm_mleft.5mm_ifm">–<text:tab/>Brabander (NL.IMRO.0984.BP11022-va01)</text:p>
      <text:p text:style-name="ifm_p_ifm">Het plan heeft betrekking op de wijk Brabander. De wijk ligt ten noordwesten van het centrum van Venray, in de hoek van de Beekweg/ Noordsingel en Overloonseweg. Aan de (noord)westelijke zijde grenst de Brabander aan het beekdal van de Loobeek. Doel van deze herziening is om te beschikken over één actueel bestemmingsplan voor de gehele wijk Brabander waarin het huidig gebruik van gronden en opstallen zo goed mogelijk positief wordt bestemd, de vigerende ontwikkelingsmogelijkheden blijven bestaan en een juridisch systeem wordt gekozen, dat past in deze tijd. Het vastgestelde bestemmingsplan is ten opzichte van het ontwerpbesluit gewijzigd vastgesteld.</text:p>
      <text:p text:style-name="ifm_p_mt.3.7mm_ifm">Het vaststellingsbesluit met bijbehorende stukken liggen vanaf de dag na deze publicatie voor een ieder ter inzage in het klantencontactcentrum gemeentehuis, Raadhuisstraat 1 in Venray. Gemeente Venray werkt op afspraak. Voor de inzage adviseren we u vooraf telefonisch een afspraak te maken. De stukken liggen voor u klaar op de gewenste datum en tijdstip. Er is dan ook iemand beschikbaar om eventuele vragen te beantwoorden. Voor meer informatie kunt u telefonisch contact opnemen met het klantencontactcenter Venray via telefoonnummer 0478-523333.</text:p>
      <text:p text:style-name="ifm_p_mt.3.7mm_ifm">Het vastgestelde bestemmingsplan en de hier bijbehorende stukken zijn beschikbaar gesteld en verbeeld op www.venray.nl &gt; Actueel &gt; Stukken ter inzage. Hier vindt u de directe links naar de bestanden. Tevens kunt u het vastgestelde bestemmingsplan raadplegen op www.ruimtelijkeplannen.nl en op het gemeentehuis (digitaal en op papier).</text:p>
      <text:p text:style-name="ifm_p_mt.3.7mm_ifm">De beroepstermijn loopt van zaterdag 25 januari t/m vrijdag 7 maart 2014 (zes weken).</text:p>
      <text:p text:style-name="ifm_p_mt.3.7mm_ifm">Tijdens de beroepstermijn kunt u beroep indienen tegen het bestemmingsplan en een eventuele aanwijzing bij de Afdeling bestuursrechtspraak van de Raad van State (Postbus 20019, 2500 EA Den Haag) wanneer u:</text:p>
      <text:p text:style-name="ifm_p_indent.-5mm_mleft.5mm_ifm">–<text:tab/>belanghebbende bent die tijdig een zienswijze bij de gemeenteraad naar voren heeft gebracht;</text:p>
      <text:p text:style-name="ifm_p_indent.-5mm_mleft.5mm_ifm">–<text:tab/>belanghebbende bent die niet eerder een zienswijze heeft ingediend en redelijkerwijs kunt aantonen dat u niet in staat bent geweest tijdig een zienswijze in te dienen;</text:p>
      <text:p text:style-name="ifm_p_indent.-5mm_mleft.5mm_ifm">–<text:tab/>belanghebbende bent en er sprake is van een wijziging ten opzichte van het ontwerpplan.</text:p>
      <text:p text:style-name="ifm_p_ifm">Een beroepschrift moet worden ondertekend en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roep is gericht</text:p>
      <text:p text:style-name="ifm_p_indent.-5mm_mleft.5mm_ifm">–<text:tab/>de gronden van het beroep.</text:p>
      <text:p text:style-name="ifm_p_ifm">Gelijktijdig met het indienen van een beroepschrift kunt u – als onverwijlde spoed dit vereist – de voorzitter van de Afdeling bestuursrechtspraak van de Raad van State vragen een voorlopige voorziening te treffen. Het besluit treedt dan niet eerder in werking totdat op het verzoek is beslist. Een verzoek om een voorlopige voorziening moet dezelfde gegevens bevatten als het beroepschrift.</text:p>
      <text:p text:style-name="ifm_p_font.italic_mt.3.7mm_ifm">
                  Venray,
                   23 januari 2014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878</text:span><text:tab/>23 januar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878</text:span><text:tab/>23 januar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temmingsplan Brabander vastgesteld, Venray</dc:title>
    <meta:user-defined meta:name="OVERHEID.Gemeente/DC.creator">Venray</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187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878</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stemmingsplan Brabander vastgesteld, Venray</meta:user-defined>
    <meta:user-defined meta:name="DCTERMS.alternative">Bestemmingsplan Brabander vastgesteld, Venray</meta:user-defined>
    <meta:user-defined meta:name="DCTERMS.W3CDTF/DCTERMS.available">2014-01-23</meta:user-defined>
    <meta:user-defined meta:name="OVERHEIDop.Ruimtelijkplan/OVERHEIDop.bekendmakingBetreffendePlan">NL.IMRO.0984.BP11022-va01</meta:user-defined>
  </office:meta>
</office:document-meta>
</file>