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769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7691</text:p>
          </table:table-cell>
        </table:table-row>
        <table:table-row table:style-name="staatscourant.koprow1">
          <table:covered-table-cell/>
          <table:covered-table-cell/>
          <table:table-cell office:value-type="string" table:style-name="staatscourant.publicatiedatumcel">
            <text:p>24 jun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5mm" svg:width="50mm" text:anchor-type="paragraph" style:rel-height="scale" style:rel-width="scale"><draw:image draw:filter-name="PNG - Portable Network Graphics" xlink:actuate="onLoad" xlink:href="Pictures/stcrt-2014-17691-001.png" xlink:show="embed" xlink:type="simple"/></draw:frame>Wijzigingsplan Ons Belang Staphorst vastgesteld, Staphorst</text:h>
      <text:p text:style-name="ifm_p_mt.11.1mm_ifm">Burgemeester en wethouders van de gemeente Staphorst maken bekend dat bij besluit van 3 juni 2014 het wijzigingsplan “Ons Belang Staphorst” op grond van artikel 3.6 lid 1 sub a Wro is vastgesteld. Het plan maakt de bouw van een rij van 4 woningen in plaats van een 2/1 kap – of vrijstaande woning mogelijk achter het perceel Gemeenteweg 299 te Staphorst.</text:p>
      <text:p text:style-name="ifm_p_mt.3.7mm_ifm">Tegen het wijzigingsplan zijn geen zienswijzen aan het college kenbaar gemaakt. Bij de vaststelling van het plan zijn géén wijzigingen aangebracht ten opzichte van het ontwerp. Het wijzigingsplan met het vaststellingsbesluit ligt ter inzage vanaf woensdag 25 juni 2014 voor de duur van 6 weken in het gemeentehuis van Staphorst, Binnenweg 26 te Staphorst. Daarnaast is het wijzigingsplan te raadplegen in pdf-formaat op www.staphorst.nl/bekendmakingen &gt; Bestemmingsplan – wijzigingsplannen. Tevens is het vastgestelde wijzigingsplan raadpleegbaar op: http://www.ruimtelijkeplannen.nl/web-roo/roo/bestemmingsplannen_p?planidn=NL.IMRO.0180.2112014007-VS01. </text:p>
      <text:p text:style-name="ifm_p_ifm">De bestanden zijn beschikbaar op: http://roplannen.gemeentedocumenten.nl/staphorstplannen/NL.IMRO.0180.2112014007-. </text:p>
      <text:p text:style-name="ifm_p_mt.3.7mm_ifm">Gedurende de genoemde termijn kunnen belanghebbenden tegen het vaststellingsbesluit beroep instellen bij de Afdeling Bestuursrechtspraak van de Raad van State, Postbus 20019, 2500 EA, 's-Gravenhage. Geen beroep kan worden ingesteld door een belanghebbende aan wie redelijkerwijs kan worden verweten geen zienswijzen tegen het ontwerpplan naar voren te hebben gebracht. Het besluit tot vaststelling van het wijzigingsplan treedt met ingang van de dag na die waarop de beroepstermijn afloopt in werking. Indien gedurende de beroepstermijn met betrekking tot het besluit tot vaststelling van het wijzigingsplan bij de voorzitter van de Afdeling bestuursrechtspraak een verzoek om voorlopige voorziening is gedaan, wordt de werking van het besluit opgeschort totdat op het verzoek is besli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7691</text:span><text:tab/>24 jun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7691</text:span><text:tab/>24 jun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Wijzigingsplan Ons Belang Staphorst vastgesteld, Staphorst</dc:title>
    <meta:user-defined meta:name="OVERHEID.Gemeente/DC.creator">Staphorst</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1769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7691</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Wijzigingsplan Ons Belang Staphorst vastgesteld, Staphorst</meta:user-defined>
    <meta:user-defined meta:name="DCTERMS.alternative">Wijzigingsplan Ons Belang Staphorst vastgesteld, Staphorst</meta:user-defined>
    <meta:user-defined meta:name="DCTERMS.W3CDTF/DCTERMS.available">2014-06-24</meta:user-defined>
    <meta:user-defined meta:name="OVERHEIDop.Ruimtelijkplan/OVERHEIDop.bekendmakingBetreffendePlan">NL.IMRO.0180.2112014007-VS01</meta:user-defined>
  </office:meta>
</office:document-meta>
</file>