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6226" office:value-type="string" text:name="OVERHEIDop.publicationIssue"/>
        <text:user-field-decl office:value-type="date" text:name="DCTERMS.W3CDTF/DCTERMS.available" office:date-value="2014-06-11"/>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Het college van de gemeente Dronten,<draw:frame draw:style-name="illustratie-standalone" text:anchor-type="paragraph" svg:width="4.0cm" svg:height="1.1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Gelet op:</text:span></text:p>
            <text:list text:style-name="lijst">
              <text:list-item>
                <text:number>•</text:number>
                <text:p text:style-name="al-first">de bepalingen van de Wegenverkeerswet 1994 (WVW 1994);</text:p>
              </text:list-item>
              <text:list-item>
                <text:number>•</text:number>
                <text:p text:style-name="al-first">de bepalingen van het Reglement Verkeersregels en Verkeerstekens (RVV 1990);</text:p>
              </text:list-item>
              <text:list-item>
                <text:number>•</text:number>
                <text:p text:style-name="al-first">de bepalingen van het Besluit Administratieve Bepalingen inzake het Wetverkeer (BABW);</text:p>
              </text:list-item>
              <text:list-item>
                <text:number>•</text:number>
                <text:p text:style-name="al-first">de bepalingen van de Algemene wet Bestuursrecht (Awb);</text:p>
              </text:list-item>
            </text:list>
            <text:p text:style-name="al"><text:span text:style-name="nadruk-vet">Overwegende:</text:span></text:p>
            <text:list text:style-name="lijst">
              <text:list-item>
                <text:number>•</text:number>
                <text:p text:style-name="al-first">dat direct ten noorden van de straat De West in Dronten het Burgemeester Dekker sportpark is gelegen;</text:p>
              </text:list-item>
              <text:list-item>
                <text:number>•</text:number>
                <text:p text:style-name="al-first">dat op dit sportpark diverse sportverenigingen zijn gevestigd, zoals Asv Dronten (voetbal), MHC Flevoland (hockey), Av Flevo Delta (atletiek) en overdekt zwembad Overboord;</text:p>
              </text:list-item>
              <text:list-item>
                <text:number>•</text:number>
                <text:p text:style-name="al-first">dat deze sportverenigingen allen te bereiken zijn via de Educalaan, welke de belangrijkste ontsluiting van het sportpark vormt en door het gehele park loopt;</text:p>
              </text:list-item>
              <text:list-item>
                <text:number>•</text:number>
                <text:p text:style-name="al-first">dat de ontsluiting van het sportpark wordt verzorgd door de volgende twee aansluitingen van de Educalaan op het omliggende wegennet:</text:p>
                <text:list text:style-name="lijst">
                  <text:list-item>
                    <text:number>∘</text:number>
                    <text:p text:style-name="al-first">een aansluiting aan de oostzijde van het sportpark, op de rotonde Gangboord – De Helling;</text:p>
                  </text:list-item>
                  <text:list-item>
                    <text:number>∘</text:number>
                    <text:p text:style-name="al-first">een aansluiting aan de zuidzijde van het sportpark, op de straat De West; </text:p>
                  </text:list-item>
                </text:list>
              </text:list-item>
              <text:list-item>
                <text:number>•</text:number>
                <text:p text:style-name="al-first">dat het Burgemeester Dekker sportpark ten behoeve van de leden en bezoekers van de sportverenigingen beschikt over meerdere parkeerterreinen, waaronder een parkeerterrein aan de westzijde van het sportpark, gelegen aan de Educalaan direct ten noorden van de hiervoor reeds genoemde aansluiting van de Educalaan op de straat De West;</text:p>
              </text:list-item>
              <text:list-item>
                <text:number>•</text:number>
                <text:p text:style-name="al-first">dat het hierboven genoemde westelijk gelegen parkeerterrein binnenkort in het kader van onderhoud wordt heringericht, waarbij het terrein tevens efficiënter wordt ingericht om zodoende waar mogelijk extra parkeergelegenheid aan te kunnen leggen;</text:p>
              </text:list-item>
              <text:list-item>
                <text:number>•</text:number>
                <text:p text:style-name="al-first">dat in het kader van deze herinrichting tevens enkele verkeersmaatregelen ter hoogte van dan wel op het betreffende parkeerterrein worden genomen waarmee beoogd wordt een juist gebruik van het parkeerterrein, de bereikbaarheid van de sportverenigingen voor alle modaliteiten en de verkeersveiligheid ter plaatse zoveel mogelijk te waarborgen;</text:p>
              </text:list-item>
              <text:list-item>
                <text:number>•</text:number>
                <text:p text:style-name="al-first">dat één van deze maatregelen het instellen van een parkeerverbodszone op het parkeerterrein betreft;</text:p>
              </text:list-item>
              <text:list-item>
                <text:number>•</text:number>
                <text:p text:style-name="al-first">dat het doel van deze maatregel is om te voorkomen dat bestuurders hun voertuig op andere locaties dan op de als zodanig aangegeven en ingerichte parkeervakken parkeren;</text:p>
              </text:list-item>
              <text:list-item>
                <text:number>•</text:number>
                <text:p text:style-name="al-first">dat  het parkeren van voertuigen op locaties waar dit niet wenselijk is namelijk kan leiden  tot belemmeringen voor de afwikkeling van het overige verkeer op het parkeerterrein alsook verkeersonveilige situaties wanneer bestuurders bijvoorbeeld manoeuvres moeten uitvoeren om een onhandig geparkeerd voertuig te passeren;</text:p>
              </text:list-item>
              <text:list-item>
                <text:number>•</text:number>
                <text:p text:style-name="al-first">dat het met het instellen van een parkeerverbodszone mogelijk is om handhavend op te treden tegen fout geparkeerde voertuigen, zodat onwenselijke verkeerssituatie voorkomen kunnen worden;</text:p>
              </text:list-item>
              <text:list-item>
                <text:number>•</text:number>
                <text:p text:style-name="al-first">dat het instellen van de bovengenoemde parkeerverbodszone wordt bewerkstelligd door het plaatsen van borden model E1 (= parkeerverbod), zonaal uitgevoerd, op de volgende locaties:</text:p>
              </text:list-item>
              <text:list-item>
                <text:number>•</text:number>
                <text:p text:style-name="al-first">Educalaan, direct ten noorden van de aansluiting op de straat De West;</text:p>
              </text:list-item>
              <text:list-item>
                <text:number>•</text:number>
                <text:p text:style-name="al-first">Educalaan, direct ten oosten van het pand met huisnummer 26A</text:p>
              </text:list-item>
              <text:list-item>
                <text:number>•</text:number>
                <text:p text:style-name="al-first">dat het instellen van deze maatregel naar verwachting geen nadelige gevolgen heeft voor het gebruik van het parkeerterrein in kwestie, temeer omdat de maatregel gericht is op het waarborgen van de bruikbaarheid van het parkeerterrein, hetgeen de gemeente zwaarder vindt wegen dan dat bestuurders hun voertuig ook buiten de aangegeven parkeervakken kunnen parkeren;</text:p>
              </text:list-item>
              <text:list-item>
                <text:number>•</text:number>
                <text:p text:style-name="al-first">dat de in dit besluit genoemde maatregel wordt genomen op basis van artikel 2 van de WVW 1994 om de veiligheid op de weg te verzekeren en de bruikbaarheid van de weg te waarborgen;</text:p>
              </text:list-item>
            </text:list>
            <text:p text:style-name="al"><text:span text:style-name="nadruk-vet">Besluitverplichting</text:span></text:p>
            <text:p text:style-name="al">Een verkeersbesluit is vereist voor plaatsing of verwijdering van de bij algemene maatregel van bestuur aangewezen verkeerstekens, en onderborden voor zover daardoor een gebod of verbod ontstaat of wordt gewijzigd. Het is ook vereist voor infrastructurele maatregelen die leiden tot een beperking of uitbreiding van het aantal categorieën weggebruikers dat van een weg of weggedeelte gebruik maakt (artikel 15 WVW 1994). In het BABW is in artikel 12 lid a opgenomen dat voor het plaatsen dan wel verwijderen van de verkeersborden model E1, zonaal uitgevoerd als begin- en einde parkeerverbodszone, een verkeersbesluit nodig is. </text:p>
            <text:p text:style-name="al">De bevoegdheid om op gemeentelijke wegen verkeersbesluiten te kunnen nemen, is geregeld in artikel 18, lid 1 onder d van de WVW 1994 en daarin opgedragen aan het college van burgemeester en wethouders. Gezien het Delegatiebesluit alsmede het Mandaatbesluit heeft het college deze bevoegdheid gemandateerd aan de manager van de afdeling Vergunningen, Handhaving en Veiligheid. </text:p>
            <text:p text:style-name="al"><text:span text:style-name="nadruk-vet">Advies politie</text:span></text:p>
            <text:p text:style-name="al">Overeenkomstig artikel 24 van het BABW is overleg gevoerd met de politie Flevoland, district Noord, van de Regionale Eenheid Midden-Nederland. Deze heeft een positief advies afgegeven.  </text:p>
            <text:p text:style-name="al"><text:span text:style-name="nadruk-vet">Communicatie</text:span></text:p>
            <text:p text:style-name="al">Van dit besluit wordt openbaar mededeling gedaan in de Staatscourant.</text:p>
            <text:p text:style-name="al"><text:span text:style-name="nadruk-vet">Besluiten</text:span></text:p>
            <text:p text:style-name="al">Op grond van vorenstaande overwegingen besluiten burgemeester en wethouders om:</text:p>
            <text:list text:style-name="lijst">
              <text:list-item>
                <text:number>1.</text:number>
                <text:p text:style-name="al-first">een parkeerverbodszone in te stellen op het westelijk gelegen parkeerterrein in het Burgemeester Dekker sportpark, dat direct ten noorden van het kruispunt Educalaan – De West ligt, door het plaatsen van borden model E1 van Bijlage 1 van het RVV 1990, zonaal uitgevoerd als begin en einde parkeerverbodszone op de volgende locaties:</text:p>
              </text:list-item>
              <text:list-item>
                <text:number>a.</text:number>
                <text:p text:style-name="al-first">Educalaan, direct ten noorden van de aansluiting op de straat De West;</text:p>
              </text:list-item>
              <text:list-item>
                <text:number>b.</text:number>
                <text:p text:style-name="al-first">Educalaan, direct ten oosten van het pand met huisnummer 26A;</text:p>
              </text:list-item>
              <text:list-item>
                <text:number>1.</text:number>
                <text:p text:style-name="al-first">de verkeerstekens te plaatsen zoals aangegeven op de bij dit besluit behorende situatietekening met kenmerk V772_006 van 12 mei 2014.</text:p>
              </text:list-item>
            </text:list>
            <text:p text:style-name="al">Dronten, 4 juni 2014</text:p>
            <text:p text:style-name="al">namens burgemeester en wethouders van Dronten, </text:p>
            <text:p text:style-name="al">ing. R.L.G. Tax</text:p>
            <text:p text:style-name="al">plv. manager afdeling Vergunningen, Handhaving en Veiligheid</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Het college van de gemeente Dronten,</meta:user-defined>
    <meta:user-defined meta:name="OVERHEIDop.doctype">Officiële Publicaties, versie 1.1</meta:user-defined>
    <meta:user-defined meta:name="DCTERMS.W3CDTF/OVERHEIDop.jaargang">2014</meta:user-defined>
    <meta:user-defined meta:name="DCTERMS.W3CDTF/DCTERMS.available">11-06-2014</meta:user-defined>
    <meta:user-defined meta:name="OVERHEIDop.publicationIssue">16226</meta:user-defined>
    <meta:user-defined meta:name="OVERHEIDop.StcrtID/DC.identifier">stcrt-2014-16226</meta:user-defined>
    <meta:user-defined meta:name="OVERHEID.Organisatietype/OVERHEID.organisationType">gemeente</meta:user-defined>
    <meta:user-defined meta:name="OVERHEID.Gemeente/OVERHEID.authority">Dronten</meta:user-defined>
    <meta:user-defined meta:name="OVERHEID.Gemeente/DC.creator">Dronten</meta:user-defined>
    <meta:user-defined meta:name="OVERHEID.TaxonomieBeleidsagenda/OVERHEID.category">Verkeer | Weg</meta:user-defined>
    <meta:user-defined meta:name="OVERHEID.EPSG28992/DC.spatial">176678 504203</meta:user-defined>
    <meta:user-defined meta:name="OVERHEID.PostcodeHuisnummer/OVERHEIDop.postcodeHuisnummer">8251GC 26</meta:user-defined>
    <meta:user-defined meta:name="OVERHEIDop.woonplaats">Dronten</meta:user-defined>
    <meta:user-defined meta:name="OVERHEIDop.straatnaam">Educalaa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B14.000911</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7324</meta:user-defined>
    <meta:user-defined meta:name="OVERHEIDop.versieInformatie"/>
  </office:meta>
</office:document-meta>
</file>