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583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837</text:p>
          </table:table-cell>
        </table:table-row>
        <table:table-row table:style-name="staatscourant.koprow1">
          <table:covered-table-cell/>
          <table:covered-table-cell/>
          <table:table-cell office:value-type="string" table:style-name="staatscourant.publicatiedatumcel">
            <text:p>3 jun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4-15837-001.png" xlink:show="embed" xlink:type="simple"/></draw:frame>Vaststelling wijzigingsplan 't Paleisje', Vught</text:h>
      <text:p text:style-name="ifm_p_mt.11.1mm_ifm">Het college van burgemeester en wethouders van Vught heeft op 27 mei 2014 het wijzigingsplan 't Paleisje' vastgesteld.</text:p>
      <text:h text:style-name="ifm_p_font.bold_mt.5.08mm_page.keep-with-next_ifm" text:outline-level="4">Wat maakt dit wijzigingsplan mogelijk?</text:h>
      <text:p text:style-name="ifm_p_mt.4.23mm_ifm">Met het wijzigingsplan kan op het perceel van de voormalige school het Paleisje (op de hoek van het Guido Gezellehof, de Vondelstraat en de Felix Timmermansstraat) zes zelfstandige, vrijstaande patiowoningen worden gerealiseerd. Het perceel valt binnen het bestemmingsplan “Molenstraat eo“. Door toepassing van de wijzigingsbevoegdheid zoals opgenomen in van artikel 15 Lid G van het bestemmingsplan, is deze ontwikkeling mogelijk.</text:p>
      <text:h text:style-name="ifm_p_font.bold_mt.5.08mm_page.keep-with-next_ifm" text:outline-level="4">Hoe kunt u het wijzigingsplan inzien?</text:h>
      <text:p text:style-name="ifm_p_mt.4.23mm_ifm">Het wijzigingsplan ligt ter inzage van donderdag 5 juni 2014 tot en met woensdag 16 juli 2014. U kunt in deze periode de stukken op werkdagen van 9:00 tot 12:30 uur inzien bij de ontvangst- en informatiebalie van het gemeentekantoor, Secretaris van Rooijstraat 1 te Vught. Het plan is ook te zien via www.vught.nl of via www.ruimtelijkeplannen.nl.</text:p>
      <text:h text:style-name="ifm_p_font.bold_mt.5.08mm_page.keep-with-next_ifm" text:outline-level="4">Hoe kunt u reageren op het plan?</text:h>
      <text:p text:style-name="ifm_p_mt.4.23mm_ifm">Tegen het besluit van het college van burgemeester en wethouders kan een belanghebbende tot en met 16 juli 2014 beroep instellen.</text:p>
      <text:p text:style-name="ifm_p_mt.3.7mm_ifm">Een beroepschrift dient u in bij de Afdeling bestuursrechtspraak van de Raad van State, postbus 20 019, 2500 EA 's-Gravenhage. In het beroepschrift staan in ieder geval:</text:p>
      <text:p text:style-name="ifm_p_ifm">uw naam en adres; de dagtekening; een omschrijving van het besluit waartegen het beroep is gericht;</text:p>
      <text:p text:style-name="ifm_p_ifm">de redenen van het beroep en uw handtekening.</text:p>
      <text:h text:style-name="ifm_p_font.bold_mt.5.08mm_page.keep-with-next_ifm" text:outline-level="4">Inwerkingtreding</text:h>
      <text:p text:style-name="ifm_p_mt.4.23mm_ifm">Het besluit tot vaststelling van het wijzigingsplan treedt in werking op 17 juli 2014. Indien binnen de beroepstermijn een verzoek om voorlopige voorziening is ingediend, treedt het besluit tot vaststelling niet in werking voordat op dat verzoek is beslist.</text:p>
      <text:h text:style-name="ifm_p_font.bold_mt.5.08mm_page.keep-with-next_ifm" text:outline-level="4">Voorlopige voorziening</text:h>
      <text:p text:style-name="ifm_p_mt.4.23mm_ifm">Als u beroep instelt, blijft het besluit geldig totdat de Raad van State over uw beroep heeft beslist. Misschien kunt of wilt u die beslissing over uw beroep niet afwachten. Dan kunt u de voorzitter van de Afdeling bestuursrechtspraak van de Raad van State vragen om een voorlopige voorziening of schorsing. U moet dan wel een beroepschrift hebben ingedi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5837</text:span><text:tab/>3 jun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5837</text:span><text:tab/>3 jun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wijzigingsplan 't Paleisje', Vught</dc:title>
    <meta:user-defined meta:name="OVERHEID.Gemeente/DC.creator">Vught</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583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837</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wijzigingsplan 't Paleisje', Vught</meta:user-defined>
    <meta:user-defined meta:name="DCTERMS.alternative">Vaststelling wijzigingsplan 't Paleisje', Vught</meta:user-defined>
    <meta:user-defined meta:name="DCTERMS.W3CDTF/DCTERMS.available">2014-06-03</meta:user-defined>
    <meta:user-defined meta:name="OVERHEIDop.Ruimtelijkplan/OVERHEIDop.bekendmakingBetreffendePlan"/>
  </office:meta>
</office:document-meta>
</file>