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5728" office:value-type="string" text:name="OVERHEIDop.publicationIssue"/>
        <text:user-field-decl office:value-type="date" text:name="DCTERMS.W3CDTF/DCTERMS.available" office:date-value="2014-06-10"/>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0.9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I</text:span><text:span text:style-name="nadruk-vet">nstellen van </text:span><text:span text:style-name="nadruk-vet">een </text:span><text:span text:style-name="nadruk-vet">zone 60 </text:span><text:span text:style-name="nadruk-vet">km/uur </text:span><text:span text:style-name="nadruk-vet">in het </text:span><text:span text:style-name="nadruk-vet">buitengebied</text:span><text:span text:style-name="nadruk-vet"/><text:span text:style-name="nadruk-vet">ten noorden van de kernen Neede en Rietmolen.</text:span></text:p>
            <text:p text:style-name="al">Datum bekendmaking: 10 juni 2014</text:p>
            <text:p text:style-name="al">Burgemeester en wethouders van Berkelland besluiten om:</text:p>
            <text:p text:style-name="al">-een zone 60 km/uur in te stellen in het buitengebied ten noorden van de kernen Rietmolen en Neede</text:p>
            <text:p text:style-name="al">De zone 60 ten noorden van Neede en Rietmolen omvat alle wegen in het gebied dat omsloten wordt door de provinciale wegen N315 (Haaksbergseweg-Rondweg Neede) en N824 (Diepenheimseweg), de gemeentegrenzen met Hof van Twente en Haaksbergen, de bestaande zones 60 bij Rietmolen en de kom Rietmolen. De Deldenseweg blijft hiervan uitgezonderd.</text:p>
            <text:p text:style-name="al">De zone 60 worden aangegeven met verkeersborden A1 zone en B1 zone zoals aangegeven in bijlage 1 van het RVV 1990.</text:p>
            <text:p text:style-name="al">De zone 60 staat op bijgaande tekening.</text:p>
            <text:p text:style-name="al">De zone 60 sluit aan op eerder ingestelde zones 60 nabij Rietmolen en zones 60 in de gemeenten Hof van Twente en Haaksbergen. De op elkaar aansluitende zondes vormen één grote zone 60 km/uur.</text:p>
            <text:p text:style-name="al"><text:span text:style-name="nadruk-vet">Aanleiding</text:span></text:p>
            <text:p text:style-name="al">In 2014 wordt groot onderhoud uitgevoerd op de Flipsweg nabij Rietmolen. Daarbij wordt een kruispuntplateau aangelegd. Gelijktijdig worden op de St Isidorushoeveweg, drempels en een kruispunt plateau aangelegd. De wegmarkering op de St Isidorushoeveweg wordt aangepast. De as markering vervalt en er komen kantstrepen. Het gebied Rietmolen - Achterveld wordt hiermee voldoende ingericht voor een zone 60. Alle betrokken wegen zijn herkenbaar als Erftoegangsweg.</text:p>
            <text:p text:style-name="al"><text:span text:style-name="nadruk-vet">Beleidskader</text:span></text:p>
            <text:p text:style-name="al">De gemeenteraad van Berkelland wil een Duurzaam Veilig wegennet. Burgemeester en wethouders van Berkelland hebben op 24 juni 2008 de Wegcategorisering vastgesteld. De wegen zijn hierin verdeeld in verkeersaders en verblijfsgebieden. In verblijfsgebieden buiten de kom wordt 60 km/uur ingesteld als de wegen herkenbaar zijn als Erftoegangsweg. </text:p>
            <text:p text:style-name="al"><text:span text:style-name="nadruk-vet">Juridisch kader</text:span></text:p>
            <text:p text:style-name="al">Van toepassing zijn:</text:p>
            <text:list text:style-name="lijst">
              <text:list-item>
                <text:number>-</text:number>
                <text:p text:style-name="al-first">Wegenverkeerswet 1994 (WVW 1994)</text:p>
              </text:list-item>
              <text:list-item>
                <text:number>-</text:number>
                <text:p text:style-name="al-first">Reglement verkeersregels en verkeerstekens 1990 (RVV 1990)</text:p>
              </text:list-item>
              <text:list-item>
                <text:number>-</text:number>
                <text:p text:style-name="al-first">Besluit Administratieve bepalingen inzake het wegverkeer (BABW)</text:p>
              </text:list-item>
            </text:list>
            <text:p text:style-name="al">De wegen in dit besluit zijn onder beheer van de gemeente Berkelland.</text:p>
            <text:p text:style-name="al">Het college is bevoegd om verkeersbesluiten te nemen.</text:p>
            <text:p text:style-name="al">(zoals vermeld in artikel 18, eerste lid, onder d, van de Wegenverkeerswet 1994)</text:p>
            <text:p text:style-name="al">Voor het plaatsen of verwijderen verkeerstekens is een besluit van het college vereist.</text:p>
            <text:p text:style-name="al">(zoals vermeld in artikel 15, eerste lid, van de wegenverkeerswet 1994 en in artikel 12 van het Besluit administratieve bepalingen inzake het Wegverkeer)</text:p>
            <text:p text:style-name="al">De in dit besluit genoemde wegen zijn benoemd als Erftoegangsweg.</text:p>
            <text:p text:style-name="al">(zoals vermeld in Wegcategorisering gemeente Berkelland, vastgesteld op 24 juni 2008)</text:p>
            <text:p text:style-name="al">De wegmarkering op de in dit besluit betrokken wegen voldoet aan de herkenbaarheidkenmerken voor een Erftoegangsweg.</text:p>
            <text:p text:style-name="al">(zoals vermeld in de publicatie Basiskenmerken wegontwerp, publicatie 315 van het CROW, oktober 2012)</text:p>
            <text:p text:style-name="al">Er zijn voldoende snelheidsmaatregelen genomen.</text:p>
            <text:p text:style-name="al">Wij hebben overlegd met de korpschef van het regionale politiekorps.</text:p>
            <text:p text:style-name="al">(zoals voorgeschreven in artikel 24 van het Besluit administratieve bepalingen inzake het Wegverkeer) De politie heeft positief geadviseerd. </text:p>
            <text:p text:style-name="al"><text:span text:style-name="nadruk-vet">Belangenafweging</text:span></text:p>
            <text:p text:style-name="al">Voor dit besluit zijn de volgende belangen van toepassing:</text:p>
            <text:list text:style-name="lijst">
              <text:list-item>
                <text:number>-</text:number>
                <text:p text:style-name="al-first">het verzekeren van de veiligheid op de weg;</text:p>
              </text:list-item>
              <text:list-item>
                <text:number>-</text:number>
                <text:p text:style-name="al-first">het beschermen van weggebruikers en passagiers.</text:p>
              </text:list-item>
            </text:list>
            <text:p text:style-name="al">(zoals vermeld in artikel 2 Wegenverkeerswet 1994)</text:p>
            <text:p text:style-name="al"><text:span text:style-name="nadruk-vet">Inspraak</text:span></text:p>
            <text:p text:style-name="al">De Uniforme openbare voorbereidingsprocedure is gevolgd.</text:p>
            <text:p text:style-name="al">(zoals vermeld in artikel 3.4 van de Algemene wet bestuursrecht)</text:p>
            <text:p text:style-name="al">Het ontwerp-verkeersbesluit heeft vanaf 2 april 2014 zes weken ter inzage gelegen.</text:p>
            <text:p text:style-name="al">Dat is op 1 april 2014 in Berkelbericht bekend gemaakt.</text:p>
            <text:p text:style-name="al">De volgende zienswijzen zijn ontvangen:</text:p>
            <text:list text:style-name="lijst">
              <text:list-item>
                <text:number>1.</text:number>
                <text:p text:style-name="al-first">Kan de drempel bij de komgrens Rietmolen dichter bij de bebouwing komen?</text:p>
              </text:list-item>
              <text:list-item>
                <text:number>2.</text:number>
                <text:p text:style-name="al-first">Kan buurtschap ’n Brook’n een 50 km/uur bebouwde kom aanduiding krijgen?</text:p>
              </text:list-item>
              <text:list-item>
                <text:number>3.</text:number>
                <text:p text:style-name="al-first">Drempels niet te scherp maken in verband met landbouwverkeer.</text:p>
              </text:list-item>
              <text:list-item>
                <text:number>4.</text:number>
                <text:p text:style-name="al-first">Graag plateau op kruising St isidorushoeveweg-Flipsweg</text:p>
              </text:list-item>
              <text:list-item>
                <text:number>5.</text:number>
                <text:p text:style-name="al-first">Graag scherpe maatregelen om hard rijden tegen te gaan, ook in kom Rietmolen.</text:p>
              </text:list-item>
            </text:list>
            <text:p text:style-name="al">Wij beoordelen de zienswijzen als volgt:</text:p>
            <text:list text:style-name="lijst">
              <text:list-item>
                <text:number>1.</text:number>
                <text:p text:style-name="al-first">De komgrens van Rietmolen ligt bij raadsbesluit vast. De borden bebouwde kom dienen op de komgrens te staan. De combinatie van een drempel met deze borden geeft een duidelijke poort naar een ander snelheidsregiem. De drempel plaatsen wij daarom bij de komgrens. </text:p>
              </text:list-item>
              <text:list-item>
                <text:number>2.</text:number>
                <text:p text:style-name="al-first">Wij plannen een aanduiding bebouwde kom alleen als er voldoende dichte bebouwing aanwezig is. Alleen een goede afstemming van weginrichting en snelheidsregiem met de omgeving geeft een veilige en handhaafbare situatie. De genoemde buurtschap heeft niet het karakter van een bebouwde kom. De inrichting 60 km/uur kan hier wel.</text:p>
              </text:list-item>
              <text:list-item>
                <text:number>3.</text:number>
                <text:p text:style-name="al-first">Wij leggen drempels aan volgens de normen van het CROW. De standaard 60 km/uur drempel voorkomt hoge autosnelheden en landbouwverkeer kan met aangepaste snelheid goed passeren.</text:p>
              </text:list-item>
              <text:list-item>
                <text:number>4.</text:number>
                <text:p text:style-name="al-first">Wij brengen geen plateau aan op de kruising St Isidorushoeveweg – Flipsweg. Het aantal drempels zou daarmee onevenredig hoog zijn. Wij beperken het aantal drempels vanwege de bereikbaarheid voor landbouwers en hulpverleningsvoertuigen. Het verkeer uit de kom Rietmolen wordt voldoende geremd door de aan te leggen drempel op de komgrens.</text:p>
              </text:list-item>
              <text:list-item>
                <text:number>5.</text:number>
                <text:p text:style-name="al-first">De geplande maatregelen worden aangelegd volgens de norm van het CROW. Meer en scherpere maatregelen geven te veel overlast voor landbouwvoertuigen en hulpverleningsvoertuigen. De snelheid van het binnen komende verkeer in Rietmolen wordt door de komgrensmaatregel afgeremd.</text:p>
              </text:list-item>
            </text:list>
            <text:p text:style-name="al">De ingediende zienswijzen geven geen aanleiding tot het wijzigen van het verkeersbesluit.</text:p>
            <text:p text:style-name="al">(De gebruikte afkorting CROW staat voor het Kennisplatform voor infrastructuur, verkeer, vervoer en openbare ruimte)</text:p>
            <text:p text:style-name="al"><text:span text:style-name="nadruk-vet">Bekendmaking</text:span></text:p>
            <text:p text:style-name="al">Wij maken dit besluit bekend in de digitale Staatscourant op 10 juni 2014.</text:p>
            <text:p text:style-name="al">In het Berkelbericht wordt op 10 juni 2014 kennis gegeven van het besluit.</text:p>
            <text:p text:style-name="al">Wij zenden een afschrift van dit besluit aan:</text:p>
            <text:list text:style-name="lijst">
              <text:list-item>
                <text:number>-</text:number>
                <text:p text:style-name="al-first">Politie Noord en Oost Gelderland, Haarloseweg 2, 7271 BT Borculo</text:p>
              </text:list-item>
              <text:list-item>
                <text:number>-</text:number>
                <text:p text:style-name="al-first">Meldkamer Ambulancezorg NOG, Postbus 618, 7300 AP Apeldoorn</text:p>
              </text:list-item>
              <text:list-item>
                <text:number>-</text:number>
                <text:p text:style-name="al-first">Ambulance Oost, Postbus 784, 7550 AT  Hengelo</text:p>
              </text:list-item>
              <text:list-item>
                <text:number>-</text:number>
                <text:p text:style-name="al-first">Ambulancezorg NOG, cluster Achterhoek t.a.v. dhr. R. Vaartjes, Magnoliastraat 9,   7102 CX  Winterswijk</text:p>
              </text:list-item>
              <text:list-item>
                <text:number>-</text:number>
                <text:p text:style-name="al-first">Brandweer Achterhoek Oost t.a.v. dhr. P. van Vuuren, Postbus 234,</text:p>
              </text:list-item>
            </text:list>
            <text:p text:style-name="al">7300 AE Apeldoorn</text:p>
            <text:list text:style-name="lijst">
              <text:list-item>
                <text:number>-</text:number>
                <text:p text:style-name="al-first">Afdeling Gemeentewerken</text:p>
              </text:list-item>
              <text:list-item>
                <text:number>-</text:number>
                <text:p text:style-name="al-first">Afdeling Ruimtelijke ontwikkeling</text:p>
              </text:list-item>
              <text:list-item>
                <text:number>-</text:number>
                <text:p text:style-name="al-first">Afdeling Publiekswinkel, ter inzage leggen.</text:p>
              </text:list-item>
            </text:list>
            <text:p text:style-name="al">27 mei 2014</text:p>
            <text:p text:style-name="al">Burgemeester en wethouders van Berkelland,</text:p>
            <text:p text:style-name="al">De secretaris,                       de burgemeester,</text:p>
            <text:p text:style-name="al">J.A. Wildeman.                     mr. H.L.M. Bloemen.</text:p>
            <text:p text:style-name="al">Beroep</text:p>
            <text:p text:style-name="al">Belanghebbenden kunnen beroep instellen. Beroep instellen is gedurende zes weken mogelijk vanaf de dag nadat dit besluit ter inzage ligt. Wij vermelden de ter inzage legging in de Staatscourant en in Berkelbericht. Beroep instellen kan bij de Rechtbank Oost-Nederland, Team Bestuursrecht, Postbus 9030, 6800 EM ARNHEM.  </text:p>
            <text:p text:style-name="al">Het beroepschrift moet ondertekend worden en bevat ten minste:</text:p>
            <text:list text:style-name="lijst">
              <text:list-item>
                <text:number>a.</text:number>
                <text:p text:style-name="al-first">de naam en het adres van de indiener;</text:p>
              </text:list-item>
              <text:list-item>
                <text:number>b.</text:number>
                <text:p text:style-name="al-first">de dagtekening;</text:p>
              </text:list-item>
              <text:list-item>
                <text:number>c.</text:number>
                <text:p text:style-name="al-first">een omschrijving van het besluit waartegen het beroep is gericht;</text:p>
              </text:list-item>
              <text:list-item>
                <text:number>d.</text:number>
                <text:p text:style-name="al-first">de gronden van het beroep.</text:p>
              </text:list-item>
            </text:list>
            <text:p text:style-name="al">Bij het beroepschrift wordt een kopie van dit besluit gevoegd.</text:p>
            <text:p text:style-name="al">Een belanghebbende van wie redelijkerwijs verweten kan worden dat hij geen zienswijze naar voren heeft gebracht kan geen beroep instellen.</text:p>
            <text:p text:style-name="al"><text:span text:style-name="nadruk-vet">Voorlopige voorziening</text:span></text:p>
            <text:p text:style-name="al">Het beroep stopt de uitvoering van dit besluit niet. De Rechtbank Oost-Nederland oordeelt over het ingediende beroep. De voorzieningenrechter van de Rechtbank Oost-Nederland kan op verzoek de uitvoering van dit besluit voorlopig voorkomen. Dat gebeurt in afwachting van de definitieve beslissing van de rechtbank en alleen als de voorzieningenrechter vindt dat er sprake is van spoedeisend belang.</text:p>
            <text:p text:style-name="al">Adres voorzieningenrechter Rechtbank Oost-Nederland: Postbus 9030, 6800 EM  ARNHEM.</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4</meta:user-defined>
    <meta:user-defined meta:name="DCTERMS.W3CDTF/DCTERMS.available">10-06-2014</meta:user-defined>
    <meta:user-defined meta:name="OVERHEIDop.publicationIssue">15728</meta:user-defined>
    <meta:user-defined meta:name="OVERHEIDop.StcrtID/DC.identifier">stcrt-2014-15728</meta:user-defined>
    <meta:user-defined meta:name="OVERHEID.Organisatietype/OVERHEID.organisationType">gemeente</meta:user-defined>
    <meta:user-defined meta:name="OVERHEID.Gemeente/OVERHEID.authority">Berkelland</meta:user-defined>
    <meta:user-defined meta:name="OVERHEID.Gemeente/DC.creator">Berkelland</meta:user-defined>
    <meta:user-defined meta:name="OVERHEID.TaxonomieBeleidsagenda/OVERHEID.category">Bestuur | Gemeenten</meta:user-defined>
    <meta:user-defined meta:name="OVERHEID.EPSG28992/DC.spatial">242500 463167</meta:user-defined>
    <meta:user-defined meta:name="OVERHEID.PostcodeHuisnummer/OVERHEIDop.postcodeHuisnummer">7165AX 15</meta:user-defined>
    <meta:user-defined meta:name="OVERHEIDop.woonplaats">Rietmolen</meta:user-defined>
    <meta:user-defined meta:name="OVERHEIDop.straatnaam">St. Isidorushoeve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6917</meta:user-defined>
    <meta:user-defined meta:name="OVERHEIDop.versieInformatie"/>
  </office:meta>
</office:document-meta>
</file>