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567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675</text:p>
          </table:table-cell>
        </table:table-row>
        <table:table-row table:style-name="staatscourant.koprow1">
          <table:covered-table-cell/>
          <table:covered-table-cell/>
          <table:table-cell office:value-type="string" table:style-name="staatscourant.publicatiedatumcel">
            <text:p>4 jun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30mm" svg:width="38mm" text:anchor-type="paragraph" style:rel-height="scale" style:rel-width="scale"><draw:image draw:filter-name="PNG - Portable Network Graphics" xlink:actuate="onLoad" xlink:href="Pictures/stcrt-2014-15675-001.png" xlink:show="embed" xlink:type="simple"/></draw:frame>Gewijzigde vaststelling wijzigingsplan Den Tol, Hoofdstraat 68, Heeswijk-Dinther, Bernheze</text:h>
      <text:p text:style-name="ifm_p_mt.11.1mm_ifm">Op 27 mei 2014 hebben burgemeester en wethouders het wijzigingsplan Den Tol, Hoofdstraat 68, Heeswijk-Dinther gewijzigd vastgesteld.</text:p>
      <text:h text:style-name="ifm_p_font.bold_mt.5.08mm_page.keep-with-next_ifm" text:outline-level="4">Inhoud</text:h>
      <text:p text:style-name="ifm_p_mt.4.23mm_ifm">Het wijzigingsplan heeft betrekking op de locatie van de voormalige sporthal Den Tol, Hoofdstraat 68 in Heeswijk-Dinther, kadastraal bekend, sectie B, nummer 4348. De bestemming wordt gewijzigd ten behoeve van 7 patiowoningen en een tweekapper.</text:p>
      <text:h text:style-name="ifm_p_font.bold_mt.5.08mm_page.keep-with-next_ifm" text:outline-level="4">Inzage</text:h>
      <text:p text:style-name="ifm_p_mt.4.23mm_ifm">Het wijzigingsplan (inclusief de bijbehorende stukken) ligt met ingang van 5 juni 2014 gedurende 6 weken op afspraak ter inzage in het gemeentehuis, De Misse 6 in Heesch. De plannen zijn digitaal raadpleegbaar en te downloaden via www.ruimtelijkeplannen.nl (NL.IMRO.1721.BPDenTol-vg01).</text:p>
      <text:h text:style-name="ifm_p_font.bold_mt.5.08mm_page.keep-with-next_ifm" text:outline-level="4">Beroep</text:h>
      <text:p text:style-name="ifm_p_mt.4.23mm_ifm">Binnen de termijn van inzage kunnen uitsluitend belanghebbenden beroep instellen die:</text:p>
      <text:p text:style-name="ifm_p_indent.-5mm_mleft.5mm_ifm">–<text:tab/>eerder tijdig hun zienswijzen op het ontwerpwijzigingsplan hebben kenbaar gemaakt;</text:p>
      <text:p text:style-name="ifm_p_indent.-5mm_mleft.5mm_ifm">–<text:tab/>redelijkerwijs niet kunnen worden verweten dat zij niet tijdig hun zienswijze naar voren hebben gebracht;</text:p>
      <text:p text:style-name="ifm_p_indent.-5mm_mleft.5mm_ifm">–<text:tab/>bedenkingen hebben tegen de wijzigingen die bij de vaststelling van het bestemmingsplan ten opzichte van het ontwerp zijn aangebracht.</text:p>
      <text:p text:style-name="ifm_p_ifm">U kunt uw beroepschrift indienen bij de afdeling Bestuursrechtspraak van de Raad van State, Postbus 20019, 2500 EA ’s-Gravenhage. Degene die beroep heeft ingesteld kan tevens een verzoek om voorlopige voorziening indienen bij de voorzitter van genoemde Afdeling.</text:p>
      <text:h text:style-name="ifm_p_font.bold_mt.5.08mm_page.keep-with-next_ifm" text:outline-level="4">Inwerkingtreding</text:h>
      <text:p text:style-name="ifm_p_mt.4.23mm_ifm">Het vaststellingsbesluit en daarmee het bestemmingsplan treedt de dag na afloop van de beroepstermijn in werking, tenzij binnen de beroepstermijn een verzoek om voorlopige voorziening wordt ingediend. In dat geval treedt het bestemmingsplan niet in werking voordat op dit verzoek is besl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5675</text:span><text:tab/>4 jun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5675</text:span><text:tab/>4 jun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e vaststelling wijzigingsplan Den Tol, Hoofdstraat 68, Heeswijk-Dinther, Bernheze</dc:title>
    <meta:user-defined meta:name="OVERHEID.Gemeente/DC.creator">Bernheze</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5473AS</meta:user-defined>
    <meta:user-defined meta:name="OVERHEIDop.StcrtID/DCTERMS.isReplacedBy"/>
    <meta:user-defined meta:name="OVERHEIDop.StcrtID/DCTERMS.requires"/>
    <meta:user-defined meta:name="OVERHEIDop.pagina"/>
    <meta:user-defined meta:name="OVERHEIDop.StcrtID/DC.identifier">stcrt-2014-1567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675</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e vaststelling wijzigingsplan Den Tol, Hoofdstraat 68, Heeswijk-Dinther, Bernheze</meta:user-defined>
    <meta:user-defined meta:name="DCTERMS.alternative">Gewijzigde vaststelling wijzigingsplan Den Tol, Hoofdstraat 68, Heeswijk-Dinther, Bernheze</meta:user-defined>
    <meta:user-defined meta:name="DCTERMS.W3CDTF/DCTERMS.available">2014-06-04</meta:user-defined>
    <meta:user-defined meta:name="OVERHEIDop.Ruimtelijkplan/OVERHEIDop.bekendmakingBetreffendePlan">NL.IMRO.1721.BPDenTol-vg01</meta:user-defined>
  </office:meta>
</office:document-meta>
</file>