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5355" office:value-type="string" text:name="OVERHEIDop.publicationIssue"/>
        <text:user-field-decl office:value-type="date" text:name="DCTERMS.W3CDTF/DCTERMS.available" office:date-value="2014-05-28"/>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Gemeente Heerenveen - Afsluiting westzijde Europalaan <draw:frame draw:style-name="illustratie-standalone" text:anchor-type="paragraph" svg:width="4.0cm" svg:height="1.3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14.3001796</text:span></text:p>
            <text:p text:style-name="al">Onderwerp: Afsluiting westzijde Europalaan (tussen Gerritsmastraat en Jan Mankeslaan)</text:p>
            <text:p text:style-name="al"><text:span text:style-name="nadruk-vet">Burgemeester en wethouders van Heerenveen;</text:span> </text:p>
            <text:p text:style-name="al">overwegende, </text:p>
            <text:p text:style-name="al">dat in 2005 in het Wijkontwikkelingsplan Heerenveen Midden is opgenomen om de westzijde van de Europalaan voor autoverkeer af te sluiten en een fietsroute aan te leggen;</text:p>
            <text:p text:style-name="al">dat op 1 maart 2010 de wijkvisie Heerenveen-Midden door de gemeenteraad is vastgesteld en de afsluiting hiervan een onderdeel is;</text:p>
            <text:p text:style-name="al">dat hierover in de afgelopen jaren uitvoerige communicatie met de wijkbewoners heeft plaatsgevonden d.m.v. ondermeer informatieavonden en nieuwsbrieven;</text:p>
            <text:p text:style-name="al">dat het gebied van het voormalige sportcomplex “De Telle” momenteel wordt herontwikkeld;</text:p>
            <text:p text:style-name="al">dat het stedenbouwkundig ontwerp voorziet in meer groen kwaliteit in de openbare ruimte;</text:p>
            <text:p text:style-name="al">dat de openbare ruimte tussen de C. van Scheltingaweg en de monumentale Le Roy tuinen hiervoor maximaal zal worden benut;</text:p>
            <text:p text:style-name="al">dat hiervoor de huidige westzijde van de Europalaan tussen de Gerritsmastraat en de Jan Mankeslaan wordt omgezet in een fietspad conform het Wijkontwikkelingsplan en de stedenbouwkundige visie;</text:p>
            <text:p text:style-name="al">dat deze “omzetting” van de Europalaan westzijde in een fietspad planologisch is vastgesteld in het bestemmingsplan “Heerenveen-Tellepark” d.d. 12 maart 2012;</text:p>
            <text:p text:style-name="al">dat het huidige verkeer op de Europalaan westzijde zich door deze afsluiting zal gaan verdelen over de diverse woonstraten;</text:p>
            <text:p text:style-name="al">dat de oostzijde van de Europalaan hierdoor naar verwachting drukker zal worden;</text:p>
            <text:p text:style-name="al">dat de geplande afsluiting en verandering van het gebruik van de Europalaan west en oostzijde op 25 november 2013 met de bewoners van de Europalaan huisnummer 23 t/m 65 is besproken tijdens een bewonersavond;</text:p>
            <text:p text:style-name="al">dat de bewoners zich zorgen maken over de toename van verkeer in de Europalaan oostzijde;</text:p>
            <text:p text:style-name="al">dat dit verkeer bestemmingsverkeer betreft; bewoners en bezoekers die in dit deel van Heerenveen-Midden een bestemming hebben;</text:p>
            <text:p text:style-name="al">dat het huidige sluipverkeer zich naar verwachting zal verplaatsen naar de hoofdroute Koornbeursweg – Burgemeester Falkenaweg;</text:p>
            <text:p text:style-name="al">dat de verkeersintensiteiten zowel in de voor- en nasituatie zullen worden gemonitoord;</text:p>
            <text:p text:style-name="al">dat de woonwijk Heerenveen-Midden in 2014 grotendeels zal worden aangewezen als 30 km per uur gebied;</text:p>
            <text:p text:style-name="al">dat het wegprofiel bij de entree van de wijk vanaf de rotonde Koornbeursweg naar verwachting zal worden versmald;</text:p>
            <text:p text:style-name="al">dat hierdoor de keuze voor automobilisten voor de route door de woonstraten van Heerenveen-Midden en de oostzijde Europalaan sterk wordt ontmoedigd;</text:p>
            <text:p text:style-name="al">dat de oostzijde van de Europalaan volgens planning binnen 5 jaar zal worden herstraat;</text:p>
            <text:p text:style-name="al">dat de Europalaan oostzijde hierbij wordt ingericht als 30 km straat; </text:p>
            <text:p text:style-name="al">dat dit herstratingsplan wordt opgesteld in overleg met de bewoners van de Europalaan oostzijde; </text:p>
            <text:p text:style-name="al">dat door deze herstrating het gebruik van deze straat voor niet-bestemmingsverkeer nog meer wordt ontmoedigd;</text:p>
            <text:p text:style-name="al">dat de bekendmaking van de ter inzage legging van het ontwerpbesluit met de daarop betrekking hebbende stukken en de mogelijkheid zienswijzen kenbaar te maken, op 27 februari 2014 werd gepubliceerd in de Heerenveense Courant en in het digitale </text:p>
            <text:p text:style-name="al">Gemeenteblad nr. 9597;</text:p>
            <text:p text:style-name="al">dat naar aanleiding hiervan binnen de termijn een zienswijze is ingebracht;</text:p>
            <text:p text:style-name="al">dat hierover een reactienota is opgesteld welke onderdeel is van dit verkeersbesluit, op basis waarvan wordt geoordeeld dat dit geen aanleiding geeft tot een ander besluit dan wat voorgenomen was;</text:p>
            <text:p text:style-name="al">dat overleg met de brandweer, ambulance en OMRIN heeft plaatsgevonden;</text:p>
            <text:p text:style-name="al">dat overleg met de politie heeft plaatsgevonden;</text:p>
            <text:p text:style-name="al">dat bedoelde weg is gelegen binnen de gemeente Heerenveen en bij de gemeente Heerenveen in beheer is;</text:p>
            <text:p text:style-name="al">gelet op artikel 18, eerste lid onder d, van de Wegenverkeerswet;</text:p>
            <text:p text:style-name="al"><text:span text:style-name="nadruk-vet">B E S L U I T E N :</text:span></text:p>
            <text:p text:style-name="al">Door plaatsing van bord G11 volgens het RVV 1990 en aanleg van een fietspad het doorrijden van de Europalaan westzijde tussen de Gerritsmastraat en de Jan Mankeslaan voor gemotoriseerd verkeer onmogelijk maken. </text:p>
            <text:p text:style-name="al">In de eerste fase wordt een fietspad aangelegd tussen de Engelenstraat en Jan Mankeslaan en ter hoogte van de afslag Engelenstraat de Europalaan west afgesloten en bord G11 geplaatst. </text:p>
            <text:p text:style-name="al">In de tweede fase wordt het resterende deel van het fietspad tussen de Gerritsmastraat en de Engelenstraat aangelegd (kaart).</text:p>
            <text:p text:style-name="al">Heerenveen, 20 mei 2014</text:p>
            <text:p text:style-name="al">burgemeester en wethouders van Heerenveen.</text:p>
            <text:p text:style-name="al">Namens dit college,</text:p>
            <text:p text:style-name="al"/>
            <text:p text:style-name="al"> , Afdelingshoofd IBOR,</text:p>
            <text:p text:style-name="al"> R.H. Smit</text:p>
            <text:p text:style-name="al"><text:span text:style-name="nadruk-vet"/></text:p>
            <text:p text:style-name="al"><text:span text:style-name="nadruk-vet">Mogelijkheden </text:span><text:span text:style-name="nadruk-vet">beroep</text:span></text:p>
            <text:p text:style-name="al">Binnen zes weken na de verzenddatum van dit besluit kunnen belanghebbenden die eerder een zienswijze hebben ingediend hiertegen beroep instellen bij de Rechtbank Noord-Nederland, locatie Leeuwarden, t.a.v. Sector Bestuursrecht, Postbus 1702, 8901 CA Leeuward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 </text:p>
            <text:p text:style-name="al">U kunt ook digitaal beroep instellen bij de genoemde rechtbank via http://loket.rechtspraak.nl/bestuursrecht. Daarvoor moet u wel beschikken over een elektronische handtekening (DigiD). Kijk op de genoemde site voor de precieze voorwaarden.</text:p>
            <text:p text:style-name="al">Voor het instellen van beroep is een griffierecht verschuldigd. De griffier zendt hiervoor een rekening.</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Heerenveen - Afsluiting westzijde Europalaan </meta:user-defined>
    <meta:user-defined meta:name="OVERHEIDop.doctype">Officiële Publicaties, versie 1.1</meta:user-defined>
    <meta:user-defined meta:name="DCTERMS.W3CDTF/OVERHEIDop.jaargang">2014</meta:user-defined>
    <meta:user-defined meta:name="DCTERMS.W3CDTF/DCTERMS.available">28-05-2014</meta:user-defined>
    <meta:user-defined meta:name="OVERHEIDop.publicationIssue">15355</meta:user-defined>
    <meta:user-defined meta:name="OVERHEIDop.StcrtID/DC.identifier">stcrt-2014-15355</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EPSG28992/DC.spatial">191615 552301</meta:user-defined>
    <meta:user-defined meta:name="OVERHEID.PostcodeHuisnummer/OVERHEIDop.postcodeHuisnummer">8442GK 35</meta:user-defined>
    <meta:user-defined meta:name="OVERHEIDop.woonplaats">Heerenveen</meta:user-defined>
    <meta:user-defined meta:name="OVERHEIDop.straatnaam">Europalaan</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xs:date/OVERHEIDop.startdatum">2014-05-28</meta:user-defined>
    <meta:user-defined meta:name="xs:date/OVERHEIDop.einddatum">2014-07-0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3001796</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6759</meta:user-defined>
    <meta:user-defined meta:name="OVERHEIDop.externeBijlage">exb-2014-6760</meta:user-defined>
    <meta:user-defined meta:name="OVERHEIDop.versieInformatie"/>
  </office:meta>
</office:document-meta>
</file>