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476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superscript_size.14pt_ifm" style:family="text" style:name="ifm_span_font.superscript_size.14pt_ifm">
      <style:text-properties style:text-position="super 70%" fo:font-size="14pt"/>
    </style:style>
    <style:style style:class="text" style:display-name="ifm_span_font.superscript_mt.11.1mm_ifm" style:family="text" style:name="ifm_span_font.superscript_mt.11.1mm_ifm">
      <style:text-properties style:text-position="super 70%"/>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760</text:p>
          </table:table-cell>
        </table:table-row>
        <table:table-row table:style-name="staatscourant.koprow1">
          <table:covered-table-cell/>
          <table:covered-table-cell/>
          <table:table-cell office:value-type="string" table:style-name="staatscourant.publicatiedatumcel">
            <text:p>27 me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8mm" svg:width="50mm" text:anchor-type="paragraph" style:rel-height="scale" style:rel-width="scale"><draw:image draw:filter-name="PNG - Portable Network Graphics" xlink:actuate="onLoad" xlink:href="Pictures/stcrt-2014-14760-001.png" xlink:show="embed" xlink:type="simple"/></draw:frame>Vaststelling bestemmingplan Vulcanus, 2<text:span text:style-name="ifm_span_font.superscript_size.14pt_ifm">e</text:span> partiële herziening, Epe</text:h>
      <text:p text:style-name="ifm_p_mt.11.1mm_ifm">Burgemeester en wethouders maken op grond van artikel 3.8 van de Wet ruimtelijke ordening bekend dat de gemeenteraad in zijn vergadering van 15 mei 2014 het bestemmingsplan Vulcanus, 2<text:span text:style-name="ifm_span_font.superscript_mt.11.1mm_ifm">e</text:span> partiële herziening ongewijzigd heeft vastgesteld.</text:p>
      <text:p text:style-name="ifm_p_mt.3.7mm_ifm">Het bestemmingsplan Vulcanus, 2<text:span text:style-name="ifm_span_font.superscript_ifm">e</text:span> partiële herziening voorziet in de juridisch planologische regeling voor een nieuwe invulling voor het noordwestelijke deel van de woonwijk Vulcanus. De 12 geplande vrijstaand geschakelde woningen worden omgezet in 21 rijwoningen, en het geplande appartementengebouw met 8 appartementen wordt omgezet in 4 grondgebonden woningen.</text:p>
      <text:p text:style-name="ifm_p_mt.3.7mm_ifm">U kunt het vastgestelde bestemmingsplan inzien op www.epe.nl. Op deze website selecteert u het tabblad ‘Bouwen en wonen’, vervolgens kunt u onder ‘Bestemmingsplannen’ bij ‘Bestemmingsplannen Vaassen’ het bestemmingsplan selecteren.</text:p>
      <text:p text:style-name="ifm_p_mt.3.7mm_ifm">Het raadsbesluit, het vastgestelde bestemmingsplan en overige stukken liggen met ingang van 28 mei 2014 gedurende zes weken voor een ieder ter inzage op werkdagen van 8.00 – 12.00 uur (op woensdag van 8.00 – 17.00 uur en na 17.00 uur op afspraak) bij de Publiekswinkel in het gemeentehuis te Epe.</text:p>
      <text:h text:style-name="ifm_p_font.bold_mt.5.08mm_page.keep-with-next_ifm" text:outline-level="4">Beroep</text:h>
      <text:p text:style-name="ifm_p_mt.4.23mm_ifm">Tegen de vaststelling van het bestemmingsplan kan gedurende de termijn van terinzagelegging beroep bij de Raad van State worden ingesteld. Van deze mogelijkheid kan gebruikmaken:</text:p>
      <text:p text:style-name="ifm_p_indent.-5mm_mleft.5mm_ifm">–<text:tab/>Een belanghebbende die aantoont dat hij of zij redelijkerwijs niet in staat is geweest zijn of haar zienswijze tegen het ontwerp bestemmingsplan bij de gemeenteraad naar voren te brengen.</text:p>
      <text:p text:style-name="ifm_p_mt.3.7mm_ifm">Het beroepschrift moet worden ingediend bij de Afdeling Bestuursrechtspraak van de Raad van State, Postbus 20019, 2500 EA Den Haag. Voor de behandeling van een beroep zijn griffierechten verschuldigd.</text:p>
      <text:p text:style-name="ifm_p_mt.3.7mm_ifm">Het besluit van de gemeenteraad treedt in werking op de dag na afloop van de beroepstermijn. Als binnen die termijn een verzoek om voorlopige voorziening bij de voorzitter van de Afdeling bestuursrechtspraak van de Raad van State is ingediend, treedt het besluit niet in werking voordat op dat verzoek is beslist.</text:p>
      <text:p text:style-name="ifm_p_font.italic_mt.3.7mm_ifm">
                  Epe,
                   27 mei 2014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4760</text:span><text:tab/>27 me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4760</text:span><text:tab/>27 me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bestemmingplan Vulcanus, 2e partiële herziening, Epe</dc:title>
    <meta:user-defined meta:name="OVERHEID.Gemeente/DC.creator">Epe</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476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4760</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bestemmingplan Vulcanus, 2e partiële herziening, Epe</meta:user-defined>
    <meta:user-defined meta:name="DCTERMS.alternative">Vaststelling bestemmingplan Vulcanus, 2e partiële herziening, Epe</meta:user-defined>
    <meta:user-defined meta:name="DCTERMS.W3CDTF/DCTERMS.available">2014-05-27</meta:user-defined>
    <meta:user-defined meta:name="OVERHEIDop.Ruimtelijkplan/OVERHEIDop.bekendmakingBetreffendePlan"/>
  </office:meta>
</office:document-meta>
</file>