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3885" office:value-type="string" text:name="OVERHEIDop.publicationIssue"/>
        <text:user-field-decl office:value-type="date" text:name="DCTERMS.W3CDTF/DCTERMS.available" office:date-value="2014-05-21"/>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Parkeerverbod Delweg<draw:frame draw:style-name="illustratie-standalone" text:anchor-type="paragraph" svg:width="4.0cm" svg:height="1.1cm"><draw:image xlink:href="Pictures/logo.png" xlink:type="simple"/></draw:frame></text:h>
      </text:section>
      <text:section text:style-name="regeling" text:name="id_1_2">
        <text:section text:style-name="aanhef" text:name="id_1_1_1">
          <text:section text:style-name="context" text:name="id_1_1_1_1">
            <text:p text:style-name="context.al"/>
          </text:section>
          <text:p text:style-name="wie">Burgemeester en wethouders van Zevenaar</text:p>
          <text:section text:style-name="considerans" text:name="id_1_1_1_3">
            <text:h text:outline-level="1" text:style-name="tussenkop"><text:span text:style-name="nadruk-vet">Overwegingen ten aanzien van het besluit</text:span></text:h>
            <text:p text:style-name="considerans.al">Overwegende dat als onderdeel van het project revitalisering industrieterrein Tatelaar aanpassingen worden doorgevoerd aan de bestaande weginfrastructuur met het oog op een verbeterde bereikbaarheid van aanliggende bedrijven;</text:p>
            <text:p text:style-name="considerans.al">Dat aan de noordzijde van de Delweg extra openbare parkeerplaatsen zijn gepland deels op eigen terrein;</text:p>
            <text:p text:style-name="considerans.al">Dat aan weerszijden van deze parkeervakken diverse inritten van aanliggende bedrijven liggen die aansluiten op de Delweg;</text:p>
            <text:p text:style-name="considerans.al">Dat geparkeerde voertuigen het in- en uitrijden van voertuigen fysiek belemmeren dan wel het zicht ontnemen op het verkeer op de rijbaan; </text:p>
            <text:p text:style-name="considerans.al">Dat met het oog op het verzekeren van de verkeersveiligheid en het waarborgen van een goede doorstroming van het verkeer het gewenst is een parkeerverbod in te stellen aan de noordzijde van de Delweg tussen de Nobelstraat en de Didamseweg;</text:p>
            <text:p text:style-name="considerans.al">Dat door de aanleg van parkeervakken aan de noordzijde van de Delweg er voldoende openbare parkeergelegenheid resteert na invoering van het parkeerverbod;</text:p>
            <text:p text:style-name="considerans.al">Dat omtrent de maatregel overleg is gevoerd met de districtschef van de politie;</text:p>
            <text:p text:style-name="considerans.al">Dat het betreffende wegvak in beheer is bij de gemeente Zevenaar;</text:p>
            <text:p text:style-name="considerans.al">Dat op grond van artikel 15, tweed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ection>
          <text:section text:style-name="afkondiging" text:name="id_1_1_1_4">
            <text:p text:style-name="al-first"><text:span text:style-name="nadruk-vet">BESLUIT</text:span></text:p>
          </text:section>
        </text:section>
        <text:section text:style-name="regeling-tekst" text:name="id_1_1_2">
          <text:section text:style-name="tekst" text:name="id_1_1_1_1">
            <text:p text:style-name="al-first">Het gemotoriseerd verkeer verbieden te parkeren aan de noordzijde van de Delweg tussen de Nobelstraat en de Didamseweg door plaatsing van bord E1 van Bijlage 1 van het Reglement verkeersregels en verkeerstekens 1990;</text:p>
            <text:p text:style-name="al"/>
          </text:section>
        </text:section>
        <text:section text:style-name="regeling-sluiting" text:name="id_1_1_3">
          <text:p text:style-name="dagtekening"><text:span text:style-name="plaats">Zevenaar, 17 april 2014</text:span><text:s/></text:p>
          <text:section text:style-name="ondertekening" text:name="id_1_1_1_2">
            <text:p text:style-name="functie">Burgemeester en wethouders van Zevenaar,</text:p>
            <text:p text:style-name="deze">Namens deze,</text:p>
            <text:p text:style-name="naam"><text:span text:style-name="voornaam">J.H.A.M. van Bergem</text:span><text:span text:style-name="achternaam"/></text:p>
            <text:p text:style-name="functie">Teamleider Openbare Ruimte en Vastgoed</text:p>
          </text:section>
        </text:section>
        <text:h text:outline-level="1" text:style-name="tussenkop-vetcur">Mededelingen</text:h>
        <text:h text:outline-level="1" text:style-name="tussenkop-cur">Bezwaar- of beroepsclausule</text:h>
        <text:p text:style-name="al-first">Belanghebbenden die het niet eens zijn met dit besluit kunnen daartegen bezwaar maken. </text:p>
        <text:p text:style-name="al">Dat kan door een gemotiveerd en ondertekend bezwaarschrift te sturen naar:</text:p>
        <text:p text:style-name="al">Burgemeester en wethouders van Zevenaar </text:p>
        <text:p text:style-name="al">Postbus 10</text:p>
        <text:p text:style-name="al">6900 AA Zevenaar </text:p>
        <text:p text:style-name="al"/>
        <text:p text:style-name="al">Vermeld in ieder geval tegen welk besluit u bezwaar maakt en waarom.</text:p>
        <text:p text:style-name="al"/>
        <text:p text:style-name="al">Zorg ervoor dat u uw bezwaarschrift indient binnen zes weken nadat dit besluit is bekendgemaakt. Daarmee voorkomt u dat wij uw bezwaren niet meer in behandeling mogen nemen.</text:p>
        <text:p text:style-name="al">]</text:p>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Parkeerverbod Delweg</meta:user-defined>
    <meta:user-defined meta:name="OVERHEIDop.doctype">Officiële Publicaties, versie 1.1</meta:user-defined>
    <meta:user-defined meta:name="DCTERMS.W3CDTF/OVERHEIDop.jaargang">2014</meta:user-defined>
    <meta:user-defined meta:name="DCTERMS.W3CDTF/DCTERMS.available">21-05-2014</meta:user-defined>
    <meta:user-defined meta:name="OVERHEIDop.publicationIssue">13885</meta:user-defined>
    <meta:user-defined meta:name="OVERHEIDop.StcrtID/DC.identifier">stcrt-2014-13885</meta:user-defined>
    <meta:user-defined meta:name="OVERHEID.Organisatietype/OVERHEID.organisationType">gemeente</meta:user-defined>
    <meta:user-defined meta:name="OVERHEID.Gemeente/OVERHEID.authority">Zevenaar</meta:user-defined>
    <meta:user-defined meta:name="OVERHEID.Gemeente/DC.creator">Zevenaar</meta:user-defined>
    <meta:user-defined meta:name="OVERHEID.TaxonomieBeleidsagenda/OVERHEID.category">Verkeer | Weg</meta:user-defined>
    <meta:user-defined meta:name="OVERHEID.EPSG28992/DC.spatial">202756 438807</meta:user-defined>
    <meta:user-defined meta:name="OVERHEID.PostcodeHuisnummer/OVERHEIDop.postcodeHuisnummer">6902PJ 3 t001</meta:user-defined>
    <meta:user-defined meta:name="OVERHEIDop.woonplaats">Zevenaar</meta:user-defined>
    <meta:user-defined meta:name="OVERHEIDop.straatnaam">Delweg</meta:user-defined>
    <meta:user-defined meta:name="OVERHEID.EPSG28992/DC.spatial">202908 438657</meta:user-defined>
    <meta:user-defined meta:name="OVERHEID.PostcodeHuisnummer/OVERHEIDop.postcodeHuisnummer">6902PJ 2</meta:user-defined>
    <meta:user-defined meta:name="OVERHEIDop.woonplaats">Zevenaar</meta:user-defined>
    <meta:user-defined meta:name="OVERHEIDop.straatnaam">Del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8-0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in.14.01317</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