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264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644</text:p>
          </table:table-cell>
        </table:table-row>
        <table:table-row table:style-name="staatscourant.koprow1">
          <table:covered-table-cell/>
          <table:covered-table-cell/>
          <table:table-cell office:value-type="string" table:style-name="staatscourant.publicatiedatumcel">
            <text:p>7 me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12644-001.png" xlink:show="embed" xlink:type="simple"/></draw:frame>Bestemmingsplan Oude- en Nieuwehorne – De Fjilden, gewijzigd vastgesteld, Heerenveen</text:h>
      <text:p text:style-name="ifm_p_mt.11.1mm_ifm">Burgemeester en wethouders van Heerenveen maken bekend dat de gemeenteraad op 24 maart 2014 het bestemmingsplan Oude- en Nieuwehorne – De Fjilden, gewijzigd heeft vastgesteld.</text:p>
      <text:p text:style-name="ifm_p_mt.3.7mm_ifm">Het bestemmingsplan biedt de mogelijkheid om circa 100 woningen te bouwen in het gebied globaal gelegen tussen de Schoterlandseweg, het Sevenaerspad, De Stringen en de Sterrekamp, te Oude- en Nieuwehorne.</text:p>
      <text:p text:style-name="ifm_p_mt.3.7mm_ifm">De gemeenteraad wijzigde bij vaststelling het bestemmingsplan, in die zin dat:</text:p>
      <text:p text:style-name="ifm_p_indent.-5mm_mleft.5mm_ifm">–<text:tab/>Aan verbeelding en regels de bestemming “Wonen – uit te werken” is toegevoegd. Deze bestemming heeft betrekking op een gebied waar circa 60 woningen kunnen worden gebouwd. Uitwerking vindt plaats na 1 januari 2020.</text:p>
      <text:p text:style-name="ifm_p_indent.-5mm_mleft.5mm_ifm">–<text:tab/>In de bouwvlakken aan het Sevenaerspad, van noord naar zuid, is aangegeven dat het maximale aantal woonheden respectievelijk drie, twee en twee woningen per bouwvlak mag bedragen.</text:p>
      <text:p text:style-name="ifm_p_indent.-5mm_mleft.5mm_ifm">–<text:tab/>In de twee meest zuidelijke bouwvlakken langs de oostzijde van de Sterrekamp is aangegeven dat het maximum aantal aaneen te bouwen wooneenheden drie mag bedragen.</text:p>
      <text:p text:style-name="ifm_p_ifm">Een uitgebreidere weergave van de wijzigingen is opgenomen in het raadsbesluit.</text:p>
      <text:h text:style-name="ifm_p_font.bold_mt.5.08mm_page.keep-with-next_ifm" text:outline-level="4">Ter inzage</text:h>
      <text:p text:style-name="ifm_p_mt.4.23mm_ifm">Het raadsbesluit en het vastgestelde bestemmingsplan, met de daarin opgenomen bijlagen, liggen met ingang van donderdag 8 mei 2014, gedurende 6 weken, ter inzage op de volgende plaatsen:</text:p>
      <text:p text:style-name="ifm_p_indent.-5mm_mleft.5mm_ifm">•<text:tab/>www.ruimtelijkeplannen.nl</text:p>
      <text:p text:style-name="ifm_p_indent.-5mm_mleft.5mm_ifm">•<text:tab/>tijdens openingsuren, bij de receptie van het gemeentehuis, Crackstraat 2 te Heerenveen.</text:p>
      <text:h text:style-name="ifm_p_font.bold_mt.5.08mm_page.keep-with-next_ifm" text:outline-level="4">Beroep instellen</text:h>
      <text:p text:style-name="ifm_p_mt.4.23mm_ifm">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ifm_p_mt.3.7mm_ifm">Verder kunnen belanghebbenden gedurende de termijn van ter inzage legging beroep bij de Afdeling bestuursrechtspraak van de Raad van State instellen tegen wijzigingen die bij de vaststelling in het bestemmingsplan zijn aangebracht.</text:p>
      <text:p text:style-name="ifm_p_mt.3.7mm_ifm">Beroepschriften moeten worden gericht aan de Afdeling bestuursrechtspraak van de Raad van State, Postbus 20019, 2500 EA, ’s Gravenhage.</text:p>
      <text:h text:style-name="ifm_p_font.bold_mt.5.08mm_page.keep-with-next_ifm" text:outline-level="4">Schorsing</text:h>
      <text:p text:style-name="ifm_p_mt.4.23mm_ifm">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h text:style-name="ifm_p_font.bold_mt.5.08mm_page.keep-with-next_ifm" text:outline-level="4">Griffierecht</text:h>
      <text:p text:style-name="ifm_p_mt.4.23mm_ifm">Voor zowel voor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h text:style-name="ifm_p_font.bold_mt.5.08mm_page.keep-with-next_ifm" text:outline-level="4">Crisis- en herstelwet</text:h>
      <text:p text:style-name="ifm_p_mt.4.23mm_ifm">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2644</text:span><text:tab/>7 me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2644</text:span><text:tab/>7 me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Oude- en Nieuwehorne – De Fjilden, gewijzigd vastgestel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264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2644</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Oude- en Nieuwehorne – De Fjilden, gewijzigd vastgesteld, Heerenveen</meta:user-defined>
    <meta:user-defined meta:name="DCTERMS.alternative">Bestemmingsplan Oude- en Nieuwehorne – De Fjilden, gewijzigd vastgesteld, Heerenveen</meta:user-defined>
    <meta:user-defined meta:name="DCTERMS.W3CDTF/DCTERMS.available">2014-05-07</meta:user-defined>
    <meta:user-defined meta:name="OVERHEIDop.Ruimtelijkplan/OVERHEIDop.bekendmakingBetreffendePlan"/>
  </office:meta>
</office:document-meta>
</file>