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0555" office:value-type="string" text:name="OVERHEIDop.publicationIssue"/>
        <text:user-field-decl office:value-type="date" text:name="DCTERMS.W3CDTF/DCTERMS.available" office:date-value="2014-04-17"/>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Besluitnummer 2014 – 12<draw:frame draw:style-name="illustratie-standalone" text:anchor-type="paragraph" svg:width="4.0cm" svg:height="4.0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Burgemeester en wethouders van Ouder-Amstel,</text:p>
            <text:p text:style-name="al">Overwegingen ten aanzien van het besluit: </text:p>
            <text:p text:style-name="al">Overwegende dat:</text:p>
            <text:p text:style-name="al">in Amsterdam Duivendrecht, gemeente Ouder-Amstel, op de Joop Geesinkweg veelvuldig op de rijbaan wordt geparkeerd;</text:p>
            <text:p text:style-name="al">dit parkeergedrag sinds het instellen van het “betaald parkeren” op het Amsterdamse deel van Amstel Business Park is geïntensiveerd en tot stremming in de verkeersdoorstroming – waaronder die van de nood –en hulpdiensten – leidt; </text:p>
            <text:p text:style-name="al">de Joop Geesinkweg is uitgevoerd met zgn. “amstel-banden”, om fysiek het parkeren alhier tegen te gaan, maar dat dit er toe leidt, dat de bestuurders van een motorrijtuig juist verder van het trottoir af parkeren;</text:p>
            <text:p text:style-name="al">door de politie en brandweer er al meerdere keren op aan is gedrongen om op dit wegvak een parkeerverbod in te stellen, maar dat het de gemeente Ouder-Amstel tot nu toe ontbrak aan de personele capaciteit om een dergelijk verbod ook te handhaven;</text:p>
            <text:p text:style-name="al">in verband met de acute verkeersonveiligheid in de bocht van de Joop Geesinkweg over een beperkte afstand al wel een verbod om stil te staan met een motorvoertuig is ingesteld;</text:p>
            <text:p text:style-name="al">met ingang van 1 mei 2014 voor Amsterdam Duivendrecht “betaald parkeren” zal worden ingesteld, waarbij de handhavingscapaciteit van de gemeente Ouder-Amstel zal worden uitgebreid;</text:p>
            <text:p text:style-name="al">in verband hiermee het beleidsvoornemen is opgevat, om tegelijk met het invoeren van betaald parkeren, op de Joop Geesinkweg, voor het weggedeelte waarvoor nog geen verbod om stil te staan met een motorvoertuig van kracht is, voor beide zijden van de rijbaan een parkeerverbod in te stellen; </text:p>
            <text:p text:style-name="al">gedurende een periode van vier weken voorafgaande aan 16 maart 2014 de mogelijkheid van het indienen van een zienswijze op dit beleidsvoornemen heeft bestaan, waarbij de in het gebied actieve bedrijvenverenigingen ORAM, OVOA en VAZO afzonderlijk zijn betrokken; </text:p>
            <text:p text:style-name="al">er geen enkele zienswijze op dit beleidsvoornemen is ontvangen en de aan de Joop Geesinkweg gelegen bedrijven ook beschikken over parkeergelegenheid op eigen terrein;</text:p>
            <text:p text:style-name="al">gelet op het raadsbesluit d.d. 18 januari 1996, nummer 96/3/4, waarbij hun college is gemachtigd de verkeersbesluiten te nemen als bedoeld in de Wegenverkeerswet;</text:p>
            <text:p text:style-name="al">gehoord de politie;</text:p>
            <text:p text:style-name="al">gelet op artikel 18 van de Wegenverkeerswet; </text:p>
            <text:p text:style-name="al"><text:span text:style-name="nadruk-vet">b e s l u i t e n :</text:span></text:p>
            <text:p text:style-name="al">Op de Joop Geesinkweg te Amsterdam-Duivendrecht, voor het weggedeelte waarvoor nog geen verbod om stil te staan met een motorvoertuig is ingesteld, een parkeerverbod in te stellen, voor beide zijden van de rijbaan. </text:p>
            <text:p text:style-name="al">Ouder-Amstel, 25 maart 2014 </text:p>
            <text:p text:style-name="al">Burgemeester en wethouders van Ouder-Amstel,</text:p>
            <text:p text:style-name="al">de secretaris,		de burgemeester,</text:p>
            <text:p text:style-name="al">L.J. Heijlman		M.T.J. Blankers-Kasbergen</text:p>
            <text:p text:style-name="al">Dit besluit wordt van kracht na bekendmaking in de Staatscourant en na het aanbrengen van de bijbehorende verkeerstekens op of aan de weg. </text:p>
            <text:p text:style-name="al">Ingevolge het bepaalde in de Algemene wet bestuursrecht kunnen belanghebbenden tegen dit besluit binnen 6 weken na de bekendmaking een bezwaarschrift indienen bij het college van burgemeester en wethouders, Postbus 35, 1190 AA Ouderkerk aan de  Amstel. </text:p>
            <text:p text:style-name="al">In het bezwaarschrift dient u tenminste te vermelden:</text:p>
            <text:list text:style-name="lijst">
              <text:list-item>
                <text:number>-</text:number>
                <text:p text:style-name="al-first">uw naam en adres;</text:p>
              </text:list-item>
              <text:list-item>
                <text:number>-</text:number>
                <text:p text:style-name="al-first">de dagtekening van het bezwaarschrift;</text:p>
              </text:list-item>
              <text:list-item>
                <text:number>-</text:number>
                <text:p text:style-name="al-first">een omschrijving van het besluit waartegen uw bezwaarschrift zich richt;</text:p>
              </text:list-item>
              <text:list-item>
                <text:number>-</text:number>
                <text:p text:style-name="al-first">de redenen waarom u het bezwaarschrift tegen het besluit indient (bezwaargronden).</text:p>
              </text:list-item>
            </text:list>
            <text:p text:style-name="al">Het indienen van een bezwaarschrift betekent niet automatisch dat het besluit waartegen het bezwaar is gericht niet langer geldt. Als gevolg van de Algemene wet bestuursrecht kunt u hiertoe desgewenst naast uw bezwaarschrift wel een verzoek om een voorlopige voorziening indienen bij de voorzieningenrechter van de Rechtbank Amsterdam, sector bestuursrecht, Postbus 84500, 1080 BN Amsterdam. Aan het indienen van een verzoek om voorlopige voorziening zijn kosten verbonden, die aan de rechtbank moeten worden betaald.</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sluitnummer 2014 – 12</meta:user-defined>
    <meta:user-defined meta:name="OVERHEIDop.doctype">Officiële Publicaties, versie 1.1</meta:user-defined>
    <meta:user-defined meta:name="DCTERMS.W3CDTF/OVERHEIDop.jaargang">2014</meta:user-defined>
    <meta:user-defined meta:name="DCTERMS.W3CDTF/DCTERMS.available">17-04-2014</meta:user-defined>
    <meta:user-defined meta:name="OVERHEIDop.publicationIssue">10555</meta:user-defined>
    <meta:user-defined meta:name="OVERHEIDop.StcrtID/DC.identifier">stcrt-2014-10555</meta:user-defined>
    <meta:user-defined meta:name="OVERHEID.Organisatietype/OVERHEID.organisationType">gemeente</meta:user-defined>
    <meta:user-defined meta:name="OVERHEID.Gemeente/OVERHEID.authority">Ouder-Amstel</meta:user-defined>
    <meta:user-defined meta:name="OVERHEID.Gemeente/DC.creator">Ouder-Amstel</meta:user-defined>
    <meta:user-defined meta:name="OVERHEID.TaxonomieBeleidsagenda/OVERHEID.category">Verkeer | Weg</meta:user-defined>
    <meta:user-defined meta:name="OVERHEID.EPSG28992/DC.spatial">124034 483113</meta:user-defined>
    <meta:user-defined meta:name="OVERHEID.PostcodeHuisnummer/OVERHEIDop.postcodeHuisnummer">1114AB 401</meta:user-defined>
    <meta:user-defined meta:name="OVERHEIDop.woonplaats">Amsterdam-Duivendrecht</meta:user-defined>
    <meta:user-defined meta:name="OVERHEIDop.straatnaam">Joop Geesink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xs:date/OVERHEIDop.startdatum">2014-05-01</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2014-12</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