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9648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9648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pril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3-9648-001.png" xlink:show="embed" xlink:type="simple"/></draw:frame>Ontwerpbestemmingsplan ‘Heerenveen-Molenplein en omgeving’, Heerenveen</text:h>
      <text:p text:style-name="ifm_p_mt.11.1mm_ifm">Burgemeester en wethouders van Heerenveen maken bekend dat met ingang van donderdag 11 april 2013, gedurende 6 weken, voor iedereen het ontwerp-bestemmingsplan Heerenveen-Molenplein en omgeving, met bijbehorende stukken, ter inzage ligt.</text:p>
      <text:h text:style-name="ifm_p_font.bold_mt.5.08mm_page.keep-with-next_ifm" text:outline-level="4">Ontwerp-bestemmingsplan</text:h>
      <text:p text:style-name="ifm_p_mt.4.23mm_ifm">Het plangebied ligt aan de zuidwestzijde van het kernwinkelgebied van Heerenveen. Het ontwerp-bestemmingsplan geeft globaal een regeling voor de bebouwing van het Molenplein met 2 supermarkten, 2 lagen parkeren en een strook woningen aan de zuidzijde. De bestemming van de bestaande Jumbo supermarkt verandert naar niet-dagelijkse detailhandel. Langs de Van Dekemalaan kan een rij woningen worden vervangen door nieuwe woningen.</text:p>
      <text:h text:style-name="ifm_p_font.bold_mt.5.08mm_page.keep-with-next_ifm" text:outline-level="4">Inzage</text:h>
      <text:p text:style-name="ifm_p_mt.4.23mm_ifm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molenplein-OW02) van het ontwerp-bestemmingsplan.</text:p>
      <text:p text:style-name="ifm_p_mt.3.7mm_ifm">Het ontwerp-bestemmingsplan en de bijbehorende stukken kunnen tevens gedurende de hiervoor genoemde termijn, tijdens openingsuren, op de volgende plaatsen worden ingezien:</text:p>
      <text:p text:style-name="ifm_p_indent.-5mm_mleft.5mm_ifm">–<text:tab/>bij de receptie van het gemeentehuis, Crackstraat 2 te Heerenveen;</text:p>
      <text:p text:style-name="ifm_p_indent.-5mm_mleft.5mm_ifm">–<text:tab/>in de Openbare bibliotheek, Burgemeester Kuperusplein 48 te Heerenveen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het ontwerp-bestemmingsplan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/handtekening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9648</text:span><text:tab/>10 april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9648</text:span><text:tab/>10 april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Ontwerpbestemmingsplan ‘Heerenveen-Molenplein en omgeving’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9648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9648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TaxonomieBeleidsagenda/OVERHEID.category">Ruimte en infrastructuur | Ruimtelijke ordening</meta:user-defined>
    <meta:user-defined meta:name="OVERHEID.Informatietype/DC.type">officiële publicatie</meta:user-defined>
    <meta:user-defined meta:name="DC.title">Ontwerpbestemmingsplan ‘Heerenveen-Molenplein en omgeving’, Heerenveen</meta:user-defined>
    <meta:user-defined meta:name="DCTERMS.alternative">Ontwerpbestemmingsplan ‘Heerenveen-Molenplein en omgeving’, Heerenveen</meta:user-defined>
    <meta:user-defined meta:name="DCTERMS.W3CDTF/DCTERMS.available">2013-04-10</meta:user-defined>
    <meta:user-defined meta:name="OVERHEIDop.Ruimtelijkplan/OVERHEIDop.bekendmakingBetreffendePlan">NL.IMRO.0074.BPNmolenplein-OW02</meta:user-defined>
  </office:meta>
</office:document-meta>
</file>