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880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809</text:p>
          </table:table-cell>
        </table:table-row>
        <table:table-row table:style-name="staatscourant.koprow1">
          <table:covered-table-cell/>
          <table:covered-table-cell/>
          <table:table-cell office:value-type="string" table:style-name="staatscourant.publicatiedatumcel">
            <text:p>3 april</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8809-001.png" xlink:show="embed" xlink:type="simple"/></draw:frame>Ontwerpbestemmingsplan ‘Beschermd Dorpsgezicht Het Oranjewoud’, Heerenveen</text:h>
      <text:p text:style-name="ifm_p_mt.11.1mm_ifm">Burgemeester en wethouders van Heerenveen maken bekend dat met ingang van donderdag 4 april 2013 het ontwerp-bestemmingsplan “Beschermd Dorpsgezicht Het Oranjewoud’ voor een periode van zes weken ter inzage ligt. Dit bestemmingsplan heeft betrekking op het gebied dat door het Ministerie van OCW op 29 juni 2012 is aangewezen als Beschermd Dorpsgezicht. Het bestemmingsplan beoogt enerzijds om de bijzondere cultuurhistorische waarden van het gebied te beschermem en anderzijds om een actueel planologisch-juridisch beheerskader te bieden</text:p>
      <text:h text:style-name="ifm_p_font.bold_mt.5.08mm_page.keep-with-next_ifm" text:outline-level="4">Inzage van het bestemmingsplan</text:h>
      <text:p text:style-name="ifm_p_mt.4.23mm_ifm">Het (digitale)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of het planID-nummer van het bestemmingsplan: NL.IMRO.0074.BPNoranjewoudBD-OW01;</text:p>
      <text:p text:style-name="ifm_p_mt.3.7mm_ifm">Een papieren versie van het bestemmimgsplan kan op de volgende plaatsen worden ingezien:</text:p>
      <text:p text:style-name="ifm_p_indent.-5mm_mleft.5mm_ifm">•<text:tab/>bij de receptie van het gemeentehuis, Crackstraat 2 te Heerenveen</text:p>
      <text:p text:style-name="ifm_p_indent.-5mm_mleft.5mm_ifm">•<text:tab/>in de Openbare bibliotheek, Burgemeester Kuperusplein 48 te Heerenveen.</text:p>
      <text:p text:style-name="ifm_p_ifm">Diegenen die niet beschikken over internet en/of niet in de gelegenheid zijn het gemeentehuis of de Openbare Bilbliotheek te bezoeken, kunnen contact opnemen met de heer S.A. Doelman, afdeling Ruimtelijke Ontwikkeling, tel 0513-617767.</text:p>
      <text:p text:style-name="ifm_p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de volgende informatie te bevatten: naam en adres van de indiener, datum en redenen van de zienswijze.</text:p>
      <text:p text:style-name="ifm_p_indent.-5mm_mleft.5mm_ifm">•<text:tab/>mondeling: om een mondelinge zienswijze kenbaar te maken, kan contact worden opgenomen met de heer S.A. Doelman, afdeling Ruimtelijke Ontwikkeling, tel. 0513 – 617767</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8809</text:span><text:tab/>3 april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8809</text:span><text:tab/>3 april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Beschermd Dorpsgezicht Het Oranjewou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880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809</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Ontwerpbestemmingsplan ‘Beschermd Dorpsgezicht Het Oranjewoud’, Heerenveen</meta:user-defined>
    <meta:user-defined meta:name="DCTERMS.alternative">Ontwerpbestemmingsplan ‘Beschermd Dorpsgezicht Het Oranjewoud’, Heerenveen</meta:user-defined>
    <meta:user-defined meta:name="DCTERMS.W3CDTF/DCTERMS.available">2013-04-03</meta:user-defined>
    <meta:user-defined meta:name="OVERHEIDop.Ruimtelijkplan/OVERHEIDop.bekendmakingBetreffendePlan">NL.IMRO.0074.BPNoranjewoudBD-OW01</meta:user-defined>
  </office:meta>
</office:document-meta>
</file>