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8809-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italic_mt.11.1mm_ifm" style:family="text" style:name="ifm_span_font.bold-italic_mt.11.1mm_ifm">
      <style:text-properties fo:font-weight="bold" fo:font-style="italic"/>
    </style:style>
    <style:style style:class="text" style:display-name="ifm_span_font.bold-italic_ifm" style:family="text" style:name="ifm_span_font.bold-italic_ifm">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809</text:p>
          </table:table-cell>
        </table:table-row>
        <table:table-row table:style-name="staatscourant.koprow1">
          <table:covered-table-cell/>
          <table:covered-table-cell/>
          <table:table-cell office:value-type="string" table:style-name="staatscourant.publicatiedatumcel">
            <text:p>17 april</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8809-n1-001.png" xlink:show="embed" xlink:type="simple"/></draw:frame>Ontwerpbestemmingsplan ‘Beschermd Dorpsgezicht Het Oranjewoud’, Heerenveen</text:h>
      <text:p text:style-name="ifm_p_mt.11.1mm_ifm"><text:span text:style-name="ifm_span_font.bold-italic_mt.11.1mm_ifm">HERPLAATSING</text:span>
               </text:p>
      <text:p text:style-name="ifm_p_ifm"><text:span text:style-name="ifm_span_font.bold-italic_ifm">Omdat het digitale bestemmingsplan niet op de eerder aangegeven datum beschikbaar was, wordt deze aankondiging opnieuw gepubliceerd</text:span>
               </text:p>
      <text:p text:style-name="ifm_p_mt.3.7mm_ifm">Burgemeester en wethouders van Heerenveen maken bekend dat met ingang van donderdag 18 april 2013 het ontwerp-bestemmingsplan “Beschermd Dorpsgezicht Het Oranjewoud’ voor een periode van zes weken ter inzage ligt. Dit bestemmingsplan heeft betrekking op het gebied dat door het Ministerie van OCW op 29 juni 2012 is aangewezen als Beschermd Dorpsgezicht. Het bestemmingsplan beoogt enerzijds om de bijzondere cultuurhistorische waarden van het gebied te beschermem en anderzijds om een actueel planologisch-juridisch beheerskader te bieden</text:p>
      <text:h text:style-name="ifm_p_font.bold_mt.5.08mm_page.keep-with-next_ifm" text:outline-level="4">Inzage van het bestemmingsplan</text:h>
      <text:p text:style-name="ifm_p_mt.4.23mm_ifm">Het (digitale)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of het planID-nummer van het bestemmingsplan: NL.IMRO.0074.BPNoranjewoudBD-OW01;</text:p>
      <text:p text:style-name="ifm_p_mt.3.7mm_ifm">Een papieren versie van het bestemmingsplan kan op de volgende plaatsen worden ingezien:</text:p>
      <text:p text:style-name="ifm_p_indent.-5mm_mleft.5mm_ifm">•<text:tab/>bij de receptie van het gemeentehuis, Crackstraat 2 te Heerenveen</text:p>
      <text:p text:style-name="ifm_p_indent.-5mm_mleft.5mm_ifm">•<text:tab/>in de Openbare bibliotheek, Burgemeester Kuperusplein 48 te Heerenveen.</text:p>
      <text:p text:style-name="ifm_p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de volgende informatie te bevatten: naam en adres van de indiener, datum en  redenen van de zienswijze.</text:p>
      <text:p text:style-name="ifm_p_indent.-5mm_mleft.5mm_ifm">•<text:tab/>mondeling: om een mondelinge zienswijze kenbaar te maken, kan contact worden opgenomen met de heer S.A. Doelman, afdeling Visie en Beleid, tel. 0513 – 617767</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8809</text:span><text:tab/>17 april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8809</text:span><text:tab/>17 april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Beschermd Dorpsgezicht Het Oranjewou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Rectificatie</meta:user-defined>
    <meta:user-defined meta:name="OVERHEID.PostcodeHuisnummer/DC.spatial">8451 8453 8454 8455</meta:user-defined>
    <meta:user-defined meta:name="OVERHEIDop.StcrtID/DCTERMS.isReplacedBy"/>
    <meta:user-defined meta:name="OVERHEIDop.StcrtID/DCTERMS.requires"/>
    <meta:user-defined meta:name="OVERHEIDop.pagina"/>
    <meta:user-defined meta:name="OVERHEIDop.StcrtID/DC.identifier">stcrt-2013-8809-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80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Beschermd Dorpsgezicht Het Oranjewoud’, Heerenveen</meta:user-defined>
    <meta:user-defined meta:name="DCTERMS.alternative">Ontwerpbestemmingsplan ‘Beschermd Dorpsgezicht Het Oranjewoud’, Heerenveen</meta:user-defined>
    <meta:user-defined meta:name="DCTERMS.W3CDTF/DCTERMS.available">2013-04-17</meta:user-defined>
    <meta:user-defined meta:name="OVERHEIDop.Ruimtelijkplan/OVERHEIDop.bekendmakingBetreffendePlan">NL.IMRO.0074.BPNoranjewoudBD-OW01</meta:user-defined>
  </office:meta>
</office:document-meta>
</file>