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743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7431</text:p>
          </table:table-cell>
        </table:table-row>
        <table:table-row table:style-name="staatscourant.koprow1">
          <table:covered-table-cell/>
          <table:covered-table-cell/>
          <table:table-cell office:value-type="string" table:style-name="staatscourant.publicatiedatumcel">
            <text:p>20 maart</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50mm" text:anchor-type="paragraph" style:rel-height="scale" style:rel-width="scale"><draw:image draw:filter-name="PNG - Portable Network Graphics" xlink:actuate="onLoad" xlink:href="Pictures/stcrt-2013-7431-001.png" xlink:show="embed" xlink:type="simple"/></draw:frame>Vastgesteld bestemmingsplan Peuterhof Rijpwetering en omgevingsvergunning verleend, Kaag en Braassem</text:h>
      <text:p text:style-name="ifm_p_mt.11.1mm_ifm">NL.IMRO.1884.BPPeuterhof-VAS1</text:p>
      <text:p text:style-name="ifm_p_mt.3.7mm_ifm">Burgemeester en wethouders van Kaag en Braassem maken ingevolge artikel 3.6 j° 3.32 van de Wet ruimtelijke ordening (Wro) bekend dat het bestemmingsplan Peuterhof Rijpwetering op 11 maart 2013 door de gemeenteraad van Kaag en Braassem is vastgesteld.</text:p>
      <text:p text:style-name="ifm_p_ifm">Het bestemmingsplan is gecoördineerd ex artikel 3:30 Wro met de omgevingsvergunning en beide besluiten liggen met ingang van donderdag 21 maart 2013 gedurende 6 weken voor een ieder ter inzage ligt in het gemeentehuis, Westeinde 1 in Roelofarendsveen. Inzage is mogelijk gedurende de openingstijden of op afspraak. Tevens kunt u het bestemmingsplan inzien op www.ruimtelijkeplannen.nl.</text:p>
      <text:p text:style-name="ifm_p_ifm">Het bestemmingsplan betreft een bestemmingsplanwijziging voor uitsluitend de locatie Hertogsweg/Oud Adeselaan te Rijpwetering.</text:p>
      <text:p text:style-name="ifm_p_ifm">Het bouwplan behorende bij het bestemmingsplan betreft het realiseren van 38 appartementen verdeeld over 6 bouwblokjes van maximaal 3 bouwlagen met een bescheiden hoogteaccent op de hoek Oud Adeselaan en de Achterdijk.</text:p>
      <text:p text:style-name="ifm_p_mt.3.7mm_ifm">Vanaf de dag na de dag van terinzagelegging kan gedurende zes weken beroep worden ingesteld tegen beide besluiten bij de Afdeling bestuursrechtspraak van de Raad van State, Postbus 20019, 2500 EA Den Haag. Beroep kan worden ingesteld door belanghebbenden die tijdig een zienswijze bij de gemeenteraad naar voren hebben gebracht, alsmede door belanghebbenden die redelijkerwijs niet kunnen worden verweten dat zij niet tijdig hun zienswijze bij de gemeenteraad naar voren hebben gebracht. Het instellen van beroep heeft geen opschortende werking; hiervoor moet een voorlopige voorziening worden aangevraagd. Dit verzoek wordt gericht aan de voorzieningenrechter van de voornoemde afdeling. Een afschrift van het ingediende beroepschrift dient meegezonden te worden.</text:p>
      <text:p text:style-name="ifm_p_mt.3.7mm_ifm">Het besluit tot vaststelling alsmede de door het college afgegeven omgevingsvergunning treden in werking op vrijdag 3 mei 2013, tenzij toepassing wordt gegeven aan het zesde lid van artikel 3.8 Wro of voor deze datum een verzoek om voorlopige voorziening is ingediend. In dat geval wordt de inwerkingtreding van betreffende besluiten opgeschort totdat op het verzoek is beslist.</text:p>
      <text:p text:style-name="ifm_p_mt.3.7mm_ifm">Voor meer informatie kunt u contact opnemen met of een van onze klantadviseurs, tel. (071) 332 72 72, e-mail info@kaagenbraassem.nl.</text:p>
      <text:p text:style-name="ifm_p_font.italic_mt.3.7mm_ifm">
                   20 maart 2013
               </text:p>
      <text:p text:style-name="ifm_p_font.italic_mt.3.7mm_ifm">Burgemeester en wethouders van Kaag en Braasse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7431</text:span><text:tab/>20 maart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7431</text:span><text:tab/>20 maart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Vastgesteld bestemmingsplan Peuterhof Rijpwetering en omgevingsvergunning verleend, Kaag en Braassem</dc:title>
    <meta:user-defined meta:name="OVERHEID.Gemeente/DC.creator">Kaag en Braassem</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743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7431</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TaxonomieBeleidsagenda/OVERHEID.category">Ruimte en infrastructuur | Ruimtelijke ordening</meta:user-defined>
    <meta:user-defined meta:name="OVERHEID.Informatietype/DC.type">officiële publicatie</meta:user-defined>
    <meta:user-defined meta:name="DC.title">Vastgesteld bestemmingsplan Peuterhof Rijpwetering en omgevingsvergunning verleend, Kaag en Braassem</meta:user-defined>
    <meta:user-defined meta:name="DCTERMS.alternative">Vastgesteld bestemmingsplan Peuterhof Rijpwetering en omgevingsvergunning verleend, Kaag en Braassem</meta:user-defined>
    <meta:user-defined meta:name="DCTERMS.W3CDTF/DCTERMS.available">2013-03-20</meta:user-defined>
    <meta:user-defined meta:name="OVERHEIDop.Ruimtelijkplan/OVERHEIDop.bekendmakingBetreffendePlan">NL.IMRO.1884.BPPeuterhof-VAS1</meta:user-defined>
  </office:meta>
</office:document-meta>
</file>