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06</text:p>
          </table:table-cell>
        </table:table-row>
        <table:table-row table:style-name="staatscourant.koprow1">
          <table:covered-table-cell/>
          <table:covered-table-cell/>
          <table:table-cell office:value-type="string" table:style-name="staatscourant.publicatiedatumcel">
            <text:p>15 januar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Publicatie van de beschikkingen voor de Toelatingen Zorginstellingen (WTZi), CIBG</text:h>
      <text:p text:style-name="ifm_p_mt.7.4mm_ifm">Bij beschikking van 5 december 2012 met kenmerk CIBG TZi 14381, is Stichting Medisch Centrum Leiden, statutair gevestigd in Leiden, toegelaten als instelling voor medisch specialistische zorg en trombosedienst, welke zorg behoort tot de ingevolge de Zorgverzekeringswet te verzekeren prestaties.</text:p>
      <text:p text:style-name="ifm_p_mt.3.7mm_ifm">Bij beschikking van 5 december 2012 met kenmerk CIBG TZi 14367.1, is Cura XL B.V., statutair gevestigd te Groningen, ook toegelaten als instelling voor verblijf als bedoeld in artikel 9 van het Besluit zorgaanspraken AWBZ. De capaciteit als instelling voor verblijf als bedoeld in artikel 9 van het Besluit zorgaanspraken AWBZ is vastgesteld op 0 plaatsen. Het geboden verblijf als onderdeel van het volledig pakket thuis is bestemd voor verzekerden met een verstandelijke handicap (verblijfsspecificatie verstandelijk gehandicapten algemeen).</text:p>
      <text:p text:style-name="ifm_p_mt.3.7mm_ifm">Bij beschikking van 5 december 2012 met kenmerk CIBG TZi 14411.1, is de capaciteit als instelling voor verblijf als bedoeld in artikel 9 van het Besluit zorgaanspraken AWBZ, van GVT De Beukelaar/De Boog, Postbus 290, 2980 AG, Ridderkerk beheerd door Stichting Siloah in Ridderkerk, gewijzigd van 52 plaatsen in 53 plaatsen.</text:p>
      <text:p text:style-name="ifm_p_mt.3.7mm_ifm">Bij beschikking van 6 december 2012 met kenmerk CIBG TZi 14511.1, is de capaciteit als instelling voor verblijf als bedoeld in artikel 9 van het Besluit zorgaanspraken AWBZ, van Careyn De Leemgaarde, Patrijzenlaan 6, 3233 BR Oostvoorne, beheerd door Careyn Zuid-Hollandse eilanden B.V. in Spijkenisse, gewijzigd van 12 plaatsen in 0 plaatsen.</text:p>
      <text:p text:style-name="ifm_p_mt.3.7mm_ifm">Bij beschikking van 6 december 2012 met kenmerk CIBG TZi 14502.1, is de capaciteit als instelling voor verblijf als bedoeld in artikel 9 van het Besluit zorgaanspraken AWBZ, van Careyn Swinshoek, Briggemandreef 2, 3235 DZ Rockanje, beheerd door Careyn Zuid-Hollandse eilanden B.V. in Spijkenisse, gewijzigd van 36 plaatsen in 0 plaatsen.</text:p>
      <text:p text:style-name="ifm_p_mt.3.7mm_ifm">Bij beschikking van 6 december 2012 met kenmerk CIBG TZi 14517.1, is de capaciteit als instelling voor verblijf als bedoeld in artikel 9 van het Besluit zorgaanspraken AWBZ, van Leemgaarde, Patrijzenlaan 6, 3233 BR Oostvoorne, beheerd door Catharina Stichting in Westvoorne, gewijzigd van 0 plaatsen in 12 plaatsen.</text:p>
      <text:p text:style-name="ifm_p_mt.3.7mm_ifm">Bij beschikking van 6 december 2012 met kenmerk 14530.2, is Directzorg Nederland B.V. (regio Rotterdam), Voorstraat 61, 3231 BG Brielle, statutair gevestigd in Brielle, ook toegelaten als instelling voor verblijf als bedoeld in de artikel 9 van het Besluit zorgaanspraken AWBZ. De capaciteit als instelling voor verblijf als bedoeld in artikel 9 van het Besluit zorgaanspraken AWBZ is vastgesteld op 0 plaatsen. Het geboden verblijf als onderdeel van het volledig pakket thuis is bestemd voor verzekerden met een:</text:p>
      <text:p text:style-name="ifm_p_indent.-7mm_mleft.7mm_ifm">1.<text:tab/>lichamelijke handicap met de verblijfsspecificatie lichamelijk gehandicapten algemeen;</text:p>
      <text:p text:style-name="ifm_p_indent.-7mm_mleft.7mm_ifm">2.<text:tab/>somatische aandoening of beperking met de verblijfsspecificatie somatisch algemeen;</text:p>
      <text:p text:style-name="ifm_p_indent.-7mm_mleft.7mm_ifm">3.<text:tab/>psychogeriatrische aandoening of beperking met de verblijfsspecificaties:</text:p>
      <text:p text:style-name="ifm_p_indent.-5mm_mleft.12mm_ifm">−<text:tab/>psychogeriatrisch algemeen;</text:p>
      <text:p text:style-name="ifm_p_indent.-5mm_mleft.12mm_ifm">−<text:tab/>korsakow.</text:p>
      <text:p text:style-name="ifm_p_indent.-7mm_mleft.7mm_ifm">4.<text:tab/>psychiatrische aandoening met de verblijfsspecificaties:</text:p>
      <text:p text:style-name="ifm_p_indent.-5mm_mleft.12mm_ifm">−<text:tab/>psychiatrische aandoeningen algemeen;</text:p>
      <text:p text:style-name="ifm_p_indent.-5mm_mleft.12mm_ifm">−<text:tab/>dubbele diagnose;</text:p>
      <text:p text:style-name="ifm_p_indent.-5mm_mleft.12mm_ifm">−<text:tab/>kinderen en jeugd;</text:p>
      <text:p text:style-name="ifm_p_indent.-5mm_mleft.12mm_ifm">−<text:tab/>verslaafden.</text:p>
      <text:p text:style-name="ifm_p_mt.3.7mm_ifm">Bij beschikking van 6 december 2012 met kenmerk CIBG TZi 14436.1, is Stichting Vincere-GGZ, statutair gevestigd in Sittard, toegelaten als instelling voor medisch specialistiche zorg, welke zorg behoort tot de ingevolge de Zorgverzekeringswet te verzekeren prestaties. De capaciteit als instelling voor medische specialistische zorg is vastgesteld op 27 plaatsen.</text:p>
      <text:p text:style-name="ifm_p_mt.3.7mm_ifm">Bij beschikking van 6 december 2012 met kenmerk CIBG TZi 14622.1, is UwZorgMijnZorg.nl (V.O.F.), Vijfhoekstraat 26, 1271 PN Huizen toegelaten als instelling voor persoonlijke verzorging en begeleiding als bedoeld in de artikelen 4 en 6 van het Besluit zorgaanspraken AWBZ.</text:p>
      <text:p text:style-name="ifm_p_mt.3.7mm_ifm">Bij beschikking van 6 december 2012 met kenmerk CIBG TZi 14516.1, is de capaciteit als instelling voor verblijf als bedoeld in artikel 9 van het Besluit zorgaanspraken AWBZ, van Stuifakkers, Briggemandreef 2, 3235 DZ Rockanje, beheerd door Caharina Stichting in Westvoorne, gewijzigd van 0 plaatsen in 36 plaatsen. Ook is Stuifakkers toegelaten als instelling voor behandeling als bedoeld in artikel 8 van het Besluit zorgaanspraken AWBZ.</text:p>
      <text:p text:style-name="ifm_p_mt.3.7mm_ifm">Bij beschikking van 6 december 2012 met kenmerk CIBG TZi 14630.1, is Waterjuffer, Wilgenhaantje 52, 7423 HV Deventer, beheerd door Stichting Humanitas DMH in Nieuwegein ook toegelaten als instelling voor behandeling als bedoeld in artikel 8 van het Besluit zorgaanspraken AWBZ.</text:p>
      <text:p text:style-name="ifm_p_mt.3.7mm_ifm">Bij beschikking van 6 december 2012 met kenmerk CIBG TZi 14620.1, zijn diverse wijzigingen verwerkt in de toelating als instelling voor verblijf van Interakt Contour woonvormen voor mensen met NAH of lichamelijke handicap, Achmea zorgkantoren regio, Rode Klif 218 8223 CK Lelystad, beheerd door Stichting Interakt Contour in Hengelo.</text:p>
      <text:p text:style-name="ifm_p_mt.3.7mm_ifm">Bij beschikking van 6 december 2012 met kenmerk CIBG TZi 14632, is Wooncentrum Ede, Notaris Fisherstraat 36A t/m M, 6711 BD Ede, beheerd door Stichting Humanitas DMH ook toegelaten als instelling voor behandeling als bedoeld in artikel 8 van het Besluit zorgaanspraken AWBZ.</text:p>
      <text:p text:style-name="ifm_p_mt.3.7mm_ifm">Bij beschikking van 6 december 2012 met kenmerk CIBG TZi 14634.1, is Wooncentrum Humanitas 's-Gravenzande, Veilingkade 50 t/m 76 (evenzijde), 2694 BX ‘s-Gravenzande, beheerd door Stichting Humanitas DMH in Nieuwegein ook toegelaten als instelling voor behandeling als bedoeld in artikel 8 van het Besluit zorgaanspraken AWBZ.</text:p>
      <text:p text:style-name="ifm_p_mt.3.7mm_ifm">Bij beschikking van 6 december 2012 met kenmerk CIBG TZi 14637.1, is BetuweZorg BV, Kerkstraat 29, 4191 AA Geldermalsen statutair gevestigd in Geldermalsen toegelaten als instelling voor persoonlijke verzorging, verpleging en begeleiding als bedoeld in de artikelen 4, 5 en 6 van het Besluit zorgaanspraken AWBZ.</text:p>
      <text:p text:style-name="ifm_p_mt.3.7mm_ifm">Bij beschikking van 6 december 2012 met kenmerk CIBG TZi 14638.1, is JeSZ (éénmanszaak), Evertsenstraat 12, 2665 AE Bleiswijk toegelaten als instelling voor persoonlijke verzorging, verpleging en begeleiding als bedoeld in de artikelen 4, 5 en 6 van het Besluit zorgaanspraken AWBZ.</text:p>
      <text:p text:style-name="ifm_p_mt.3.7mm_ifm">Bij beschikking van 6 december 2012 met kenmerk 14641.1, is Thuiszorg Heerendordt BV, Klazienaveenstraat 98, 7885 BC Nieuw-Dordrecht, statutair gevestigd in Emmen, ook toegelaten als instelling voor verblijf als bedoeld in artikel 9 van het Besluit zorgaanspraken AWBZ. De capaciteit als instelling voor verblijf als bedoeld in artikel 9 van het Besluit zorgaanspraken AWBZ is vastgesteld op 0 plaatsen. Het geboden verblijf als onderdeel van het volledig pakket thuis is bestemd voor verzekerden met een psychogeriatrische aandoening of beperking (verblijfsspecificatie: psychogeriatrisch algemeen).</text:p>
      <text:p text:style-name="ifm_p_mt.3.7mm_ifm">Bij beschikking van 7 december 2012 met kenmerk CIBG TZi 14635.1, is Wooncentrum Humanitas Gouda, Bernadottelaan 170, 2806 JR Gouda, beheerd door Stichting Humanitas DMH in Nieuwegein ook toegelaten als instelling voor behandeling als bedoeld in artikel 8 van het Besluit zorgaanspraken AWBZ.</text:p>
      <text:p text:style-name="ifm_p_mt.3.7mm_ifm">Bij beschikking van 7 december 2012 met kenmerk CIBG TZi 14365.1, is Driestroom Zaanstreek/Waterland, Torenmolen 9, 1444 GE Purmerend, beheerd door Stichting De Driestroom in Elst, ook toegelaten voor de functies persoonlijke verzorging, verpleging en verblijf als bedoeld in de artikelen 4, 5 en 9 van het Besluit zorgaanspraken AWBZ. De capaciteit als instelling voor verblijf is 5 plaatsen.</text:p>
      <text:p text:style-name="ifm_p_mt.3.7mm_ifm">Bij beschikking van 7 december 2012 met kenmerk CIBG TZi 14597.1, is de capaciteit als instelling voor verblijf als bedoeld in artikel 9 van het Besluit zorgaanspraken AWBZ, van Stichting Kentalis Zorg, Emmastraat 10, 8011 AG Zwolle, statutair gevestigd in Haren, gewijzigd van 973 plaatsen in 968 plaatsen.</text:p>
      <text:p text:style-name="ifm_p_mt.3.7mm_ifm">Bij beschikking van 10 december 2012 met kenmerk CIBG TZi 14644.1, is a.t. zorg b.v.statutair gevestigd in Oldenzaal, toegelaten als instelling voor medisch specialistische zorg, welke zorg behoort tot de ingevolge de Zorgverzekeringswet te verzekeren prestaties.</text:p>
      <text:p text:style-name="ifm_p_mt.3.7mm_ifm">Bij beschikking van 10 december 2012 met kenmerk CIBG TZi 14605.1, zijn diverse locatiewijzigingen verwerkt in de toelating als instelling voor verblijf van Zorgcentrum Ten Anker, Prins Clauslaan 1, 4691 ZA Tholen beheerd door Stichting SVRZ in Middelburg.</text:p>
      <text:p text:style-name="ifm_p_mt.3.7mm_ifm">Bij beschikking van 10 december 2012 met kenmerk CIBG TZi 14615.1, is de capaciteit als instelling voor verblijf als bedoeld in artikel 9 van het Besluit zorgaanspraken AWBZ, van Verpleeghuis 't Gasthuis, Noordpoortplein 2, 4331 RN Middelburg beheerd door Stichting Voor regionale Zorgverlening Zeeland in Middelburg, gewijzigd van 396 plaatsen in 366 plaatsen.</text:p>
      <text:p text:style-name="ifm_p_mt.3.7mm_ifm">Bij beschikking van 10 december 2012 met kenmerk CIBG TZi 14621.1, zijn 6 plaatsen voor verzekerden met een somatische en/of psychogeriatrische aandoening of beperking en bijkomende psychosociale problemen (verblijfsspecificatie: somatisch/psychogeriatrisch algemeen), van Woonzorgcentrum De Lange Wei, Rembrandthof 85, 3372 XV Hardinxveld Giessendam, beheerd door Burgemeester De Boer-Stichting in Hardinxveld Giessendam, omgezet in 6 plaatsen voor verzekerden met een somatische aandoening of beperking (verblijfsspecificatie: somatisch algemeen).</text:p>
      <text:p text:style-name="ifm_p_mt.3.7mm_ifm">Bij beschikking van 10 december 2012 met kenmerk CIBG TZi 14629.1, is de capaciteit als instelling voor verblijf als bedoeld in artikel 9 van het Besluit zorgaanspraken AWBZ, van Zorgcentrum SIMNIA, Simniapad 1, 4357 HJ Domburg beheerd door Stichting SVRZ in Middelburg, gewijzigd van 60 plaatsen in 40 plaatsen.</text:p>
      <text:p text:style-name="ifm_p_mt.3.7mm_ifm">Bij beschikking van 10 december 2012 met kenmerk CIBG TZi 14636.1, is de capaciteit als instelling voor verblijf als bedoeld in artikel 9 van het Besluit zorgaanspraken AWBZ, van Stichting MaasDuinen, Antoniusstraat 1, 5171 DA Kaatsheuvel, statutair gevestigd in Kaatsheuvel, gewijzigd van 386 plaatsen in 387 plaatsen.</text:p>
      <text:p text:style-name="ifm_p_mt.3.7mm_ifm">Bij beschikking van 10 december 2012 met kenmerk CIBG TZi 14643.1, zijn diverse wijzigingen verwerkt in de toelating als instelling voor verblijf van Arkemeyde, Baarnsche Dijk 12B, 3742 LS Baarn beheerd door Stichting Zorgverlening 's Heeren Loo in Amersfoort.</text:p>
      <text:p text:style-name="ifm_p_mt.3.7mm_ifm">Bij beschikking van 11 december 2012 met kenmerk CIBG TZi 14437.1, zijn diverse locatiewijzigingen verwerkt in de toelating als instelling voor verblijf van Stichting Dag- en Woonvoorzieningen Verstandelijk Gehandicapten (SDW), Laan van Brabant 72, 4701 BL Roosendaal statutair gevestigd in Roosendaal.</text:p>
      <text:p text:style-name="ifm_p_mt.3.7mm_ifm">Bij beschikking van 11 december 2012 met kenmerk CIBG TZi 14439.1 is de capaciteit als instelling voor verblijf als bedoeld in artikel 9 van het Besluit zorgaanspraken AWBZ, van J.P. van den Bent "regio Apeldoorn", Oude Apeldoornseweg 44, 7333 NS Apeldoorn, beheerd door J.P. van den Bent Stichting in Deventer, gewijzigd van 546 plaatsen in 415 plaatsen.</text:p>
      <text:p text:style-name="ifm_p_mt.3.7mm_ifm">Bij beschikking van 11 december 2012 met kenmerk CIBG TZi 14456.1, is de capaciteit als instelling voor verblijf als bedoeld in artikel 9 van het Besluit zorgaanspraken AWBZ, van J.P. van den Bent Stichting regio Deventer, Hunneperweg 6, 7418 EH Deventer beheerd door J.P. van den Bent Stichting te Deventer, gewijzigd van 18 plaatsen in 149 plaatsen.</text:p>
      <text:p text:style-name="ifm_p_mt.3.7mm_ifm">Bij beschikking van 11 december 2012 met kenmerk CIBG TZi 14531.1, zijn diverse wijzigingen verwerkt in de toelating als instelling voor verblijf van Stichting Residentie Buitenzorg, Verlengde Hereweg 183, 9721 AR Groningen, statutair gevestigd in Tynaarlo.</text:p>
      <text:p text:style-name="ifm_p_mt.3.7mm_ifm">Bij beschikking van 11 december 2012 met kenmerk CIBG TZi 14551.1, is de toelating van Thuiszorg Maas en Roer, Rooseveltstraat 3-4, 6431 AC Hoensbroek, beheerd door de besloten vennootschap Centrale Organisatie Noord- en Midden Limburg te Schinnen beëindigd.</text:p>
      <text:p text:style-name="ifm_p_mt.3.7mm_ifm">Bij beschikking van 11 december 2012 met kenmerk CIBG TZi 14579.1, is Lectus Zorg B.V., Dorpsstraat 54, 6617 AE Bergharen statutair gevestigd in Bergharen toegelaten als instelling voor medisch specialistische zorg, welke zorg behoort tot de ingevolge de Zorgverzekeringswet te verzekeren prestaties.</text:p>
      <text:p text:style-name="ifm_p_mt.3.7mm_ifm">Bij beschikking van 12 december 2012 met kenmerk CIBG TZi 14128.3, is de capaciteit als instelling voor verblijf als bedoeld in artikel 9 van het Besluit zorgaanspraken AWBZ, van Promens Care/VG/regio Drenthe statutair gevestigd in Assen, gewijzigd van 880 plaatsen in 909 plaatsen.</text:p>
      <text:p text:style-name="ifm_p_mt.3.7mm_ifm">Bij beschikking van 12 december 2012 met kenmerk CIBG TZi 14506.1, is de capaciteit als instelling voor verblijf als bedoeld in artikel 9 van het Besluit zorgaanspraken AWBZ, van Stichting Triversum, Cetrum voor Kinder- en Jeugdpsychiatrie statutair gevestigd in Alkmaar, gewijzigd van 121 plaatsen in 127 plaatsen.</text:p>
      <text:p text:style-name="ifm_p_mt.3.7mm_ifm">Bij beschikking van 12 december 2012 met kenmerk CIBG TZi 14345.2, is de capaciteit als instelling voor verblijf als bedoeld in artikel 9 van het Besluit zorgaanspraken AWBZ, van Arduin, Seissingel 4, 4333 GV Middelburg, beheerd door Stichting Arduin in Middelburg, gewijzigd van 529 plaatsen in 535 plaatsen.</text:p>
      <text:p text:style-name="ifm_p_mt.3.7mm_ifm">Bij beschikking van 12 december 2012 met kenmerk CIBG / TZi 14393.2, is Stichting Thuiszorg Voorbeeld, statutair gevestigd te Amsterdam, ook toegelaten als instelling voor verblijf als bedoeld in de artikel 9 van het Besluit zorgaanspraken AWBZ. De capaciteit als instelling voor verblijf als bedoeld in artikel 9 van het Besluit zorgaanspraken AWBZ is vastgesteld op 0 plaatsen. Het geboden verblijf als onderdeel van het volledig pakket thuis is bestemd voor verzekerden met een somatische grondslag.</text:p>
      <text:p text:style-name="ifm_p_mt.3.7mm_ifm">Bij beschikking van 13 december 2012 met kenmerk CIBG TZi 14082.1, is Stichting ATAL-Medial, Jan Tooropstraat 138, 1061 AD Amsterdam, statutair gevestigd in Amsterdam, met ingang van 1 januari 2013 toegelaten als trombosedienst, welke zorg behoort tot de ingevolge de Zorgverzekeringswet te verzekeren prestaties.</text:p>
      <text:p text:style-name="ifm_p_mt.3.7mm_ifm">Bij beschikking van 13 december 2012 met kenmerk CIBG TZi 14195.2, is Stichting 3W, Jan Tooropplantsoen 10, 5151 SJ Drunen statutair gevestigd in Tilburg toegelaten als instelling voor persoonlijke verzorging, verpleging, begeleiding, behandeling en verblijf als bedoeld in de artikelen 4, 5, 6, 8 en 9 van het Besluit zorgaanspraken AWBZ. De capaciteit als instelling voor verblijf is vastgesteld op 51 plaatsen.</text:p>
      <text:p text:style-name="ifm_p_mt.3.7mm_ifm">Bij beschikking van 13 december 2012 met kenmerk CIBG TZi 14409.1, is Behandelcentrum Kindergeneeskunde B.V. (h.o.d.n. ADHD Behandelcentrum), Rietbaan 12, 2908 LP Capelle a/d IJssel, statutair gevestigd in Rotterdam, toegelaten als instelling voor medisch specialistische zorg, welke zorg behoort tot de ingevolge de Zorgverzekeringswet te verzekeren prestaties.</text:p>
      <text:p text:style-name="ifm_p_mt.3.7mm_ifm">Bij beschikking van 13 december 2012 met kenmerk CIBG TZi 14458.1, is Stichting Thuiszorgservice Amstelland en De Meerlanden, Twentepoort Oost 22, 7609 RG Almelo, statutair gevestigd in Amstelveen, toegelaten als instelling voor persoonlijke verzorging, verpleging en begeleiding, als bedoeld in de artikelen 4, 5 en 6 van het Besluit zorgaanspraken AWBZ.</text:p>
      <text:p text:style-name="ifm_p_mt.3.7mm_ifm">Bij beschikking van 13 december 2012 met kenmerk CIBG TZi 14459.1, is Stichting Thuiszorgservice Flevoland, Twentepoort Oost 22, 7609 RG Almelo, statutair gevestigd in Lelystad, toegelaten als instelling voor persoonlijke verzorging, verpleging begeleiding en behandeling als bedoeld in de artikelen 4, 5, 6 en 8 van het Besluit zorgaanspraken AWBZ.</text:p>
      <text:p text:style-name="ifm_p_mt.3.7mm_ifm">Bij beschikking van 13 december 2012 met kenmerk CIBG TZi 14460.1, is Stichting Thuiszorgservice Amsterdam, Twentepoort Oost 22, 7609 RG Almelo, statutair gevestigd in Amsterdam, toegelaten als instelling voor persoonlijke verzorging, verpleging en begeleiding als bedoeld in de artikelen 4, 5 en 6 van het Besluit zorgaanspraken AWBZ.</text:p>
      <text:p text:style-name="ifm_p_mt.3.7mm_ifm">Bij beschikking van 13 december 2012 met kenmerk CIBG TZi 14461.1, is Stichting Thuiszorgservice Steden Driehoek, Twentepoort Oost 22, 7609 RG Almelo, statutair gevestigd in Apeldoorn, toegelaten als instelling voor persoonlijke verzorging, verpleging en begeleiding als bedoeld in de artikelen 4, 5 en 6 van het Besluit zorgaanspraken AWBZ.</text:p>
      <text:p text:style-name="ifm_p_mt.3.7mm_ifm">Bij beschikking van 13 december 2012 met kenmerk CIBG TZi 14462.1, is Stichting Thuiszorgservice Nederland, Twentepoort Oost 22, 7609 RG Almelo, statutair gevestigd in Utrecht, toegelaten als instelling voor persoonlijke verzorging, verpleging en begeleiding, als bedoeld in de artikelen 4, 5 en 6 van het Besluit zorgaanspraken AWBZ.</text:p>
      <text:p text:style-name="ifm_p_mt.3.7mm_ifm">Bij beschikking van 13 december 2012 met kenmerk CIBG TZi 14463.1, is Stichting Thuiszorgservice Delft &amp; omgeving, Twentepoort Oost 22, 7609 RG Almelo, statutair gevestigd in Delft, toegelaten als instelling voor persoonlijke verzorging, verpleging en begeleiding, als bedoeld in de artikelen 4, 5 en 6 van het Besluit zorgaanspraken AWBZ.</text:p>
      <text:p text:style-name="ifm_p_mt.3.7mm_ifm">Bij beschikking van 13 december 2012 met kenmerk CIBG TZi 14464.1, is Stichting Thuiszorgservice Rotterdam, Twentepoort Oost 22, 7609 RG Almelo, statutair gevestigd in Rotterdam, toegelaten als instelling voor persoonlijke verzorging, verpleging en begeleiding als bedoeld in de artikelen 4, 5 en 6 van het Besluit zorgaanspraken AWBZ.</text:p>
      <text:p text:style-name="ifm_p_mt.3.7mm_ifm">Bij beschikking van 13 december 2012 met kenmerk CIBG TZi 14465.1, is Stichting Thuiszorgservice Noord-Oost Brabant, Twentepoort Oost 22, 7609 RG Almelo, statutair gevestigd in 's-Hertogenbosch, toegelaten als instelling voor persoonlijke verzorging, verpleging en begeleiding als bedoeld in de artikelen 4, 5 en 6 van het Besluit zorgaanspraken AWBZ.</text:p>
      <text:p text:style-name="ifm_p_mt.3.7mm_ifm">Bij beschikking van 13 december 2012 met kenmerk CIBG TZi 14466.1, is Stichting Thuiszorgservice Midden-Brabant, Twentepoort Oost 22, 7609 RG Almelo, statutair gevestigd in Tilburg, toegelaten als instelling voor persoonlijke verzorging, verpleging en begeleiding als bedoeld in de artikelen 4, 5 en 6 van het Besluit zorgaanspraken AWBZ.</text:p>
      <text:p text:style-name="ifm_p_mt.3.7mm_ifm">Bij beschikking van 13 december 2012 met kenmerk CIBG TZi 14467.1, is Stichting Thuiszorgservice Friesland, Twentepoort Oost 22, 7609 RG Almelo, statutair gevestigd in Leeuwarden, toegelaten als instelling voor persoonlijke verzorging, verpleging en begeleiding als bedoeld in de artikelen 4, 5 en 6 van het Besluit zorgaanspraken AWBZ.</text:p>
      <text:p text:style-name="ifm_p_mt.3.7mm_ifm">Bij beschikking van 13 december 2012 met kenmerk CIBG TZi 14468.1, is Stichting Thuiszorgservice Midden-Holland, Twentepoort Oost 22, 7609 RG Almelo, statutair gevestigd in Gouda, toegelaten als instelling voor persoonlijke verzorging, verpleging en begeleiding als bedoeld in de artikelen 4, 5 en 6 van het Besluit zorgaanspraken AWBZ.</text:p>
      <text:p text:style-name="ifm_p_mt.3.7mm_ifm">Bij beschikking van 13 december 2012 met kenmerk CIBG TZi 14469.1, is Stichting Thuiszorgservice Noord- en Midden-Limburg, Twentepoort Oost 22, 7609 RG Almelo, statutair gevestigd in Venlo, toegelaten als instelling voor persoonlijke verzorging, verpleging en begeleiding als bedoeld in de artikelen 4, 5 en 6 van het Besluit zorgaanspraken AWBZ.</text:p>
      <text:p text:style-name="ifm_p_mt.3.7mm_ifm">Bij beschikking van 13 december 2012 met kenmerk CIBG TZi 144.70.1, is Stichting Thuiszorgservice Nieuwe Waterweg Noord, Twentepoort Oost 22, 7609 RG Almelo, statutair gevestigd in Schiedam, toegelaten als instelling voor persoonlijke verzorging, verpleging en begeleiding als bedoeld in de artikelen 4, 5 en 6 van het Besluit zorgaanspraken AWBZ.</text:p>
      <text:p text:style-name="ifm_p_mt.3.7mm_ifm">Bij beschikking van 13 december 2012 met kenmerk CIBG TZi 14471.1, is Stichting Thuiszorgservice Midden IJssel, Twentepoort Oost 22, 7609 RG Almelo, statutair gevestigd in Deventer, toegelaten als instelling voor persoonlijke verzorging, verpleging en begeleiding als bedoeld in de artikelen 4, 5 en 6 van het Besluit zorgaanspraken AWBZ.</text:p>
      <text:p text:style-name="ifm_p_mt.3.7mm_ifm">Bij beschikking van 13 december 2012 met kenmerk CIBG TZi 14472.1, is Stichting Thuiszorgservice Kennemerland, Twentepoort Oost 22, 7609 RG Almelo, statutair gevestigd in Haarlem, toegelaten als instelling voor persoonlijke verzorging, verpleging en begeleiding als bedoeld in de artikelen 4, 5 en 6 van het Besluit zorgaanspraken AWBZ.</text:p>
      <text:p text:style-name="ifm_p_mt.3.7mm_ifm">Bij beschikking van 13 december 2012 met kenmerk CIBG TZi 14473.1, is Stichting Thuiszorgservice Zuid-Holland Noord, Twentepoort Oost 22, 7609 RG Almelo, statutair gevestigd in Leiden, toegelaten als instelling voor persoonlijke verzorging, verpleging en begeleiding als bedoeld in de artikelen 4, 5 en 6 van het Besluit zorgaanspraken AWBZ.</text:p>
      <text:p text:style-name="ifm_p_mt.3.7mm_ifm">Bij beschikking van 13 december 2012 met kenmerk CIBG TZi 14474.1, is Stichting Thuiszorgservice Waardenland, Twentepoort Oost 22, 7609 RG Almelo, statutair gevestigd in Gorinchem, toegelaten als instelling voor persoonlijke verzorging, verpleging en begeleiding als bedoeld in de artikelen 4, 5 en 6 van het Besluit zorgaanspraken AWBZ.</text:p>
      <text:p text:style-name="ifm_p_mt.3.7mm_ifm">Bij beschikking van 13 december 2012 met kenmerk CIBG TZi 14475.1, is Stichting Thuiszorgservice Zuid-Limburg, Twentepoort Oost 22, 7609 RG Almelo, statutair gevestigd in Maastricht, toegelaten als instelling voor persoonlijke verzorging, verpleging en begeleiding als bedoeld in de artikelen 4, 5 en 6 van het Besluit zorgaanspraken AWBZ.</text:p>
      <text:p text:style-name="ifm_p_mt.3.7mm_ifm">Bij beschikking van 13 december 2012 met kenmerk CIBG TZi 14476.1, is Stichting Thuiszorgservice West-Brabant, Twentepoort Oost 22, 7609 RG Almelo, statutair gevestigd in Bergen op Zoom, toegelaten als instelling voor persoonlijke verzorging, verpleging en begeleiding als bedoeld in de artikelen 4, 5 en 6 van het Besluit zorgaanspraken AWBZ.</text:p>
      <text:p text:style-name="ifm_p_mt.3.7mm_ifm">Bij beschikking van 13 december 2012 met kenmerk CIBG TZi 14477.1, is Stichting Thuiszorgservice Noord-Holland, Twentepoort Oost 22, 7609 RG Almelo, statutair gevestigd in Alkmaar, toegelaten als instelling voor persoonlijke verzorging, verpleging en begeleiding als bedoeld in de artikelen 4, 5 en 6 van het Besluit zorgaanspraken AWBZ.</text:p>
      <text:p text:style-name="ifm_p_mt.3.7mm_ifm">Bij beschikking van 13 december 2012 met kenmerk CIBG TZi 14478.1, is Stichting Thuiszorgservice Zaanstreek en Waterland, Twentepoort Oost 22, 7609 RG Almelo, statutair gevestigd in Purmerend, toegelaten als instelling voor persoonlijke verzorging, verpleging en begeleiding als bedoeld in de artikelen 4, 5 en 6 van het Besluit zorgaanspraken AWBZ.</text:p>
      <text:p text:style-name="ifm_p_mt.3.7mm_ifm">Bij beschikking van 13 december 2012 met kenmerk CIBG TZi 14479.1, is Stichting Thuiszorgservice 't Gooi, Twentepoort Oost 22, 7609 RG Almelo, statutair gevestigd in Naarden, toegelaten als instelling voor persoonlijke verzorging, verpleging en begeleiding als bedoeld in de artikelen 4, 5 en 6 van het Besluit zorgaanspraken AWBZ.</text:p>
      <text:p text:style-name="ifm_p_mt.3.7mm_ifm">Bij beschikking van 13 december 2012 met kenmerk CIBG TZi 14480.1, is Stichting Thuiszorgservice Zeeland, Twentepoort Oost 22, 7609 RG Almelo, statutair gevestigd in Goes, toegelaten als instelling voor persoonlijke verzorging, verpleging en begeleiding als bedoeld in de artikelen 4, 5 en 6 van het Besluit zorgaanspraken AWBZ.</text:p>
      <text:p text:style-name="ifm_p_mt.3.7mm_ifm">Bij beschikking van 13 december 2012 met kenmerk CIBG TZi 14481.1, is Stichting Thuiszorgservice Zuid-Oost Brabant, Twentepoort Oost 22, 7609 RG Almelo, statutair gevestigd in Eindhoven, toegelaten als instelling voor persoonlijke verzorging, verpleging en begeleiding als bedoeld in de artikelen 4, 5 en 6 van het Besluit zorgaanspraken AWBZ.</text:p>
      <text:p text:style-name="ifm_p_mt.3.7mm_ifm">Bij beschikking van 13 december 2012 met kenmerk CIBG TZi 14482.1, is Stichting Thuiszorgservice Groningen, Twentepoort Oost 22, 7609 RG Almelo, statutair gevestigd in Groningen, toegelaten als instelling voor persoonlijke verzorging, verpleging en begeleiding als bedoeld in de artikelen 4, 5 en 6 van het Besluit zorgaanspraken AWBZ.</text:p>
      <text:p text:style-name="ifm_p_mt.3.7mm_ifm">Bij beschikking van 13 december 2012 met kenmerk CIBG TZi 14483.1, is Stichting Thuiszorgservice Haaglanden, Twentepoort Oost 22, 7609 RG Almelo, statutair gevestigd in Den Haag, toegelaten als instelling voor persoonlijke verzorging, verpleging en begeleiding als bedoeld in de artikelen 4, 5 en 6 van het Besluit zorgaanspraken AWBZ.</text:p>
      <text:p text:style-name="ifm_p_mt.3.7mm_ifm">Bij beschikking van 13 december 2012 met kenmerk CIBG TZi 14484.1, is Stichting Thuiszorgservice Twente, Twentepoort Oost 22, 7609 RG Almelo, statutair gevestigd in Hengelo, toegelaten als instelling voor persoonlijke verzorging, verpleging, begeleiding en behandeling als bedoeld in de artikelen 4, 5, 6 en 8 van het Besluit zorgaanspraken AWBZ.</text:p>
      <text:p text:style-name="ifm_p_mt.3.7mm_ifm">Bij beschikking van 13 december 2012 met kenmerk CIBG TZi 14485.1, is Stichting Thuiszorgservice Gelderland, Twentepoort Oost 22, 7609 RG Almelo, statutair gevestigd in Arnhem, toegelaten als instelling voor persoonlijke verzorging, verpleging en begeleiding als bedoeld in de artikelen 4, 5 en 6 van het Besluit zorgaanspraken AWBZ.</text:p>
      <text:p text:style-name="ifm_p_mt.3.7mm_ifm">Bij beschikking van 13 december 2012 met kenmerk CIBG TZi 14486.1, is Stichting Thuiszorgservice Drenthe, Twentepoort Oost 22, 7609 RG Almelo, statutair gevestigd in Assen, toegelaten als instelling voor persoonlijke verzorging, verpleging en begeleiding als bedoeld in de artikelen 4, 5 en 6 van het Besluit zorgaanspraken AWBZ.</text:p>
      <text:p text:style-name="ifm_p_mt.3.7mm_ifm">Bij beschikking van 13 december 2012 met kenmerk CIBG TZi 14487.1, is Stichting Thuiszorgservice Zwolle, Twentepoort Oost 22, 7609 RG Almelo, statutair gevestigd in Zwolle, toegelaten als instelling voor persoonlijke verzorging, verpleging en begeleiding als bedoeld in de artikelen 4, 5 en 6 van het Besluit zorgaanspraken AWBZ.</text:p>
      <text:p text:style-name="ifm_p_mt.3.7mm_ifm">Bij beschikking van 13 december 2012 met kenmerk CIBG TZi 14488.1, is Stichting Thuiszorgservice Nijmegen, Twentepoort Oost 22, 7609 RG Almelo, statutair gevestigd in Nijmegen, toegelaten als instelling voor persoonlijke verzorging, verpleging en begeleiding als bedoeld in de artikelen 4, 5 en 6 van het Besluit zorgaanspraken AWBZ.</text:p>
      <text:p text:style-name="ifm_p_mt.3.7mm_ifm">Bij beschikking van 13 december 2012 met kenmerk CIBG TZi 14608.1, is de capaciteit als instelling voor verblijf als bedoeld in artikel 9 van het Besluit zorgaanspraken AWBZ, van Psycho-geriatrisch Centrum Overduin, Nachtegaallaan 5, 225 SX Katwijk beheerd door Stichting Topaz in Leiden, gewijzigd van 229 plaatsen in 209 plaatsen.</text:p>
      <text:p text:style-name="ifm_p_mt.3.7mm_ifm">Bij beschikking van 13 december 2012 met kenmerk CIBG TZi 14646.1, is de capaciteit als instelling voor verblijf als bedoeld in artikel 9 van het Besluit zorgaanspraken AWBZ, van TOPAZ Munnekeweij, Via Antiqua 25, 2211 HW Noordwijkerhout beheerd door Stichting Topaz in Leiden, gewijzigd van 60 plaatsen in 80 plaatsen.</text:p>
      <text:p text:style-name="ifm_p_mt.3.7mm_ifm">Bij beschikking van 13 december 2012met kenmerk CIBG TZi 14656.1, is Boba GGZ, Grotekerksbuurt 1, 3311 CA Dordrecht statutair gevestigd in Dordrecht toegelaten als instelling voor persoonlijke verzorging, verpleging, begeleiding, behandeling en verblijf als bedoeld in de artikelen 4, 5, 6, 8 en 9 van het Besluit zorgaanspraken AWBZ. De capaciteit als instelling voor verblijf is vastgesteld op 8 plaatsen.</text:p>
      <text:p text:style-name="ifm_p_mt.3.7mm_ifm">Bij beschikking van 14 december 2012 met kenmerk CIBG TZi 14417.1, zijn diverse locatiewijzigingen verwerkt in de toelating als instelling voor verblijf van Woonvoorzieningen Nootdorp-Delft, Brasserkade 4, 2631 NC Nootdorp, beheerd door Stichting Ipse De Bruggen te Alphen aan den Rijn.</text:p>
      <text:p text:style-name="ifm_p_mt.3.7mm_ifm">Bij beschikking van 14 december 2012 met kenmerk CIBG TZi 14591.1, is de capaciteit als instelling voor verblijf als bedoeld in artikel 9 van het Besluit zorgaanspraken AWBZ, van Stichting Parabool, Colmschaterstraatweg 6a, 7433 PR Schalkhaar, statutair gevestigd in Schalkhaar, gewijzigd van 112 plaatsen in 114 plaatsen.</text:p>
      <text:p text:style-name="ifm_p_mt.3.7mm_ifm">Bij beschikking van 17 december 2012 met kenmerk CIBG TZi 14405.1, is Stichting ZorgAccent, Bellavistastraat 3, 7604 AD Almelo, statutair gevestigd in Almelo, toegelaten als instelling voor de functies persoonlijke verzorging, verpleging, begeleiding, behandeling en verblijf als bedoeld in de artikelen 4, 5, 6, 8 en 9 van het Besluit zorgaanspraken AWBZ. De capaciteit als instelling voor verblijf is vastgesteld op 669 plaatsen.</text:p>
      <text:p text:style-name="ifm_p_mt.3.7mm_ifm">Bij beschikking van 17 december 2012 met kenmerk CIBG TZi 14265.1, is Basic Trust Live (VOF), Kelvinstraat 24, 6716 BW Ede, toegelaten als instelling voor persoonlijke verzorging, verpleging, begeleiding en verblijf als bedoeld in de artikelen 4, 5, 6 en 9 van het Besluit zorgaanspraken AWBZ. De capaciteit als instelling voor verblijf is vastgesteld op 29 plaatsen.</text:p>
      <text:p text:style-name="ifm_p_mt.3.7mm_ifm">Bij beschikking van 17 december 2012 met kenmerk CIBG TZi 14491.1, is de capaciteit als instelling voor verblijf als bedoeld in artikel 9 van het Besluit zorgaanspraken AWBZ, van Verpleeghuis Meander, Kaap de Goede Hoop 1, 9642 AP Veendam beheerd door Stichting Zorggroep Meander in Veendam, gewijzigd van 191 plaatsen in 215 plaatsen.</text:p>
      <text:p text:style-name="ifm_p_mt.3.7mm_ifm">Bij beschikking van 17 december 2012 met kenmerk CIBG TZi 14492.1, is MFC de Breehorn, Boven Westerdiep 86, 9641 LK Veendam beheerd door Zorggroep Meander toegelaten als instelling voor persoonlijke verzorging, verpleging, begeleiding en verblijf als bedoeld in de artikelen 4, 5, 6 en 9 van het Besluit zorgaanspraken AWBZ. De capaciteit als instelling voor verblijf als bedoeld in artikel 9 van het Besluit zorgaanspraken AWBZ is gewijzigd van 169 plaatsen in 97 plaatsen.</text:p>
      <text:p text:style-name="ifm_p_mt.3.7mm_ifm">Bij beschikking van 17 december 2012 met kenmerk CIBG TZi 14493.1, is Parkheem, Irenelaan 2, 9503 KB Stadskanaal, beheerd door Stichting Zorggroep Meander in Veendam toegelaten als instelling voor persoonlijke verzorging, verpleging, begeleiding, behandeling en verblijf als bedoeld in de artikelen 4, 5, 6, 8 en 9 van het Besluit zorgaanspraken AWBZ. De capaciteit als instelling voor verblijf als bedoeld in artikel 9 van het Besluit zorgaanspraken AWBZ is gewijzigd van 72 plaatsen in 87 plaatsen.</text:p>
      <text:p text:style-name="ifm_p_mt.3.7mm_ifm">Bij beschikking van 17 december 2012 met kenmerk CIBG TZi 14494.1, is Heggerank, Willem Diemerplein 7, 9581 DG Musselkanaal beheerd door Stichting Zorggroep Meander toegelaten als instelling voor persoonlijke verzorging, verpleging, begeleiding, behandeling en verblijf als bedoeld in de artikelen 4, 5, 6, 8 en 9 van het Besluit zorgaanspraken AWBZ. De capaciteit als instelling voor verblijf als bedoeld in artikel 9 van het Besluit zorgaanspraken AWBZ is gewijzigd van 83 plaatsen in 84 plaatsen.</text:p>
      <text:p text:style-name="ifm_p_mt.3.7mm_ifm">Bij beschikking van 17 december 2012 met kenmerk CIBG TZi 14495.1, is Borg Westerwolde, Dr. Bekenkampstraat 41, 9561 RD Ter Apel beheerd door Stichting Zorggroep Meander toegelaten als instelling voor persoonlijke verzorging, verpleging, begeleiding, behandeling en verblijf als bedoeld in de artikelen 4, 5, 6, 8 en 9 van het Besluit zorgaanspraken AWBZ. De capaciteit als instelling voor verblijf als bedoeld in artikel 9 van het Besluit zorgaanspraken AWBZ is gewijzigd van 167 plaatsen in 60 plaatsen.</text:p>
      <text:p text:style-name="ifm_p_mt.3.7mm_ifm">Bij beschikking van 17 december 2012 met kenmerk CIBG TZi 14496.1, is Bolderbörg, Irenestraat 58, 9541 BW Vlagtwedde beheerd door Stichting Zorggroep Meander toegelaten als instelling voor persoonlijke verzorging, verpleging, begeleiding en verblijf als bedoeld in de artikelen 4, 5, 6 en 9 van het Besluit zorgaanspraken AWBZ. De capaciteit als instelling voor verblijf als bedoeld in artikel 9 van het Besluit zorgaanspraken AWBZ is gewijzigd van 60 plaatsen in 65 plaatsen.</text:p>
      <text:p text:style-name="ifm_p_mt.3.7mm_ifm">Bij beschikking van 17 december 2012 met kenmerk CIBG TZi14535.1, is Thuiszorg Meander, Postbus 76, 9640 AB Veendam beheerd door Stichting Zorggroep Meander toegelaten als instelling voor persoonlijke verzorging, verpleging, begeleiding en behandeling als bedoeld in de artikelen 4, 5, 6 en 8 van het Besluit zorgaanspraken AWBZ.</text:p>
      <text:p text:style-name="ifm_p_mt.3.7mm_ifm">Bij beschikking van 17 december 2012 met kenmerk CIBG TZi 14536.1, is Stichting Zorggroep Meander, Kaap de Goede Hoop 1, 9642 AP Veendam statutair gevestigd in Veendam toegelaten als instelling voor persoonlijke verzorging, verpleging, begeleiding en behandeling als bedoeld in de artikelen 4, 5, 6 en 8 van het Besluit zorgaanspraken AWBZ.</text:p>
      <text:p text:style-name="ifm_p_mt.3.7mm_ifm">Bij beschikking van 17 december 2012 met kenmerk CIBG TZi 14537.1, is A-Horst, Paulus Potterlaan 34, 9581 EN Musselkanaal beheerd door Stichting Zorggroep Meander toegelaten als instelling voor persoonlijke verzorging, verpleging, begeleiding en verblijf als bedoeld in de artikelen 4, 5, 6 en 9 van het Besluit zorgaanspraken AWBZ. De capaciteit als instelling voor verblijf is vastgesteld op 59 plaatsen.</text:p>
      <text:p text:style-name="ifm_p_mt.3.7mm_ifm">Bij beschikking van 17 december 2012 met kenmerk CIBG TZi 14538.1, is Kloosterheerd, Dr. Bekenkampstraat 55, 9561 RD Ter Appel beheerd door Stichting Zorggroep Meander in Veendam toegelaten als instelling persoonlijke verzorging, verpleging, begeleiding en verblijf als bedoeld in de artikelen 4, 5, 6 en 9 van het Besluit zorgaanspraken AWBZ. De capaciteit als instelling voor verblijf is vastgesteld op 72 plaatsen.</text:p>
      <text:p text:style-name="ifm_p_mt.3.7mm_ifm">Bij beschikking van 18 december 2012 met kenmerk CIBG TZi 14572.1, is Stichting Sensa, Prof. Van der Scheerstraat 205, 2035 AM Haarlem, statutair gevestigd in Haarlem ook toegelaten als instelling voor behandeling als bedoeld in artikel 8 van het Besluit Zorgaanspraken AWBZ.</text:p>
      <text:p text:style-name="ifm_p_mt.3.7mm_ifm">Bij beschikking van 18 december 2012 met kenmerk CIBG TZi 14509.1, zijn diverse wijzigingen verwerkt in de toelating als instelling voor verblijf van Audiologisch Centrum Holland Noord, De Vliegerstraat 1a, 1816 KD Alkmaar, beheerd door Nederlandse Stichting voor het Dove en Slechthorende kind in Amsterdam.</text:p>
      <text:p text:style-name="ifm_p_mt.3.7mm_ifm">Bij beschikking van 18 december 2012 met kenmerk CIBG TZi 14374.2, is Stichting Zorgboerderij de Veenhoeve, Veldjesgraaf 29 6744 VC Ederveen, statutair gevestigd in Ede, toegelaten als instelling voor begeleiding als bedoeld in artikel 6 van het Besluit zorgaanspraken AWBZ.</text:p>
      <text:p text:style-name="ifm_p_mt.3.7mm_ifm">Bij beschikking van 18 december 2012 met kenmerk CIBG TZi 14657.1, is Stichting Familiezorg in de Wijk, Melkweg 145, 9602 JE Hoogezand statutair gevestigd in Groningen toegelaten als instelling voor persoonlijke verzorging, verpleging, begeleiding en behandeling als bedoeld in de artikelen 4, 5, 6 en 8 van het Besluit zorgaanspraken AWBZ.</text:p>
      <text:p text:style-name="ifm_p_mt.3.7mm_ifm">Bij beschikking van 18 december 2012 met kenmerk CIBG TZi 14552.1, is La Luna Care, Kerkstraat 153, 9601 AD Hoogezand ook toegelaten als instelling voor verblijf als bedoeld in de artikel 9 van het Besluit zorgaanspraken AWBZ. De capaciteit als instelling voor verblijf als bedoeld in artikel 9 van het Besluit zorgaanspraken AWBZ is vastgesteld op 0 plaatsen. Het geboden verblijf als onderdeel van het volledig pakket thuis is bestemd voor:</text:p>
      <text:p text:style-name="ifm_p_indent.-5mm_mleft.5mm_ifm">−<text:tab/>verzekerden met een lichamelijke handicap met de verblijfsspecificatie</text:p>
      <text:p text:style-name="ifm_p_indent.-5mm_mleft.5mm_ifm">−<text:tab/>lichamelijk gehandicapten algemeen</text:p>
      <text:p text:style-name="ifm_p_indent.-5mm_mleft.5mm_ifm">−<text:tab/>lichamelijk gehandicapten jongeren</text:p>
      <text:p text:style-name="ifm_p_indent.-5mm_mleft.5mm_ifm">−<text:tab/>lichamelijk gehandicapten kinderen</text:p>
      <text:p text:style-name="ifm_p_indent.-5mm_mleft.5mm_ifm">−<text:tab/>verzekerden met een psychiatrische aandoening met de verblijfsspecificatie</text:p>
      <text:p text:style-name="ifm_p_indent.-5mm_mleft.5mm_ifm">−<text:tab/>Intensieve resocialiserende begeleiding</text:p>
      <text:p text:style-name="ifm_p_indent.-5mm_mleft.5mm_ifm">−<text:tab/>Kinderen en jeugd</text:p>
      <text:p text:style-name="ifm_p_indent.-5mm_mleft.5mm_ifm">−<text:tab/>psychiatrische aandoeningen algemeen</text:p>
      <text:p text:style-name="ifm_p_indent.-5mm_mleft.5mm_ifm">−<text:tab/>sterk gedragsgestoord licht verstandelijk gehandicapten.</text:p>
      <text:p text:style-name="ifm_p_indent.-5mm_mleft.5mm_ifm">−<text:tab/>verzekerden met een psychogeriatrische aandoening of beperking met de verblijfsspecificatie</text:p>
      <text:p text:style-name="ifm_p_indent.-5mm_mleft.5mm_ifm">−<text:tab/>psychogeriatrisch algemeen.</text:p>
      <text:p text:style-name="ifm_p_indent.-5mm_mleft.5mm_ifm">−<text:tab/>verzekerden met een verstandelijke handicap met de verblijfsspecificatie</text:p>
      <text:p text:style-name="ifm_p_indent.-5mm_mleft.5mm_ifm">−<text:tab/>licht verstandelijk gehandicapten (jeugdigen)</text:p>
      <text:p text:style-name="ifm_p_indent.-5mm_mleft.5mm_ifm">−<text:tab/>licht verstandelijk gehandicapten (jeugdigen) met gedragsproblemen</text:p>
      <text:p text:style-name="ifm_p_indent.-5mm_mleft.5mm_ifm">−<text:tab/>SGLVG-verblijf</text:p>
      <text:p text:style-name="ifm_p_indent.-5mm_mleft.5mm_ifm">−<text:tab/>verstandelijk gehandicapten algemeen.</text:p>
      <text:p text:style-name="ifm_p_mt.3.7mm_ifm">Bij beschikking van 18 december 2012 met kenmerk CIBG TZi 14651.1, is MijDienst (eenmanszaak), Polkahof 10, 1507 VA, Zaandam, toegelaten als instelling voor persoonlijke verzorging, verpleging en begeleiding als bedoeld in de artikelen 4, 5 en 6 van het Besluit zorgaanspraken AWBZ.</text:p>
      <text:p text:style-name="ifm_p_mt.3.7mm_ifm">Bij beschikking van 19 december 2012 met kenmerk CIBG TZi 14668.1, is Stichting RADX, Lamsrustlaan 52, 3054 VG Rotterdam, statutair gevestigd in Rotterdam, toegelaten als instelling voor medisch specialistische zorg, welke zorg behoort tot de ingevolge de Zorgverzekeringswet te verzekeren prestaties.</text:p>
      <text:p text:style-name="ifm_p_mt.3.7mm_ifm">Bij beschikking van 19 december 2012 met kenmerk CIBG TZi 14524.2, is Stichting Zorg Delen statutair gevestigd in Utrecht toegelaten als instelling voor persoonlijke verzorging, verpleging en begeleiding als bedoeld in de artikelen 4, 5 en 6 van het Besluit zorgaanspraken AWBZ.</text:p>
      <text:p text:style-name="ifm_p_mt.3.7mm_ifm">Bij beschikking van 19 december 2012 met kenmerk CIBG TZi 14431.2, is Stichting De Omslag, Kerkeweg 36, 9917 PJ Wirdum, statutair gevestigd in Groningen, toegelaten als instelling voor medisch specialistiche zorg, welke zorg behoort tot de ingevolge de Zorgverzekeringswet te verzekeren prestaties. De capaciteit als instelling voor medische specialistische zorg is vastgesteld op 8 plaatsen.</text:p>
      <text:p text:style-name="ifm_p_mt.3.7mm_ifm">Bij beschikking van 19 december 2012 met kenmerk CIBG TZi 14681.1, is Stichting Do Care Nederland, Industrieweg 40, 3401 MA IJsselstein, statutair gevestigd in Utrecht, toegelaten als instelling voor persoonlijke verzorging, verpleging en begeleiding als bedoeld in de artikelen 4, 5 en 6 van het Besluit zorgaanspraken AWBZ.</text:p>
      <text:p text:style-name="ifm_p_mt.3.7mm_ifm">Bij beschikking van 20 december 2012 met kenmerk CIBG TZi 14542.2, is de capaciteit als instelling voor verblijf als bedoeld in artikel 9 van het Besluit zorgaanspraken AWBZ, van De Karmel wonen en dagbesteding B.V., Lodderhoeksestraat 10, 6687 LR Angeren statutair gevestigd in Angeren, gewijzigd van 70 plaatsen in 77 plaatsen.</text:p>
      <text:p text:style-name="ifm_p_mt.3.7mm_ifm">Bij beschikking van 20 december 2012 met kenmerk CIBG TZi 14664.1 is Verpleeghuis Evean oostergouw, Koningin Julianaweg 10, 1502 DZ Zaandam beheerd door Stichting Evean Zorg in Purmerend ook toegelaten als instelling voor medisch specialistische zorg, welke zorg behoort tot de ingevolge de Zorgverzekeringswet te verzekeren prestaties.</text:p>
      <text:p text:style-name="ifm_p_mt.3.7mm_ifm">Bij beschikking van 20 december 2012 met kenmerk CIBG TZi 14713.1, is Esens GGz, Kaap Hoorndreef 70, 3563 AW Utrecht statutair gevestigd in Utrecht toegelaten als instelling voor medisch specialistische zorg, welke zorg behoort tot de ingevolge de Zorgverzekeringswet te verzekeren prestaties.</text:p>
      <text:p text:style-name="ifm_p_mt.3.7mm_ifm">Bij beschikking van 20 december 2012 met kenmerk 14514.1, is Stichting Thuiszorg Diensten Centrale, statutair gevestigd te Steenwijk, ook toegelaten als instelling voor verblijf als bedoeld in de artikel 9 van het Besluit zorgaanspraken AWBZ. De capaciteit als instelling voor verblijf als bedoeld in artikel 9 van het Besluit zorgaanspraken AWBZ is vastgesteld op 0 plaatsen. Het geboden verblijf als onderdeel van het volledig pakket thuis is bestemd voor verzekerden met de grondslag somatische e/o psychogeriatrische aandoening of beperking en bijkomende psychosociale problemen met verblijfsspecificatie somatisch/psychogeriatrisch algemeen.</text:p>
      <text:p text:style-name="ifm_p_mt.3.7mm_ifm">Bij beschikking van 20 december 2012 met kenmerk CIBG TZi 13586.4, is Stichting Care Plus, statutair gevestigd in Roggel, toegelaten als instelling voor persoonlijke verzorging, verpleging, begeleiding en verblijf als bedoeld in de artikelen 4, 5, 6 en 9 van het Besluit zorgaanspraken AWBZ. De capaciteit als instelling voor verblijf is vastgesteld op 23 plaatsen.</text:p>
      <text:p text:style-name="ifm_p_mt.3.7mm_ifm">Bij beschikking van 20 december 2012 met kenmerk CIBG TZi 14391.2, is PSY Drechtsteden Zorg B.V., Laning 10D, 3297 TB Puttershoek beheerd door PSY Drechtsteden Zorg B.V. in Puttershoek toegelaten als instelling voor medisch specialistische zorg, welke zorg behoort tot de ingevolge de Zorgverzekeringswet te verzekeren prestaties.</text:p>
      <text:p text:style-name="ifm_p_mt.3.7mm_ifm">Bij beschikking van 20 december 2012 met kenmerk CIBG TZi 14490.1, is de capaciteit als instelling voor verblijf als bedoeld in artikel 9 van het Besluit zorgaanspraken AWBZ, van Stichting Lunet Zorg, Croy 5a, 5653 LC Eindhoven statutair gevestigd in Eindhoven, gewijzigd van 1394 plaatsen in 1418 plaatsen.</text:p>
      <text:p text:style-name="ifm_p_mt.3.7mm_ifm">Bij beschikking van 21 december 2012 met kenmerk 14563.1, is Stichting ICARE V&amp;V Lelystad, De Meent 6, 8224 BR Lelystad, beheerd door Stichting ICARE in Meppel, ook toegelaten als instelling voor verblijf als bedoeld in artikel 9 van het Besluit zorgaanspraken AWBZ.De capaciteit als instelling voor verblijf is vastgesteld op 0 plaatsen. Het geboden verblijf als onderdeel van het volledig pakket thuis is bestemd voor verzekerden met een somatische en/of psychogeriatrische aandoening of beperking en bijkomende psychosociale problemen (verblijfsspecificatie: somatisch/psychogeriatrisch algemeen).</text:p>
      <text:p text:style-name="ifm_p_mt.3.7mm_ifm">Bij beschikking van 21 december 2012 met kenmerk CIBG TZi 14499.1, is de capaciteit als instelling voor verblijf als bedoeld in artikel 9 van het Besluit zorgaanspraken AWBZ, van De Aa, De Aa 50, 3621 VV Breukelen, beheerd door de stichting Zorggroep De Vechtstreek in Breukelen, gewijzigd van 65 plaatsen in 77 plaatsen. Ook is De Aa toegelaten als instelling voor behandeling als bedoeld in artikel 8 van het Besluit zorgaanspraken AWBZ.</text:p>
      <text:p text:style-name="ifm_p_mt.3.7mm_ifm">Bij beschikking van 21 december 2012 met kenmerk CIBG TZi 11840.4, is de capaciteit als instelling voor verblijf als bedoeld in artikel 9 van het Besluit zorgaanspraken AWBZ, van Stichting Ontmoeting, 's-Gravendijkwal 95, 3021 EH Rotterdam, statutair gevestigd in Rotterdam, gewijzigd van 5 plaatsen in 43 plaatsen.</text:p>
      <text:p text:style-name="ifm_p_mt.3.7mm_ifm">Bij beschikking van 21 december 2012 met kenmerk CIBG TZi 14682.1, is de capaciteit als instelling voor verblijf als bedoeld in artikel 9 van het Besluit zorgaanspraken AWBZ, van Stichting Zuwe Zorg, Maarssenbroeksedijk 4, 3542 DN Utrecht statutair gevestigd in Utrecht, gewijzigd van 530 plaatsen in 518 plaatsen.</text:p>
      <text:p text:style-name="ifm_p_mt.3.7mm_ifm">Bij beschikking van 21 december 2012, met kenmerk CIBG TZi 14660.1, is Stichting Forsa Amsterdam, Keienbergweg 3, 1101 EZ Amsterdam, statutair gevestigd in Amsterdam, toegelaten als instelling voor persoonlijke verzorging, verpleging, begeleiding en behandeling als bedoeld in de artikelen 4, 5, 6, 8 en 9 van het Besluit zorgaanspraken AWBZ. De capaciteit als instelling voor verblijf als bedoeld in artikel 9 van het Besluit zorgaanspraken AWBZ is vastgesteld op 0 plaatsen.</text:p>
      <text:p text:style-name="ifm_p_ifm">Het geboden verblijf als onderdeel van het volledig pakket thuis is bestemd voor verzekerden met een somatische aandoening of beperking met de verblijfsspecificatie somatisch algemeen en verzekerden met een somatische en/of psychogeriatrische aandoening of beperking en bijkomende psychosociale problemen met de verblijfsspecificatie somatisch/psychogeriatrisch algemeen.</text:p>
      <text:p text:style-name="ifm_p_mt.3.7mm_ifm">Bij beschikking van 27 december 2012 met kenmerk CIBG TZi 14553.1 beëindig ik de toelating van Hersencentrum B.V., Snaarmanslaan 42-A, 1815 SH Alkmaar. Ik laat Hersencentrum B.V., Kennemerstraatweg 81, 1814 GD Alkmaar, beheerd door Hersencentrum Centrum B.V. in Alkmaar, toe als instelling voor medisch specialistische zorg, welke zorg behoort tot de ingevolge de Zorgverzekeringswet te verzekeren prestaties.</text:p>
      <text:p text:style-name="ifm_p_mt.3.7mm_ifm">Bij beschikking van 27 december 2012 met kenmerk CIBG TZi 14659.1, is Regionaal Instituut voor Ontwikkelingsproblemen B.V., statutair gevestigd in Arnhem toegelaten als instelling voor medisch specialistische zorg, welke zorg behoort tot de ingevolge de Zorgverzekeringswet te verzekeren prestatie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706</text:span><text:tab/>15 januar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706</text:span><text:tab/>15 januar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5</meta:generator>
    <dc:title>Publicatie van de beschikkingen voor de Toelatingen Zorginstellingen (WTZi), CIBG</dc:title>
    <meta:user-defined meta:name="OVERHEIDop.DienstAgentschapInstellingOfProject/DC.creator">Centraal Informatiepunt Beroepen Gezondheidszorg (CIBG)</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3-70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706</meta:user-defined>
    <meta:user-defined meta:name="OVERHEIDop.publicationName">Staatscourant</meta:user-defined>
    <meta:user-defined meta:name="OVERHEID.Organisatietype/OVERHEID.organisationType">dienst en agentschap</meta:user-defined>
    <meta:user-defined meta:name="DCTERMS.W3CDTF/OVERHEIDop.jaargang">2013</meta:user-defined>
    <meta:user-defined meta:name="OVERHEIDop.doctype">Officiële Publicaties, versie 1.1</meta:user-defined>
    <meta:user-defined meta:name="OVERHEID.TaxonomieBeleidsagenda/OVERHEID.category">Zorg en gezondheid | Organisatie en beleid</meta:user-defined>
    <meta:user-defined meta:name="OVERHEID.Informatietype/DC.type">officiële publicatie</meta:user-defined>
    <meta:user-defined meta:name="DC.title">Publicatie van de beschikkingen voor de Toelatingen Zorginstellingen (WTZi), CIBG</meta:user-defined>
    <meta:user-defined meta:name="DCTERMS.W3CDTF/DCTERMS.available">2013-01-15</meta:user-defined>
  </office:meta>
</office:document-meta>
</file>