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6560" office:value-type="string" text:name="OVERHEIDop.publicationIssue"/>
        <text:user-field-decl office:value-type="date" text:name="DCTERMS.W3CDTF/DCTERMS.available" office:date-value="2013-03-08"/>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 svg:width="4.0cm" svg:height="1.4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Onderwerp: <text:span text:style-name="nadruk-vet">v</text:span><text:span text:style-name="nadruk-vet">erkeersmaatregelen in verband met de Survivalrun in De </text:span><text:span text:style-name="nadruk-vet">Knipe</text:span></text:p>
            <text:p text:style-name="al"><text:span text:style-name="nadruk-vet">Burgemeester en wethouders van Heerenveen;</text:span></text:p>
            <text:p text:style-name="al">overwegende, dat op 30 mei, 31 mei, 1 juni, en 2 juni 2013 de jaarlijkse Survivalrun wordt georganiseerd in De Knipe</text:p>
            <text:p text:style-name="al">dat er een parkoers is uitgezet in het gebeid tussen de Jan Jonkmanweg, Weversbuurt, Marijke Mouiwei, Brandeleane, Meyerweg, Ds. Veenweg en fietspad Brandeleane;</text:p>
            <text:p text:style-name="al">dat een (klein) deel van het parkoers over de openbare weg zal lopen;</text:p>
            <text:p text:style-name="al">dat er voor het doorgaande verkeer een alternatieve route is aangegeven;</text:p>
            <text:p text:style-name="al">dat het bovengenoemde evenement zal plaatsvinden op/nabij de hieronder genoemde wegen;</text:p>
            <text:p text:style-name="al">dat het noodzakelijk is de betreffende wegen hiervoor af te sluiten voor verkeer;</text:p>
            <text:p text:style-name="al">dat bedoelde weg is gelegen binnen de gemeente Heerenveen en bij de gemeente Heerenveen in beheer is;</text:p>
            <text:p text:style-name="al">dat overleg met de politie heeft plaatsgevonden;</text:p>
            <text:p text:style-name="al">gelet op het raadsbesluit van 7 september 2009, waarbij aan hun college machtiging is verleend tot het nemen van besluiten als bedoeld in artikel 18, eerste lid onder d, van de Wegenverkeerswet;</text:p>
            <text:p text:style-name="al"><text:span text:style-name="nadruk-vet">B E S L U I T E N :</text:span></text:p>
            <text:p text:style-name="al">Van 30 mei tot en met 2 juni 2013 of zoveel eerder of later als terzake noodzakelijk wordt geacht, door plaatsing van borden conform model C1 van de bijlage 1 van het Regelement Verkeersregels en Verkeerstekens 1990 de volgende wegen in beide richtingen gesloten te verklaren voor voertuigen, ruiters en geleiders van rij- of trekdieren of vee.</text:p>
            <text:p text:style-name="al"><text:span text:style-name="nadruk-vet">De </text:span><text:span text:style-name="nadruk-vet">Knipe</text:span>, Meyerweg, zuidzijde vanaf huisnummer 124a tot en met de Ds. Veenweg huisnummer 16.</text:p>
            <text:p text:style-name="al">Van 30 mei 2013 tot en met 2 juni 2013 of zoveel eerder of later als terzake noodzakelijk wordt geacht,  door plaatsing van borden conform model C2 en C3 van de bijlage I van het Reglement Verkeersregels en verkeerstekens 1990 voor de volgende wegen éénrichtingsverkeer in de genoemde rijrichting in te stellen voor voertuigen, ruiters en geleiders van rij- of trekdieren of vee</text:p>
            <text:p text:style-name="al"><text:span text:style-name="nadruk-vet">De </text:span><text:span text:style-name="nadruk-vet">Knipe</text:span>, Ds. Veenweg, zuidzijde vanaf huisnummer 16 tot het kruispunt Ds. Veenweg- Jan Jonkmanweg: opengestelde rijrichting van het westen naar het oosten</text:p>
            <text:p text:style-name="al"><text:span text:style-name="nadruk-vet">De </text:span><text:span text:style-name="nadruk-vet">Knipe</text:span>, Van het kruispunt Ds. Veenweg-Jan Jonkmanweg tot Ds. Veenweg, noordzijde vanaf huisnummer 16: opengestelde rijrichting van het oosten naar het westen.</text:p>
            <text:p text:style-name="al">Heerenveen,  14 februari 2013 </text:p>
            <text:p text:style-name="al">Burgemeester en wethouders van Heerenveen,</text:p>
            <text:p text:style-name="al">namens deze,</text:p>
            <text:p text:style-name="al">plaatsvervangend hoofd bijzondere wetten,</text:p>
            <text:p text:style-name="al">W.Paauw</text:p>
            <text:p text:style-name="al"><text:span text:style-name="nadruk-vet">Mogelijkheden bezwaar</text:span></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lijst">
              <text:list-item>
                <text:number>-</text:number>
                <text:p text:style-name="al-first">uw naam en adres</text:p>
              </text:list-item>
              <text:list-item>
                <text:number>-</text:number>
                <text:p text:style-name="al-first">datum van het bezwaarschrift</text:p>
              </text:list-item>
              <text:list-item>
                <text:number>-</text:number>
                <text:p text:style-name="al-first">een omschrijving van het besluit waartegen u bezwaar heeft (indien mogelijk een kopie bijvoegen)</text:p>
              </text:list-item>
              <text:list-item>
                <text:number>-</text:number>
                <text:p text:style-name="al-first">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p text:style-name="al">Dit besluit is in afschrift verzonden aan:</text:p>
            <text:list text:style-name="lijst">
              <text:list-item>
                <text:number>1.</text:number>
                <text:p text:style-name="al-first">PV/V/ S. Bloemhof</text:p>
              </text:list-item>
              <text:list-item>
                <text:number>2.</text:number>
                <text:p text:style-name="al-first">RR/IBOR/P. Gerrits</text:p>
              </text:list-item>
              <text:list-item>
                <text:number>3.</text:number>
                <text:p text:style-name="al-first">RR/IBOR/J. de Jong</text:p>
              </text:list-item>
              <text:list-item>
                <text:number>4.</text:number>
                <text:p text:style-name="al-first">RR/REAL/GB/D. Steneker</text:p>
              </text:list-item>
              <text:list-item>
                <text:number>5.</text:number>
                <text:p text:style-name="al-first">RR/REAL/J. van der Heide</text:p>
              </text:list-item>
              <text:list-item>
                <text:number>6.</text:number>
                <text:p text:style-name="al-first">POL J. Kraak</text:p>
              </text:list-item>
              <text:list-item>
                <text:number>7.</text:number>
                <text:p text:style-name="al-first">P1</text:p>
              </text:list-item>
              <text:list-item>
                <text:number>8.</text:number>
                <text:p text:style-name="al-first">Qbuzz, Jan van Veenen (per mail)</text:p>
              </text:list-item>
              <text:list-item>
                <text:number>9.</text:number>
                <text:p text:style-name="al-first">Brandweer</text:p>
              </text:list-item>
              <text:list-item>
                <text:number>10.</text:number>
                <text:p text:style-name="al-first">Kijlstra Ambulancegroep Fryslân, Venus 3, 8448 CE Heerenveen</text:p>
              </text:list-item>
            </text:list>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3</meta:user-defined>
    <meta:user-defined meta:name="DCTERMS.W3CDTF/DCTERMS.available">08-03-2013</meta:user-defined>
    <meta:user-defined meta:name="OVERHEIDop.publicationIssue">6560</meta:user-defined>
    <meta:user-defined meta:name="OVERHEIDop.StcrtID/DC.identifier">stcrt-2013-6560</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EPSG28992/DC.spatial">195286 553473</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xs:date/OVERHEIDop.startdatum">2013-05-31</meta:user-defined>
    <meta:user-defined meta:name="xs:date/OVERHEIDop.einddatum">2013-06-0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