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3" office:value-type="string" text:name="OVERHEIDop.jaargang"/>
        <text:user-field-decl office:string-value="6559" office:value-type="string" text:name="OVERHEIDop.publicationIssue"/>
        <text:user-field-decl office:value-type="date" text:name="DCTERMS.W3CDTF/DCTERMS.available" office:date-value="2013-03-08"/>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VERKEERSBESLUIT<draw:frame draw:style-name="illustratie-standalone" text:anchor-type="paragraph" svg:width="4.0cm" svg:height="1.4cm"><draw:image xlink:href="Pictures/logo.png" xlink:type="simple"/></draw:frame></text:h>
      </text:section>
      <text:section text:style-name="regeling" text:name="id_1_2">
        <text:section text:style-name="aanhef" text:name="id_1_1_1">
          <text:section text:style-name="considerans" text:name="id_1_1_1_1"/>
        </text:section>
        <text:section text:style-name="regeling-tekst" text:name="id_1_1_2">
          <text:section text:style-name="tekst" text:name="id_1_1_1_1">
            <text:p text:style-name="al-first"><text:span text:style-name="nadruk-vet">Nr.: </text:span><text:span text:style-name="nadruk-vet"/><text:span text:style-name="nadruk-vet"/><text:span text:style-name="nadruk-vet"/><text:span text:style-name="nadruk-vet"/><text:span text:style-name="nadruk-vet">13.3001719</text:span><text:span text:style-name="nadruk-vet"/></text:p>
            <text:p text:style-name="al">Onderwerp: aanwijzen exclusieve parkeerplaats tbv laden electrische auto’s Aengwirderweg 318 te Tjalleberd </text:p>
            <text:p text:style-name="al"><text:span text:style-name="nadruk-vet">Burgemeester en wethouders van Heerenveen;</text:span></text:p>
            <text:p text:style-name="al">overwegende, </text:p>
            <text:p text:style-name="al">dat de gemeente Heerenveen in haar collegeprogramma 2010-2014 heeft verwoord dat zij investeert in duurzame mobiliteit;</text:p>
            <text:p text:style-name="al">dat, om de elektrische auto’s te faciliteren, het noodzakelijk is dat er oplaadpunten voor deze categorie voertuigen worden gerealiseerd;</text:p>
            <text:p text:style-name="al">dat de energiebedrijven de realisatie van oplaadpunten heeft aangeboden aan de gemeente Heerenveen;</text:p>
            <text:p text:style-name="al">dat de heer Q.G. Adema uit Tjalleberd een aanvraag heeft ingediend voor het realiseren van een oplaadpunt in de nabijheid van zijn woning;</text:p>
            <text:p text:style-name="al">dat er een locatie is gekozen aan de openbare weg ter hoogte van de Doopsgezinde Kerk aan de Aengwirderweg 318;</text:p>
            <text:p text:style-name="al">dat ter plaatse borden E04 volgens RVV 1990 zullen worden geplaatst met als onderbord “opladen elektrische personenauto’s”;</text:p>
            <text:p text:style-name="al">dat daarmee deze parkeerplaatsen uitsluitend gebruikt mogen worden door elektrische voertuigen die ook daadwerkelijk stroom afnemen;</text:p>
            <text:p text:style-name="al">dat bedoelde weg is gelegen binnen de gemeente Heerenveen en bij de gemeente Heerenveen in beheer is;</text:p>
            <text:p text:style-name="al">dat overleg met de politie heeft plaatsgevonden;</text:p>
            <text:p text:style-name="al">gelet op het raadsbesluit van 16 december 2004, waarbij aan hun college machtiging is verleend tot het nemen van besluiten als bedoeld in artikel 18, eerste lid onder d, van de Wegenverkeerswet;</text:p>
            <text:p text:style-name="al"><text:span text:style-name="nadruk-vet">B E S L U I T E N :</text:span></text:p>
            <text:p text:style-name="al">Door plaatsing van het bord <text:span text:style-name="nadruk-vet">E4 volgens RVV 1990</text:span> met als onderbord “opladen elektrische personenauto’s”, de volgende parkeerplaats aan te wijzen waar uitsluitend elektrische voertuigen mogen parkeren die ook daadwerkelijk opgeladen worden.</text:p>
            <text:p text:style-name="al">Aengwirderweg 318 Tjalleberd thv de Doopsgezinde Kerk</text:p>
            <text:p text:style-name="al">Heerenveen, 27 februari 2013</text:p>
            <text:p text:style-name="al">burgemeester en wethouders van Heerenveen.</text:p>
            <text:p text:style-name="al">Namens dit college,</text:p>
            <text:p text:style-name="al">	, Afdelingshoofd IBOR,</text:p>
            <text:p text:style-name="al">	  R.H. Smit</text:p>
            <text:p text:style-name="al"><text:span text:style-name="nadruk-vet">Mogelijkheden bezwaar</text:span></text:p>
            <text:p text:style-name="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al">Het bezwaarschrift moet ondertekend zijn en ten minste bevatten:</text:p>
            <text:list text:style-name="lijst">
              <text:list-item>
                <text:number>-</text:number>
                <text:p text:style-name="al-first">uw naam en adres</text:p>
              </text:list-item>
              <text:list-item>
                <text:number>-</text:number>
                <text:p text:style-name="al-first">datum van het bezwaarschrift</text:p>
              </text:list-item>
              <text:list-item>
                <text:number>-</text:number>
                <text:p text:style-name="al-first">een omschrijving van het besluit waartegen u bezwaar heeft (indien mogelijk een kopie bijvoegen)</text:p>
              </text:list-item>
              <text:list-item>
                <text:number>-</text:number>
                <text:p text:style-name="al-first">de redenen van uw bezwaar.</text:p>
              </text:list-item>
            </text:list>
            <text:p text:style-name="al">Graag ook een telefoonnummer vermelden waaronder u bereikbaar bent.</text:p>
            <text:p text:style-name="al">Indien u over de bezwarenprocedure zelf meer informatie wilt, kunt u hierover een folder aanvragen of ophalen op het gemeentehuis.</text:p>
            <text:p text:style-name="al">Het is ook mogelijk om met gebruikmaking van uw DigiD langs digitale weg een bezwaarschrift in te dienen. Dit kunt u doen via de gemeentelijke website www.heerenveen.nl.</text:p>
            <text:p text:style-name="al"><text:span text:style-name="nadruk-vet">Verzoek om een voorlopige voorziening </text:span></text:p>
            <text:p text:style-name="al">Ingeval van onverwijlde spoed kunt u, naast het indienen van uw bezwaarschrift, aan de Voorzieningenrechter van de Rechtbank te Leeuwarden vragen om een zogenaamde “voorlopige voorziening” te treffen. Een dergelijk verzoek dient vergezeld te gaan van een kopie van het bezwaarschrift. Het adres is als volgt: </text:p>
            <text:p text:style-name="al">Voorzieningenrechter Rechtbank Noord-Nederland, locatie Leeuwarden</text:p>
            <text:p text:style-name="al">Sector Bestuursrecht </text:p>
            <text:p text:style-name="al">Postbus 1702</text:p>
            <text:p text:style-name="al">8901 CA  Leeuwarden </text:p>
            <text:p text:style-name="al">Telefoon: (058) 234 15 55</text:p>
            <text:p text:style-name="al">Fax: (058) 234 15 30 </text:p>
            <text:p text:style-name="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al">Voor de behandeling van een verzoek om voorlopige voorziening is een griffierecht verschuldigd. De griffier zendt u hiervoor een rekening.</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50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3</meta:user-defined>
    <meta:user-defined meta:name="DCTERMS.W3CDTF/DCTERMS.available">08-03-2013</meta:user-defined>
    <meta:user-defined meta:name="OVERHEIDop.publicationIssue">6559</meta:user-defined>
    <meta:user-defined meta:name="OVERHEIDop.StcrtID/DC.identifier">stcrt-2013-6559</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Weg</meta:user-defined>
    <meta:user-defined meta:name="OVERHEID.EPSG28992/DC.spatial">192870 557249</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xs:date/OVERHEIDop.startdatum">2013-02-2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