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3-35392-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35392</text:p>
          </table:table-cell>
        </table:table-row>
        <table:table-row table:style-name="staatscourant.koprow1">
          <table:covered-table-cell/>
          <table:covered-table-cell/>
          <table:table-cell office:value-type="string" table:style-name="staatscourant.publicatiedatumcel">
            <text:p>19 december</text:p>
          </table:table-cell>
        </table:table-row>
        <table:table-row>
          <table:covered-table-cell/>
          <table:covered-table-cell/>
          <table:table-cell office:value-type="string" table:style-name="staatscourant.publicatiedatumcel">
            <text:p>201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7mm" svg:width="50mm" text:anchor-type="paragraph" style:rel-height="scale" style:rel-width="scale"><draw:image draw:filter-name="PNG - Portable Network Graphics" xlink:actuate="onLoad" xlink:href="Pictures/stcrt-2013-35392-001.png" xlink:show="embed" xlink:type="simple"/></draw:frame>Bekendmaking verleende omgevingsvergunning uitgebreide procedure, Lemmerweg 86 te Sneek, Súdwest-Fryslân</text:h>
      <text:p text:style-name="ifm_p_mt.11.1mm_ifm">Burgemeester en wethouders van Súdwest Fryslân maken bekend dat zij voor de volgende aanvraag een omgevingsvergunning hebben verleend met voorbereiding van de uitgebreide procedure en met toepassing van de buitenplanse afwijking als bedoeld in artikel 2.12 eerste lid sub a onder 3 van de Wabo:</text:p>
      <text:p text:style-name="ifm_p_indent.-5mm_mleft.5mm_ifm">•<text:tab/>Sneek, Lemmerweg 86, het oprichten van een ligboxenstal (UV20130279).</text:p>
      <text:h text:style-name="ifm_p_font.bold_mt.5.08mm_page.keep-with-next_ifm" text:outline-level="4">Inzage</text:h>
      <text:p text:style-name="ifm_p_mt.4.23mm_ifm">Het besluit met bijbehorende stukken ligt vanaf 20 december 2013 tot en met 30 januari 2014 ter inzage bij de gemeenteloketten. U kunt de omgevingsvergunning met de ruimtelijke onderbouwing als pdf-bestand downloaden via de website www.ruimtelijkeplannen.nl.</text:p>
      <text:h text:style-name="ifm_p_font.bold_mt.5.08mm_page.keep-with-next_ifm" text:outline-level="4">Beroep</text:h>
      <text:p text:style-name="ifm_p_mt.4.23mm_ifm">Tijdens de periode van terinzagelegging, kan een belanghebbende, alsmede belanghebbenden die redelijkerwijs niet kunnen worden verweten met betrekking tot het voornemen geen danwel niet (tijdig) een zienswijze hebben ingebracht, alsmede adviseurs die gebruik hebben gemaakt van de mogelijkheid om advies uit te brengen over de ontwerp-besluit, binnen zes weken na de dag waarop het besluit ter inzage is gelegd, beroep instellen bij de Rechtbank Noord-Nederland, Sector Bestuursrecht, Postbus 1702, 8901 CA Leeuwarden. U kunt ook digitaal beroep instellen bij genoemde rechtbank via http://loket.rechtspraak.nl/bestuursrecht . Daarvoor moet u wel beschikken over een elektronische handtekening (DigiD). Op de genoemde site kunt u de precieze voorwaarden vinden.</text:p>
      <text:p text:style-name="ifm_p_ifm">Indien onverwijlde spoed dit vereist, kan hangende de beroepsprocedure een voorlopige voorziening worden aangevraagd bij de Voorzieningenrechter van de Rechtbank Leeuwarden. De vergunning treedt in werking met ingang van de dag na afloop van deze beroepstermijn of op het beroep is beslis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3 nr. 35392</text:span><text:tab/>19 december 201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3 nr. 35392</text:span><text:tab/>19 december 201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Bekendmaking verleende omgevingsvergunning uitgebreide procedure, Lemmerweg 86 te Sneek, Súdwest-Fryslân</dc:title>
    <meta:user-defined meta:name="OVERHEID.Gemeente/DC.creator">Súdwest Fryslân</meta:user-defined>
    <meta:user-defined meta:name="OVERHEIDop.Ruimtelijkeplannen/DC.type">omgevingsvergunning met planafwijking</meta:user-defined>
    <meta:user-defined meta:name="OVERHEIDop.Staatscourant/DC.type">Ruimtelijke plannen</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3-35392</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35392</meta:user-defined>
    <meta:user-defined meta:name="OVERHEIDop.publicationName">Staatscourant</meta:user-defined>
    <meta:user-defined meta:name="OVERHEID.Organisatietype/OVERHEID.organisationType">gemeente</meta:user-defined>
    <meta:user-defined meta:name="DCTERMS.W3CDTF/OVERHEIDop.jaargang">2013</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Bekendmaking verleende omgevingsvergunning uitgebreide procedure, Lemmerweg 86 te Sneek, Súdwest-Fryslân</meta:user-defined>
    <meta:user-defined meta:name="DCTERMS.alternative">Bekendmaking verleende omgevingsvergunning uitgebreide procedure, Lemmerweg 86 te Sneek, Súdwest-Fryslân</meta:user-defined>
    <meta:user-defined meta:name="DCTERMS.W3CDTF/DCTERMS.available">2013-12-19</meta:user-defined>
    <meta:user-defined meta:name="OVERHEIDop.Ruimtelijkplan/OVERHEIDop.bekendmakingBetreffendePlan"/>
  </office:meta>
</office:document-meta>
</file>