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3467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superscript_ifm" style:family="text" style:name="ifm_span_font.superscript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4677</text:p>
          </table:table-cell>
        </table:table-row>
        <table:table-row table:style-name="staatscourant.koprow1">
          <table:covered-table-cell/>
          <table:covered-table-cell/>
          <table:table-cell office:value-type="string" table:style-name="staatscourant.publicatiedatumcel">
            <text:p>11 dec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4mm" svg:width="50mm" text:anchor-type="paragraph" style:rel-height="scale" style:rel-width="scale"><draw:image draw:filter-name="PNG - Portable Network Graphics" xlink:actuate="onLoad" xlink:href="Pictures/stcrt-2013-34677-001.png" xlink:show="embed" xlink:type="simple"/></draw:frame>Gewijzigd vastgesteld bestemmingsplan ‘Dronten- De Lage Vaart en omgeving (2030)’, Dronten</text:h>
      <text:p text:style-name="ifm_p_mt.11.1mm_ifm">Het college van Dronten maakt bekend dat de gemeenteraad op 31 oktober 2013 gewijzigd heeft vastgesteld bestemmingsplan “Dronten – De Lage Vaart en omgeving (2030). Dit bestemmingsplan heeft globaal betrekking op een deel van de dorps- en havenkom ten westen van het centrum, de sportvelden, het Wisentbos en het natuurgebied parallel aan de Lage Vaart met uitzondering van de voormalige groenvoerdrogerij (het MEC). Het doel van het bestemmingsplan is het bieden van een actuele regeling voor de bestaande situatie enerzijds en het planologisch mogelijk maken van een gewenste toekomstige ontwikkeling anderzijds: een ligplaats voor een boot ten behoeve van jongerenwerk (Free XS).</text:p>
      <text:p text:style-name="ifm_p_mt.3.7mm_ifm">De genoemde wijziging is dat voor het terrein van de Scouting aan de Gildenpenningdreef het bebouwingspercentage is verhoogd van 650 m<text:span text:style-name="ifm_span_font.superscript_ifm">2</text:span> naar 1.000 m<text:span text:style-name="ifm_span_font.superscript_ifm">2</text:span> en de bouwhoogte is verhoogd van 7,5 meter naar 8,75 meter.</text:p>
      <text:p text:style-name="ifm_p_mt.3.7mm_ifm">U kunt de betreffende stukken van 12 december 2013 tot en met 23 januari 2014 tijdens openingstijden inzien bij:</text:p>
      <text:p text:style-name="ifm_p_indent.-5mm_mleft.5mm_ifm">•<text:tab/>de publieksbalie van het gemeentehuis;</text:p>
      <text:p text:style-name="ifm_p_indent.-5mm_mleft.5mm_ifm">•<text:tab/>de openbare bibliotheek te Dronten.</text:p>
      <text:p text:style-name="ifm_p_mt.3.7mm_ifm">Het gehele plan is ook beschikbaar op:</text:p>
      <text:p text:style-name="ifm_p_indent.-5mm_mleft.5mm_ifm">•<text:tab/>www.dronten.nl;</text:p>
      <text:p text:style-name="ifm_p_indent.-5mm_mleft.5mm_ifm">•<text:tab/>www.ruimtelijkeplannen.nl</text:p>
      <text:h text:style-name="ifm_p_font.bold_mt.5.08mm_page.keep-with-next_ifm" text:outline-level="4">Beroepschrift/voorlopige voorziening</text:h>
      <text:p text:style-name="ifm_p_mt.4.23mm_ifm">Tijdens de beroepstermijn die ingaat na de eerste dag van de terinzagelegging kunt u binnen 6 weken een schriftelijk beroepschrift indienen bij de Afdeling bestuursrechtspraak van de Raad van State (postbus 20019, 2500 EA Den Haag), wanneer u:</text:p>
      <text:p text:style-name="ifm_p_indent.-5mm_mleft.5mm_ifm">•<text:tab/>tijdig een zienswijze bij de gemeenteraad hebt ingediend;</text:p>
      <text:p text:style-name="ifm_p_indent.-5mm_mleft.5mm_ifm">•<text:tab/>belanghebbende bent en aantoont dat u redelijkerwijs niet in staat bent geweest tijdig zienswijzen bij de gemeenteraad in te dienen;</text:p>
      <text:p text:style-name="ifm_p_indent.-5mm_mleft.5mm_ifm">•<text:tab/>bedenkingen hebt tegen de wijzigingen die zijn aangebracht ten opzichte van het ontwerp bestemmingsplan.</text:p>
      <text:p text:style-name="ifm_p_ifm">Burgers kunnen ook digitaal beroep instellen via https://digitaalloket.raadvanstate.nl/.Voor het digitaal verzenden moet u beschikken over DigiD.</text:p>
      <text:p text:style-name="ifm_p_mt.3.7mm_ifm">Het besluit van de gemeenteraad van Dronten treedt in werking na het aflopen van de beroepstermijn. Ook kunt u – tijdens de beroepstermijn – een verzoek om een voorlopige voorziening richten aan de Voorzitter van genoemde Afdeling. Het besluit treedt dan niet in werking voordat op dat verzoek is beslist.</text:p>
      <text:p text:style-name="ifm_p_font.italic_mt.3.7mm_ifm">
                  Dronten,
                   11 december 2013.
               </text:p>
      <text:p text:style-name="ifm_p_font.italic_mt.3.7mm_ifm">Het college van Dronten,secretaris,<text:line-break/>R.<text:s/>Kool.</text:p>
      <text:p text:style-name="ifm_p_font.italic_mt.3.7mm_ifm">burgemeester,<text:line-break/>A.B.L. de<text:s/>Jong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4677</text:span><text:tab/>11 dec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4677</text:span><text:tab/>11 dec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 vastgesteld bestemmingsplan ‘Dronten- De Lage Vaart en omgeving (2030)’, Dronten</dc:title>
    <meta:user-defined meta:name="OVERHEID.Gemeente/DC.creator">Dront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3467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4677</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 vastgesteld bestemmingsplan ‘Dronten- De Lage Vaart en omgeving (2030)’, Dronten</meta:user-defined>
    <meta:user-defined meta:name="DCTERMS.alternative">Gewijzigd vastgesteld bestemmingsplan ‘Dronten- De Lage Vaart en omgeving (2030)’, Dronten</meta:user-defined>
    <meta:user-defined meta:name="DCTERMS.W3CDTF/DCTERMS.available">2013-12-11</meta:user-defined>
    <meta:user-defined meta:name="OVERHEIDop.Ruimtelijkplan/OVERHEIDop.bekendmakingBetreffendePlan"/>
  </office:meta>
</office:document-meta>
</file>