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31242" office:value-type="string" text:name="OVERHEIDop.publicationIssue"/>
        <text:user-field-decl office:value-type="date" text:name="DCTERMS.W3CDTF/DCTERMS.available" office:date-value="2013-11-06"/>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Gemeente Enschede, verkeersbesluit instellen en intrekken gehandicaptenperkeerplaatsen op kenteken<draw:frame draw:style-name="illustratie-standalone" text:anchor-type="paragraph" svg:width="4.0cm" svg:height="1.2cm"><draw:image xlink:href="Pictures/logo.png" xlink:type="simple"/></draw:frame></text:h>
      </text:section>
      <text:section text:style-name="regeling" text:name="id_1_2">
        <text:section text:style-name="aanhef" text:name="id_1_1_1">
          <text:section text:style-name="considerans" text:name="id_1_1_1_1">
            <text:h text:outline-level="1" text:style-name="tussenkop-vet"><text:span text:style-name="nadruk-vet"/></text:h>
            <text:h text:outline-level="1" text:style-name="tussenkop-vet"><text:span text:style-name="nadruk-vet">Burgemeester en Wethouders van Enschede,</text:span></text:h>
            <text:p text:style-name="considerans.al">Op grond van artikel 18, eerste lid, onderdeel d van de Wegenverkeerswet 1994 waarbij het College bevoegd is verklaard tot het nemen, wijzigen en intrekken van besluiten en maatregelen als bedoeld in artikel 15 van de WVW;</text:p>
            <text:h text:outline-level="1" text:style-name="tussenkop-vet"><text:span text:style-name="nadruk-vet">Overwegingen ten aanzien van het besluit:</text:span></text:h>
            <text:h text:outline-level="1" text:style-name="tussenkop-cur"><text:span text:style-name="nadruk-cur">
              Vereiste van besluit
            </text:span><text:span text:style-name="nadruk-cur"/></text:h>
            <text:p text:style-name="considerans.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h text:outline-level="1" text:style-name="tussenkop-cur"><text:span text:style-name="nadruk-cur">
              Belangenafweging en motivering
            </text:span></text:h>
            <text:p text:style-name="considerans.al">Het zoveel mogelijk waarborgen van de vrijheid van verkeer voor de gehandicapte, (conform artikel 2 lid 1 WVW).</text:p>
          </text:section>
          <text:section text:style-name="afkondiging" text:name="id_1_1_1_2">
            <text:p text:style-name="al-first"><text:span text:style-name="nadruk-vet"/></text:p>
          </text:section>
        </text:section>
        <text:section text:style-name="regeling-tekst" text:name="id_1_1_2">
          <text:section text:style-name="tekst" text:name="id_1_1_1_1">
            <text:p text:style-name="al-first"/>
            <text:p text:style-name="al"><text:span text:style-name="nadruk-vet">Besluiten:</text:span></text:p>
            <text:p text:style-name="al">Door plaatsing van bord model E6 van de bijlage I van het Regle­ment verkeersregels en verkeers­tekens 1990:</text:p>
            <text:p text:style-name="al"/>
            <text:p text:style-name="al">Het instellen van een gehandicaptenparkeerplaats op kenteken aan:</text:p>
            <text:p text:style-name="al"/>
            <text:p text:style-name="al">1</text:p>
            <text:p text:style-name="al">Hanenberglanden in de nabijheid van huisnummer 368.</text:p>
            <text:p text:style-name="al">2</text:p>
            <text:p text:style-name="al">Hanenberglanden in de nabijheid van huisnummer 260.</text:p>
            <text:p text:style-name="al">3</text:p>
            <text:p text:style-name="al">Bleekhofstraat in de nabijheid van huisnummer 521.</text:p>
            <text:p text:style-name="al">4</text:p>
            <text:p text:style-name="al">Boulevard 1945 in de nabijheid van huisnummer 380-65.</text:p>
            <text:p text:style-name="al">5</text:p>
            <text:p text:style-name="al">Ypkemeulestraat in de nabijheid van huisnummer 4.</text:p>
            <text:p text:style-name="al">6</text:p>
            <text:p text:style-name="al">Vastertlanden in de nabijheid van huisnummer 93.</text:p>
            <text:p text:style-name="al">7</text:p>
            <text:p text:style-name="al">Populierstraat in de nabijheid van huisnummer 21.</text:p>
            <text:p text:style-name="al">8</text:p>
            <text:p text:style-name="al">Spinnerplein in de nabijheid van huisnummer 12.</text:p>
            <text:p text:style-name="al">9</text:p>
            <text:p text:style-name="al">Zunabrink in de nabijheid van huisnummer 13.</text:p>
            <text:p text:style-name="al">10</text:p>
            <text:p text:style-name="al">Elferinksweg in de nabijheid van huisnummer 250.</text:p>
            <text:p text:style-name="al">11</text:p>
            <text:p text:style-name="al">Brinkstraat in de nabijheid van huisnummer 361</text:p>
            <text:p text:style-name="al"/>
            <text:p text:style-name="al"/>
            <text:p text:style-name="al">Door verwijdering van bord model E6 van de bijlage I van het Regle­ment verkeersregels en verkeers­tekens 1990: </text:p>
            <text:p text:style-name="al"/>
            <text:p text:style-name="al">Het opheffen van een gehandicaptenparkeerplaats op kenteken aan:</text:p>
            <text:p text:style-name="al">1</text:p>
            <text:p text:style-name="al">Hazendijk in de nabijheid van huisnummer 112</text:p>
            <text:p text:style-name="al">2</text:p>
            <text:p text:style-name="al">Het Leunenberg in de nabijheid van huisnummer 718.</text:p>
            <text:p text:style-name="al">3</text:p>
            <text:p text:style-name="al">Blekerstraat in de nabijheid van huisnummer 194.</text:p>
            <text:p text:style-name="al">4</text:p>
            <text:p text:style-name="al">H.B. Blijdensteinlaan in de nabijheid van huisnummer 166.</text:p>
            <text:p text:style-name="al">5</text:p>
            <text:p text:style-name="al">Park de Kotten in de nabijheid van huisnummer 201.</text:p>
            <text:p text:style-name="al">6</text:p>
            <text:p text:style-name="al">Bontweverij in de nabijheid van huisnummer 31.</text:p>
            <text:p text:style-name="al">7</text:p>
            <text:p text:style-name="al">Hanninkhoek in de nabijheid van huisnummer 120.</text:p>
            <text:p text:style-name="al">8</text:p>
            <text:p text:style-name="al">Merelstraat in de nabijheid van huisnummer 1.</text:p>
            <text:p text:style-name="al">9</text:p>
            <text:p text:style-name="al">Apollolaan in de nabijheid van huisnummer 69</text:p>
            <text:p text:style-name="al">10</text:p>
            <text:p text:style-name="al">Brouwerijstraat in de nabijheid van huisnummer 126</text:p>
            <text:p text:style-name="al"/>
            <text:p text:style-name="al"/>
            <text:p text:style-name="al"/>
            <text:p text:style-name="al"> De politie gaat akkoord met bovenstaande besluiten.</text:p>
            <text:p text:style-name="al"><text:span text:style-name="nadruk-vet"/></text:p>
            <text:p text:style-name="al"/>
            <text:p text:style-name="al"/>
            <text:p text:style-name="al">Aldus vastgesteld op woensdag 6 november 2013.</text:p>
            <text:p text:style-name="al">Namens Burgemeester en Wethouders van Enschede,</text:p>
            <text:p text:style-name="al">A.Heskamp</text:p>
            <text:p text:style-name="al">Teamleider </text:p>
            <text:p text:style-name="al">De verkeersbesluiten liggen 6 weken ter inzage van <text:span text:style-name="nadruk-vet">woensdag 6 november 2013 tot woensdag 18 december 2013</text:span>.<text:span text:style-name="nadruk-vet"/>U kunt ze inzien in het Stadskantoor aan de Hengelosestraat 51. U kunt zonder afspraak terecht op dinsdag t/m vrijdag van 8:30 - 12:00 uur en van 13:00 – 16:00 uur. Of op donderdag van 17:00 – 19:30 uur. Maakt u liever een afspraak? Belt u dan met 14 053. U kunt een afspraak maken op maandag tussen 11:00 – 16:30 uur, dinsdag t/m vrijdag van 8:30 – 16:30 uur en donderdag tussen 17:00 – 19:30 uur.</text:p>
            <text:p text:style-name="al">Als u het niet eens bent met één van deze besluiten, dan kunt u <text:span text:style-name="nadruk-vet">binnen zes weken </text:span>een bezwaarschrift indienen. Dit kan <text:span text:style-name="nadruk-vet">tot woensdag 18 december 2013</text:span>.<text:span text:style-name="nadruk-vet"/></text:p>
            <text:p text:style-name="al">Stuurt u uw bezwaarschrift aan:</text:p>
            <text:p text:style-name="al">Gemeente Enschede</text:p>
            <text:p text:style-name="al">Commissie Bezwaarschriften</text:p>
            <text:p text:style-name="al">Postbus 20</text:p>
            <text:p text:style-name="al">7500 AA ENSCHEDE</text:p>
            <text:p text:style-name="al">In uw bezwaarschrift moeten de volgende gegevens staan:</text:p>
            <text:p text:style-name="al">Heeft u vragen over een bezwaar, dan kunt u bellen met Team Rechtsbescherming en Mediation, telefoonnummer (053) 481 71 50.</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Enschede, verkeersbesluit instellen en intrekken gehandicaptenperkeerplaatsen op kenteken</meta:user-defined>
    <meta:user-defined meta:name="OVERHEIDop.doctype">Officiële Publicaties, versie 1.1</meta:user-defined>
    <meta:user-defined meta:name="DCTERMS.W3CDTF/OVERHEIDop.jaargang">2013</meta:user-defined>
    <meta:user-defined meta:name="DCTERMS.W3CDTF/DCTERMS.available">06-11-2013</meta:user-defined>
    <meta:user-defined meta:name="OVERHEIDop.publicationIssue">31242</meta:user-defined>
    <meta:user-defined meta:name="OVERHEIDop.StcrtID/DC.identifier">stcrt-2013-31242</meta:user-defined>
    <meta:user-defined meta:name="OVERHEID.Organisatietype/OVERHEID.organisationType">gemeente</meta:user-defined>
    <meta:user-defined meta:name="OVERHEID.Gemeente/OVERHEID.authority">Enschede</meta:user-defined>
    <meta:user-defined meta:name="OVERHEID.Gemeente/DC.creator">Enschede</meta:user-defined>
    <meta:user-defined meta:name="OVERHEID.TaxonomieBeleidsagenda/OVERHEID.category">Verkeer | Weg</meta:user-defined>
    <meta:user-defined meta:name="OVERHEID.EPSG28992/DC.spatial">259045 468023</meta:user-defined>
    <meta:user-defined meta:name="OVERHEID.EPSG28992/DC.spatial">259045 468023</meta:user-defined>
    <meta:user-defined meta:name="OVERHEID.EPSG28992/DC.spatial">259045 468023</meta:user-defined>
    <meta:user-defined meta:name="OVERHEID.EPSG28992/DC.spatial">259045 468023</meta:user-defined>
    <meta:user-defined meta:name="OVERHEID.EPSG28992/DC.spatial">259056 467940</meta:user-defined>
    <meta:user-defined meta:name="OVERHEID.EPSG28992/DC.spatial">259056 467940</meta:user-defined>
    <meta:user-defined meta:name="OVERHEID.EPSG28992/DC.spatial">257175 469867</meta:user-defined>
    <meta:user-defined meta:name="OVERHEID.EPSG28992/DC.spatial">257175 469867</meta:user-defined>
    <meta:user-defined meta:name="OVERHEID.EPSG28992/DC.spatial">258600 470901</meta:user-defined>
    <meta:user-defined meta:name="OVERHEID.EPSG28992/DC.spatial">256484 469880</meta:user-defined>
    <meta:user-defined meta:name="OVERHEID.EPSG28992/DC.spatial">256484 469880</meta:user-defined>
    <meta:user-defined meta:name="OVERHEID.EPSG28992/DC.spatial">258632 468382</meta:user-defined>
    <meta:user-defined meta:name="OVERHEID.EPSG28992/DC.spatial">256029 470867</meta:user-defined>
    <meta:user-defined meta:name="OVERHEID.EPSG28992/DC.spatial">256877 470229</meta:user-defined>
    <meta:user-defined meta:name="OVERHEID.EPSG28992/DC.spatial">256746 468456</meta:user-defined>
    <meta:user-defined meta:name="OVERHEID.EPSG28992/DC.spatial">255639 470474</meta:user-defined>
    <meta:user-defined meta:name="OVERHEID.EPSG28992/DC.spatial">259116 470019</meta:user-defined>
    <meta:user-defined meta:name="OVERHEID.EPSG28992/DC.spatial">257419 467801</meta:user-defined>
    <meta:user-defined meta:name="OVERHEID.EPSG28992/DC.spatial">257207 468203</meta:user-defined>
    <meta:user-defined meta:name="OVERHEID.EPSG28992/DC.spatial">257007 470664</meta:user-defined>
    <meta:user-defined meta:name="OVERHEID.EPSG28992/DC.spatial">258189 472388</meta:user-defined>
    <meta:user-defined meta:name="OVERHEID.EPSG28992/DC.spatial">256978 472913</meta:user-defined>
    <meta:user-defined meta:name="OVERHEID.EPSG28992/DC.spatial">258625 471136</meta:user-defined>
    <meta:user-defined meta:name="OVERHEID.EPSG28992/DC.spatial">255386 468129</meta:user-defined>
    <meta:user-defined meta:name="OVERHEID.EPSG28992/DC.spatial">257900 472688</meta:user-defined>
    <meta:user-defined meta:name="OVERHEID.EPSG28992/DC.spatial">263222 469765</meta:user-defined>
    <meta:user-defined meta:name="OVERHEID.EPSG28992/DC.spatial">257718 472590</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