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054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545</text:p>
          </table:table-cell>
        </table:table-row>
        <table:table-row table:style-name="staatscourant.koprow1">
          <table:covered-table-cell/>
          <table:covered-table-cell/>
          <table:table-cell office:value-type="string" table:style-name="staatscourant.publicatiedatumcel">
            <text:p>6 nov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1mm" svg:width="49mm" text:anchor-type="paragraph" style:rel-height="scale" style:rel-width="scale"><draw:image draw:filter-name="PNG - Portable Network Graphics" xlink:actuate="onLoad" xlink:href="Pictures/stcrt-2013-30545-001.png" xlink:show="embed" xlink:type="simple"/></draw:frame>Gewijzigd vastgesteld bestemmingsplan ‘Zelhem Dorp; inperken woningbouwmogelijkheden’, Bronckhorst</text:h>
      <text:p text:style-name="ifm_p_mt.11.1mm_ifm">De gemeenteraad van Bronckhorst heeft op 26 september 2013 het bestemmingsplan ‘Zelhem Dorp; inperken woningbouwmogelijkheden vastgesteld. Bij de vaststelling van dit plan is een wijziging aangebracht ten opzichte van het ontwerp.</text:p>
      <text:p text:style-name="ifm_p_mt.3.7mm_ifm">De wijziging betreft de woningbouwmogelijkheid op het perceel Abraham Kuyperstraat 8 in Zelhem, deze wordt in stand gehouden.</text:p>
      <text:p text:style-name="ifm_p_mt.3.7mm_ifm">Het bestemmingsplan ligt van 7 november t/m 18 december 2013 voor een ieder ter inzage.</text:p>
      <text:p text:style-name="ifm_p_mt.3.7mm_ifm">Het plan heeft betrekking op het schrappen van woningbouwlocaties binnen de bebouwde kom van Zelhem. Het betreft locaties die niet op de gepubliceerde lijst woningbouwcapaciteit staan.</text:p>
      <text:p text:style-name="ifm_p_mt.3.7mm_ifm">U kunt het plan op de volgende manieren inzien:</text:p>
      <text:p text:style-name="ifm_p_indent.-5mm_mleft.5mm_ifm">•<text:tab/>digitaal via http://www.ruimtelijkeplannen.nl/web-roo/?planidn=NL.IMRO.1876.BP01018-VG01. Het plan bestaat uit diverse technische bestanden. Deze kunt u downloaden via http://ruimtelijkeplannen.bronckhorst.nl/plannen/NL.IMRO.1876.BP01018-/NL.IMRO.1876.BP01018-VG01</text:p>
      <text:p text:style-name="ifm_p_indent.-5mm_mleft.5mm_ifm">•<text:tab/>op papier tijdens de openingstijden bij de publieksbalie van het gemeentehuis. Bent u op de genoemde tijden niet in de gelegenheid de stukken in te zien, dan kunt u een afspraak maken via ons centrale telefoonnummer (0575) 75 02 50.</text:p>
      <text:p text:style-name="ifm_p_mt.3.7mm_ifm">U kunt het plan en de technische bestanden ook digitaal benaderen via www.bronckhorst.nl → actueel → bekendmakingen.</text:p>
      <text:p text:style-name="ifm_p_mt.3.7mm_ifm">Een belanghebbende die tijdig een zienswijze naar voren heeft gebracht, alsmede een belanghebbende aan wie redelijkerwijs niet kan worden verweten dat hij geen zienswijze naar voren heeft gebracht, alsmede iedere belanghebbende voor zover het de aangebrachte wijzigingen betreft, kan gedurende de termijn van terinzagelegging beroep instellen tegen het vaststellingsbesluit bij de Afdeling bestuursrechtspraak van de Raad van State, Postbus 20019, 2500 AE 's-Gravenhage. Het vaststellingsbesluit treedt daags na afloop van de beroepstermijn in werking.</text:p>
      <text:p text:style-name="ifm_p_mt.3.7mm_ifm">Het beroepschrift heeft geen schorsende werking. Indien binnen de beroepstermijn tevens een verzoek om voorlopige voorziening is ingediend bij de Voorzitter van de Afdeling bestuursrechtspraak van de Raad van State, treedt het besluit niet in werking voordat op het verzoek is beslist.</text:p>
      <text:p text:style-name="ifm_p_font.italic_mt.3.7mm_ifm">
                  Hengelo (Gld.),
                   6 november 2013
               </text:p>
      <text:p text:style-name="ifm_p_font.italic_mt.3.7mm_ifm">Burgemeester en wethouders van BronckhorstDe secretaris,<text:line-break/>A.H. van<text:s/>Hout</text:p>
      <text:p text:style-name="ifm_p_font.italic_mt.3.7mm_ifm">de burgemeester,<text:line-break/>F. de<text:s/>Graa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0545</text:span><text:tab/>6 nov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0545</text:span><text:tab/>6 nov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 vastgesteld bestemmingsplan ‘Zelhem Dorp; inperken woningbouwmogelijkheden’, Bronckhorst</dc:title>
    <meta:user-defined meta:name="OVERHEID.Gemeente/DC.creator">Bronckhorst</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3054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0545</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bestemmingsplan ‘Zelhem Dorp; inperken woningbouwmogelijkheden’, Bronckhorst</meta:user-defined>
    <meta:user-defined meta:name="DCTERMS.alternative">Gewijzigd vastgesteld bestemmingsplan ‘Zelhem Dorp; inperken woningbouwmogelijkheden’, Bronckhorst</meta:user-defined>
    <meta:user-defined meta:name="DCTERMS.W3CDTF/DCTERMS.available">2013-11-06</meta:user-defined>
    <meta:user-defined meta:name="OVERHEIDop.Ruimtelijkplan/OVERHEIDop.bekendmakingBetreffendePlan">NL.IMRO.1876.BP01018-VG01</meta:user-defined>
  </office:meta>
</office:document-meta>
</file>