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3032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mt.4.23mm_ifm" style:family="text" style:name="ifm_span_font.bold_mt.4.23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320</text:p>
          </table:table-cell>
        </table:table-row>
        <table:table-row table:style-name="staatscourant.koprow1">
          <table:covered-table-cell/>
          <table:covered-table-cell/>
          <table:table-cell office:value-type="string" table:style-name="staatscourant.publicatiedatumcel">
            <text:p>28 okto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1mm" svg:width="46mm" text:anchor-type="paragraph" style:rel-height="scale" style:rel-width="scale"><draw:image draw:filter-name="PNG - Portable Network Graphics" xlink:actuate="onLoad" xlink:href="Pictures/stcrt-2013-30320-001.png" xlink:show="embed" xlink:type="simple"/></draw:frame>Gewijzigd vastgesteld bestemmingsplan ‘Loon 2012’, Assen</text:h>
      <text:p text:style-name="ifm_p_mt.11.1mm_ifm">Burgemeester en wethouders van Assen maken bekend dat gedurende zes weken het volgende besluit ter inzage ligt in het stadhuis bij de balie Bouwen, Wonen en Ondernemen:</text:p>
      <text:p text:style-name="ifm_p_indent.-5mm_mleft.5mm_ifm">•<text:tab/>het bij raadsbesluit van 19 september 2013 gewijzigd vastgestelde bestemmingsplan ‘Loon 2012’ met bijbehorend identificatienummer NL.IMRO.0106.99BP20095500-C001 (ex artikel 3.8 lid 1 Wet ruimtelijke ordening) en de daarbij behorende stukken.</text:p>
      <text:h text:style-name="ifm_p_font.bold_mt.5.08mm_page.keep-with-next_ifm" text:outline-level="4">Het bestemmingsplan</text:h>
      <text:p text:style-name="ifm_p_mt.4.23mm_ifm">Het nieuwe bestemmingsplan ‘Loon 2012’ heeft betrekking op de actualisatie van het vigerende bestemmingsplan uit 1976. De in het verleden verleende vrijstellingen, ontheffingen of afwijkingen zijn opgenomen in dit bestemmingsplan.</text:p>
      <text:p text:style-name="ifm_p_mt.3.7mm_ifm">Het plan heeft grotendeels een beheersfunctie en daarmee een consoliderend karakter. Dit betekent dat de bestaande planologische situatie opnieuw is vastgelegd. Het plangebied heeft betrekking op de gehele kern Loon en enkele omliggende agrarische percelen. Het plangebied wordt geheel omringd door agrarische gronden. Voor de exacte begrenzing van het bestemmingsplan wordt verwezen naar de bij het plan behorende verbeelding.</text:p>
      <text:p text:style-name="ifm_p_mt.3.7mm_ifm">Ten opzichte van het vigerende bestemmingsplan is een aantal wijzigingen opgenomen. De twee belangrijkste wijzigingen worden hier kort toegelicht. Een aantal voormalige agrarische bouwpercelen heeft in dit bestemmingsplan, conform het huidige gebruik, een woonbestemming gekregen. Daarnaast is voor de karakteristieke bebouwing een specifieke aanduiding opgenomen. Deze aanduiding heeft tot doel de bestaande cultuurhistorische waarden van Loon te beschermen. Tot slot is de regeling voor het bouwen van bijbehorende bouwwerken geactualiseerd.</text:p>
      <text:h text:style-name="ifm_p_font.bold_mt.5.08mm_page.keep-with-next_ifm" text:outline-level="4">Zienswijze</text:h>
      <text:p text:style-name="ifm_p_mt.4.23mm_ifm">Van 19 april tot en met 30 mei 2013 heeft het ontwerp van het bestemmingsplan ter visie gelegen. Gedurende deze termijn is tegen het ontwerp van het bestemmingsplan één zienswijze ingediend. Naar aanleiding van deze zienswijze heeft de gemeenteraad besloten het bestemmingsplan, ten opzichte van het ontwerp, gewijzigd vast te stellen.</text:p>
      <text:p text:style-name="ifm_p_mt.3.7mm_ifm">De wijzigingen hebben betrekking op het op de verbeelding opnemen van een bouwvlak rondom een bestaande blokhut op het perceel Lonerbroekweg 2A, het opnemen van de aanduiding ‘specifieke vorm van agrarisch – paardenbakken’ op een deel van het perceel Lonerbroekweg 2A en het toevoegen van de definitie voor erf- en terreinafscheidingen. Tot slot is in de regels een bouwregeling opgenomen voor de op de verbeelding opgenomen blokhut.</text:p>
      <text:h text:style-name="ifm_p_font.bold_mt.5.08mm_page.keep-with-next_ifm" text:outline-level="4">Waar kunt u het gewijzigd vastgestelde bestemmingsplan inzien?</text:h>
      <text:p text:style-name="ifm_p_mt.4.23mm_ifm">Het gewijzigd vastgestelde bestemmingsplan ligt ter inzage van <text:span text:style-name="ifm_span_font.bold_mt.4.23mm_ifm">1 november</text:span> tot en met <text:span text:style-name="ifm_span_font.bold_mt.4.23mm_ifm">12 december 2013</text:span> bij de balie Bouwen, Wonen en Ondernemen in het stadhuis, Noordersingel 33 te Assen. Het bestemmingsplan (verbeelding, regels, toelichting en bijlagen) kan tevens via http://www.ruimtelijkeplannen.nl of op de website van de gemeente Assen worden ingezien.</text:p>
      <text:p text:style-name="ifm_p_mt.3.7mm_ifm">Ga naar www.assen.nl. In de linker kolom klikt u op ‘Assen nu en straks’. Hieronder treft u een link aan naar de pagina met ruimtelijke plannen. Vervolgens gaat u naar ‘plannen in procedure’. Als u hierop klikt, kunt u het bestemmingsplan ‘Loon 2012’ raadplegen.</text:p>
      <text:h text:style-name="ifm_p_font.bold_mt.5.08mm_page.keep-with-next_ifm" text:outline-level="4">Beroep instellen</text:h>
      <text:p text:style-name="ifm_p_mt.4.23mm_ifm">Tot en met donderdag <text:span text:style-name="ifm_span_font.bold_mt.4.23mm_ifm">12 december 2013</text:span> kan ten aanzien van het gewijzigd vastgestelde bestemmingsplan ‘Loon 2012’ beroep worden ingediend bij de Afdeling Bestuursrechtspraak van de Raad van State (Postbus 20019, 2500 EA Den Haag) door:</text:p>
      <text:p text:style-name="ifm_p_indent.-5mm_mleft.5mm_ifm">•<text:tab/>een belanghebbende die tijdig zijn zienswijze bij de gemeenteraad naar voren heeft gebracht;</text:p>
      <text:p text:style-name="ifm_p_indent.-5mm_mleft.5mm_ifm">•<text:tab/>een belanghebbende die aantoont dat hij redelijkerwijs niet in staat is geweest zijn zienswijze tegen het ontwerp van het bestemmingsplan bij de gemeenteraad naar voren te brengen;</text:p>
      <text:p text:style-name="ifm_p_indent.-5mm_mleft.5mm_ifm">•<text:tab/>een belanghebbende voor zover het beroep wordt ingesteld tegen de wijzigingen die de raad bij de vaststelling in het plan heeft aangebracht (zoals aangegeven in hoofdstuk 3 van de ‘Reactienota zienswijze’).</text:p>
      <text:h text:style-name="ifm_p_font.bold_mt.5.08mm_page.keep-with-next_ifm" text:outline-level="4">Voorlopige voorziening</text:h>
      <text:p text:style-name="ifm_p_mt.4.23mm_ifm">Het instellen van beroep schorst het besluit niet. Degene die beroep instelt kan daarnaast een verzoek om een voorlopige voorziening (schorsing) indienen bij de Voorzitter van de Afdeling Bestuursrechtspraak van de Raad van State (Postbus 20019, 2500 EA Den Haag).</text:p>
      <text:h text:style-name="ifm_p_font.bold_mt.5.08mm_page.keep-with-next_ifm" text:outline-level="4">Inwerkingtreding</text:h>
      <text:p text:style-name="ifm_p_mt.4.23mm_ifm">Het bestemmingsplan treedt in werking daags na afloop van de beroepstermijn. Indien een verzoek voorlopige voorziening wordt ingediend treedt het bestemmingsplan in werking op het moment dat op het verzoek om voorlopige voorziening is beslist.</text:p>
      <text:p text:style-name="ifm_p_font.italic_mt.3.7mm_ifm">
                  Assen,
                   31 oktober 2013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0320</text:span><text:tab/>28 okto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0320</text:span><text:tab/>28 okto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 vastgesteld bestemmingsplan ‘Loon 2012’, Assen</dc:title>
    <meta:user-defined meta:name="OVERHEID.Gemeente/DC.creator">Ass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9409</meta:user-defined>
    <meta:user-defined meta:name="OVERHEIDop.StcrtID/DCTERMS.isReplacedBy"/>
    <meta:user-defined meta:name="OVERHEIDop.StcrtID/DCTERMS.requires"/>
    <meta:user-defined meta:name="OVERHEIDop.pagina"/>
    <meta:user-defined meta:name="OVERHEIDop.StcrtID/DC.identifier">stcrt-2013-3032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0320</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 vastgesteld bestemmingsplan ‘Loon 2012’, Assen</meta:user-defined>
    <meta:user-defined meta:name="DCTERMS.alternative">Gewijzigd vastgesteld bestemmingsplan ‘Loon 2012’, Assen</meta:user-defined>
    <meta:user-defined meta:name="DCTERMS.W3CDTF/DCTERMS.available">2013-10-28</meta:user-defined>
    <meta:user-defined meta:name="OVERHEIDop.Ruimtelijkplan/OVERHEIDop.bekendmakingBetreffendePlan">NL.IMRO.0106.99BP20095500-C001</meta:user-defined>
  </office:meta>
</office:document-meta>
</file>