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3-28689-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font.italic_mt.3.7mm_ifm" style:family="paragraph" style:name="ifm_p_font.italic_mt.3.7mm_ifm" style:parent-style-name="Basis">
      <style:paragraph-properties fo:margin-top="3.7m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8689</text:p>
          </table:table-cell>
        </table:table-row>
        <table:table-row table:style-name="staatscourant.koprow1">
          <table:covered-table-cell/>
          <table:covered-table-cell/>
          <table:table-cell office:value-type="string" table:style-name="staatscourant.publicatiedatumcel">
            <text:p>16 oktober</text:p>
          </table:table-cell>
        </table:table-row>
        <table:table-row>
          <table:covered-table-cell/>
          <table:covered-table-cell/>
          <table:table-cell office:value-type="string" table:style-name="staatscourant.publicatiedatumcel">
            <text:p>2013</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36mm" svg:width="50mm" text:anchor-type="paragraph" style:rel-height="scale" style:rel-width="scale"><draw:image draw:filter-name="PNG - Portable Network Graphics" xlink:actuate="onLoad" xlink:href="Pictures/stcrt-2013-28689-001.png" xlink:show="embed" xlink:type="simple"/></draw:frame>Ontwerpbestemmingsplan ‘Scheldekwartier, Aagje Dekenstraat’, Vlissingen</text:h>
      <text:p text:style-name="ifm_p_mt.11.1mm_ifm">Burgemeester en wethouders van Vlissingen maken, op grond van artikel 3.8 van de Wet ruimtelijke ordening jo. Afdeling 3.4. van de Algemene wet bestuursrecht bekend, dat vanaf 17 oktober 2013 voor een ieder gedurende zes weken (t/m 27 november 2013) in de hal van het stadhuis, Paul Krugerstraat 1, 4382 MA Vlissingen, ter inzage ligt het ontwerp van het bestemmingsplan ‘Scheldekwartier, Aagje Dekenstraat’.</text:p>
      <text:p text:style-name="ifm_p_mt.3.7mm_ifm">Het ontwerp van dit bestemmingsplan vormt het juridisch-planologisch kader voor de realisering van de verlenging van de Aagje Dekenstraat, die deel uitmaakt van de oostelijke binnenstadsontsluiting voor Vlissingen en de ontsluiting voor het project Scheldekwartier vormt. Deze weg verbindt de Aagje Dekenstraat, via het Scheldekwartier, met de Koningsweg.</text:p>
      <text:p text:style-name="ifm_p_mt.3.7mm_ifm">Deze publicatie en het ontwerpraadsbesluit tot het vaststellen van het bestemmingsplan en tot het niet vaststellen van een exploitatieplan zijn digitaal raadpleegbaar via het webadres van de gemeente www.vlissingen.nl/bestemmingsplannen (rubriek ‘ontwerpbestemmingsplannen’). De digitale versie van het bestemmingsplan is raadpleegbaar op de wettelijk verplicht gestelde website www.ruimtelijkeplannen.nl/web-roo/?planidn=NL.IMRO.0718.BPSN03-ON01. Deze website is ook te bereiken via het hiervoor genoemde webadres van de gemeente, waar een link staat aangegeven naar deze website.</text:p>
      <text:p text:style-name="ifm_p_mt.3.7mm_ifm">Ter inzage liggen:</text:p>
      <text:p text:style-name="ifm_p_indent.-7mm_mleft.7mm_ifm">1.<text:tab/>de papieren versie van het ontwerp van het bestemmingsplan (toelichting met bijlagen, regels en verbeelding);</text:p>
      <text:p text:style-name="ifm_p_indent.-7mm_mleft.7mm_ifm">2.<text:tab/>het ontwerpraadsbesluit tot het vaststellen van dit bestemmingsplan en tot het niet vaststellen van een exploitatieplan.</text:p>
      <text:p text:style-name="ifm_p_mt.3.7mm_ifm">Gedurende bovenvermelde termijn kan een ieder zijn zienswijze over dit ontwerpbestemmingsplan en over het ontwerpraadsbesluit schriftelijk of mondeling kenbaar maken bij de gemeenteraad. Voor het indienen van een mondelinge zienswijze kan een afspraak gemaakt worden met dhr. W. Huige, tel. 0118-487339.</text:p>
      <text:p text:style-name="ifm_p_font.italic_mt.3.7mm_ifm">
                  Vlissingen,
                   16 oktober 2013
               </text:p>
      <text:p text:style-name="ifm_p_font.italic_mt.3.7mm_ifm">Burgemeester en wethouders van Vlissingen,de gemeentesecretaris, <text:line-break/>J.J. van<text:s/>Houdt </text:p>
      <text:p text:style-name="ifm_p_font.italic_mt.3.7mm_ifm">De burgemeester,<text:line-break/>A.M.<text:s/>Demmers – van der Gees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3 nr. 28689</text:span><text:tab/>16 oktober 2013</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3 nr. 28689</text:span><text:tab/>16 oktober 2013</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7</meta:generator>
    <dc:title>Ontwerpbestemmingsplan ‘Scheldekwartier, Aagje Dekenstraat’, Vlissingen</dc:title>
    <meta:user-defined meta:name="OVERHEID.Gemeente/DC.creator">Vlissingen</meta:user-defined>
    <meta:user-defined meta:name="OVERHEIDop.Ruimtelijkeplannen/DC.type">bestemmingsplan</meta:user-defined>
    <meta:user-defined meta:name="OVERHEIDop.Staatscourant/DC.type">Ruimtelijke plannen</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3-28689</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28689</meta:user-defined>
    <meta:user-defined meta:name="OVERHEIDop.publicationName">Staatscourant</meta:user-defined>
    <meta:user-defined meta:name="OVERHEID.Organisatietype/OVERHEID.organisationType">gemeente</meta:user-defined>
    <meta:user-defined meta:name="DCTERMS.W3CDTF/OVERHEIDop.jaargang">2013</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Ontwerpbestemmingsplan ‘Scheldekwartier, Aagje Dekenstraat’, Vlissingen</meta:user-defined>
    <meta:user-defined meta:name="DCTERMS.alternative">Ontwerpbestemmingsplan ‘Scheldekwartier, Aagje Dekenstraat’, Vlissingen</meta:user-defined>
    <meta:user-defined meta:name="DCTERMS.W3CDTF/DCTERMS.available">2013-10-16</meta:user-defined>
    <meta:user-defined meta:name="OVERHEIDop.Ruimtelijkplan/OVERHEIDop.bekendmakingBetreffendePlan">NL.IMRO.0718.BPSN03-ON01</meta:user-defined>
  </office:meta>
</office:document-meta>
</file>