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28596" office:value-type="string" text:name="OVERHEIDop.publicationIssue"/>
        <text:user-field-decl office:value-type="date" text:name="DCTERMS.W3CDTF/DCTERMS.available" office:date-value="2013-10-10"/>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
        Verkeersbesluit tot het instellen van een parkeerverbod op de Lindelaan in Hazerswoude-Dorp
      <draw:frame draw:style-name="illustratie-standalone" text:anchor-type="paragraph" svg:width="4.0cm" svg:height="2.0cm"><draw:image xlink:href="Pictures/logo.png" xlink:type="simple"/></draw:frame></text:h>
      </text:section>
      <text:section text:style-name="regeling" text:name="id_1_2">
        <text:section text:style-name="aanhef" text:name="id_1_1_1">
          <text:section text:style-name="context" text:name="id_1_1_1_1">
            <text:p text:style-name="context.al"/>
          </text:section>
          <text:p text:style-name="wie">Gemeente Rijnwoude</text:p>
          <text:section text:style-name="considerans" text:name="id_1_1_1_3">
            <text:h text:outline-level="1" text:style-name="tussenkop"><text:span text:style-name="nadruk-vet">Overwegingen ten aanzien van het besluit</text:span></text:h>
            <text:p text:style-name="considerans.al">aan de Lindelaan het medisch centrum Lindehof is gebouwd met erboven gelegen appartementen; </text:p>
            <text:p text:style-name="considerans.al"/>
            <text:p text:style-name="considerans.al">daarnaast parkeergelegenheid met een uitweg op de Lindelaan is aangelegd;</text:p>
            <text:p text:style-name="considerans.al"/>
            <text:p text:style-name="considerans.al">indien langs de rijbaan van de Lindelaan geparkeerd wordt het moeilijk is om de uitweg in-/uit te rijden;</text:p>
            <text:p text:style-name="considerans.al"/>
            <text:p text:style-name="considerans.al">al enige tijd klachten bekend zijn over onveilige situaties op en slechte bereikbaarheid van de Lindelaan;</text:p>
            <text:p text:style-name="considerans.al"/>
            <text:p text:style-name="considerans.al">de Lindelaan een onderdeel van de schoolroute is;</text:p>
            <text:p text:style-name="considerans.al"/>
            <text:p text:style-name="considerans.al"><text:span text:style-name="nadruk-vet">Verder overwegende dat;</text:span></text:p>
            <text:p text:style-name="considerans.al">het instellen van een parkeerverbod de doorstroming en de overzichtelijkheid van de weg wordt gewaarborgd;</text:p>
            <text:p text:style-name="considerans.al"/>
            <text:p text:style-name="considerans.al">het belang van bereikbaarheid van de Lindehof/Lindelaan en de verkeersveiligheid zwaarder wegen dan het verlies aan parkeren langs de rijbaan van de Lindelaan;</text:p>
            <text:p text:style-name="considerans.al">van de in artikel 2 van de Wegenverkeerswet 1994 genoemde belangen de volgende belangen ten grondslag liggen aan dit besluit:</text:p>
            <text:p text:style-name="considerans.al"/>
            <text:p text:style-name="considerans.al">het in stand houden van de weg en het waarborgen van de bruikbaarheid daarvan (artikel 2, lid 1, sub c);</text:p>
          </text:section>
          <text:section text:style-name="afkondiging" text:name="id_1_1_1_4">
            <text:p text:style-name="al-first"><text:span text:style-name="nadruk-vet">BESLUIT</text:span></text:p>
          </text:section>
        </text:section>
        <text:section text:style-name="regeling-tekst" text:name="id_1_1_2">
          <text:section text:style-name="tekst" text:name="id_1_1_1_1">
            <text:p text:style-name="al-first">het instellen van een parkeerverbod aan de noordzijde van de Lindelaan tussen de Ds van der Boschstraat nr. 3 en de Lindelaan nr 1 door het plaatsen van het verkeersbord E1 conform bijlage 1 van het Reglement Verkeersregels en Verkeerstekens 1990</text:p>
          </text:section>
        </text:section>
        <text:section text:style-name="regeling-sluiting" text:name="id_1_1_3">
          <text:p text:style-name="dagtekening"><text:span text:style-name="plaats">Rijnwoude</text:span><text:s/>8 oktober 2013</text:p>
          <text:section text:style-name="ondertekening" text:name="id_1_1_1_2">
            <text:p text:style-name="functie"/>
            <text:p text:style-name="deze">Namens deze,</text:p>
            <text:p text:style-name="naam"><text:span text:style-name="voornaam">Wilma</text:span><text:span text:style-name="achternaam"> Hasenoot</text:span></text:p>
            <text:p text:style-name="functie">Medewerker Verkeer</text:p>
          </text:section>
        </text:section>
        <text:h text:outline-level="1" text:style-name="tussenkop-vetcur">Mededelingen</text:h>
        <text:h text:outline-level="1" text:style-name="tussenkop-cur">Belanghebbenden die zich niet met dit besluit kunnen verenigen, kunnen op grond van de Algemene Wet Bestuursrecht (Awb) binnen zes weken na verzenddatum van dit besluit (tot 21 november 2013) een gemotiveerd bezwaar indienen bij het college van burgemeester en wethouders van Rijnwoude (Postbus 115, 2394 ZG Hazerswoude Rijndijk). Het bezwaarschrift moet worden ondertekend en dient ten minste te bevatten: Naam en adres van de indiener, dagtekening van het bezwaar, omschrijving van het besluit waartegen het bezwaar is gericht en de gronden van het bezwaar. </text:h>
        <text:p text:style-name="al-first"/>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50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 tot het instellen van een parkeerverbod op de Lindelaan in Hazerswoude-Dorp</meta:user-defined>
    <meta:user-defined meta:name="OVERHEIDop.doctype">Officiële Publicaties, versie 1.1</meta:user-defined>
    <meta:user-defined meta:name="DCTERMS.W3CDTF/OVERHEIDop.jaargang">2013</meta:user-defined>
    <meta:user-defined meta:name="DCTERMS.W3CDTF/DCTERMS.available">10-10-2013</meta:user-defined>
    <meta:user-defined meta:name="OVERHEIDop.publicationIssue">28596</meta:user-defined>
    <meta:user-defined meta:name="OVERHEIDop.StcrtID/DC.identifier">stcrt-2013-28596</meta:user-defined>
    <meta:user-defined meta:name="OVERHEID.Organisatietype/OVERHEID.organisationType">gemeente</meta:user-defined>
    <meta:user-defined meta:name="OVERHEID.Gemeente/OVERHEID.authority">Rijnwoude</meta:user-defined>
    <meta:user-defined meta:name="OVERHEID.Gemeente/DC.creator">Rijnwoude</meta:user-defined>
    <meta:user-defined meta:name="OVERHEID.TaxonomieBeleidsagenda/OVERHEID.category">Verkeer | Weg</meta:user-defined>
    <meta:user-defined meta:name="OVERHEID.EPSG28992/DC.spatial">100763 456818</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xs:date/OVERHEIDop.startdatum">2013-10-10</meta:user-defined>
    <meta:user-defined meta:name="xs:date/OVERHEIDop.einddatum">2013-11-2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