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661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superscript_size.14pt_ifm" style:family="text" style:name="ifm_span_font.superscript_size.14pt_ifm">
      <style:text-properties style:text-position="super 70%" fo:font-size="14pt"/>
    </style:style>
    <style:style style:class="text" style:display-name="ifm_span_font.superscript_mt.11.1mm_ifm" style:family="text" style:name="ifm_span_font.superscript_mt.11.1mm_ifm">
      <style:text-properties style:text-position="super 70%"/>
    </style:style>
    <style:style style:class="text" style:display-name="ifm_span_font.superscript_ifm" style:family="text" style:name="ifm_span_font.superscript_ifm">
      <style:text-properties style:text-position="super 70%"/>
    </style:style>
    <style:style style:class="text" style:display-name="ifm_span_font.superscript_mt.4.23mm_ifm" style:family="text" style:name="ifm_span_font.superscript_mt.4.23mm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615</text:p>
          </table:table-cell>
        </table:table-row>
        <table:table-row table:style-name="staatscourant.koprow1">
          <table:covered-table-cell/>
          <table:covered-table-cell/>
          <table:table-cell office:value-type="string" table:style-name="staatscourant.publicatiedatumcel">
            <text:p>25 sept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26615-001.png" xlink:show="embed" xlink:type="simple"/></draw:frame>2<text:span text:style-name="ifm_span_font.superscript_size.14pt_ifm">e</text:span> Partiële herziening bestemmingsplan Internationaal Bedrijvenpark Friesland (IBF), vastgesteld, Heerenveen</text:h>
      <text:p text:style-name="ifm_p_mt.11.1mm_ifm">Burgemeester en wethouders van Heerenveen maken bekend dat de gemeenteraad, op 16 september 2013, de 2<text:span text:style-name="ifm_span_font.superscript_mt.11.1mm_ifm">e</text:span> Partiële herziening van het bestemmingsplan Internationaal Bedrijvenpark Friesland (IBF) (IMRO-idn: NL.IMRO.0074.PH2BvterreinIBF-VG01) heeft vastgesteld.</text:p>
      <text:p text:style-name="ifm_p_mt.3.7mm_ifm">De 2<text:span text:style-name="ifm_span_font.superscript_ifm">e</text:span> Partiële herziening heeft betrekking op een gebied van circa 14 ha, centraal in het noordelijke deel van het IBF, deels grenzend aan de A7.</text:p>
      <text:p text:style-name="ifm_p_mt.3.7mm_ifm">Het bestemmingsplan Internationaal Bedrijvenpark Friesland (IBF) laat aangewezen bedrijven toe uit de categorieën 1 tot en met 4.2 van de VNG uitgave Bedrijven en milieuzonering (2009). Op grond van de 2<text:span text:style-name="ifm_span_font.superscript_ifm">e</text:span> Partiële herziening worden tevens zuivelproduktenbedrijven uit categorie 5.1 toegestaan. Daarnaast wordt de toegelaten maatvoering van bouwwerken verruimd.</text:p>
      <text:p text:style-name="ifm_p_mt.3.7mm_ifm">Bij de voorbereiding van de 2<text:span text:style-name="ifm_span_font.superscript_ifm">e</text:span> Partiële herziening werd een Plan-MER opgesteld. De uitkomsten van het Plan-MER zijn betrokken bij de vaststelling.</text:p>
      <text:h text:style-name="ifm_p_font.bold_mt.5.08mm_page.keep-with-next_ifm" text:outline-level="4">Ter inzage</text:h>
      <text:p text:style-name="ifm_p_mt.4.23mm_ifm">Het raadsbesluit met bijlagen, de 2<text:span text:style-name="ifm_span_font.superscript_mt.4.23mm_ifm">e</text:span> Partiële herziening met bijlagen en het Plan-MER met bijlagen, liggen met ingang van donderdag 26 september 2013, gedurende 6 weken, ter inzage op de volgende plaatsen:</text:p>
      <text:p text:style-name="ifm_p_indent.-5mm_mleft.5mm_ifm">•<text:tab/>www.ruimtelijkeplannen.nl</text:p>
      <text:p text:style-name="ifm_p_indent.-5mm_mleft.5mm_ifm">•<text:tab/>tijdens openingsuren, bij de receptie van het gemeentehuis, Crackstraat 2 te Heerenveen.</text:p>
      <text:h text:style-name="ifm_p_font.bold_mt.5.08mm_page.keep-with-next_ifm" text:outline-level="4">Beroep instellen</text:h>
      <text:p text:style-name="ifm_p_mt.4.23mm_ifm">Belanghebbenden die tijdig hun zienswijze bij de gemeenteraad hebben ingediend en belanghebbenden aan wie redelijkerwijs niet kan worden verweten dat zij geen zienswijze tegen de ontwerp 2e Partiële herziening hebben ingediend, kunnen gedurende de termijn van ter inzage ligging beroep instellen tegen de vastgestelde 2e Partiële herziening.</text:p>
      <text:p text:style-name="ifm_p_mt.3.7mm_ifm">Beroepschriften moeten worden gericht aan de Afdeling bestuursrechtspraak van de Raad van State, Postbus 20019, 2500 EA, 's Gravenhage.</text:p>
      <text:h text:style-name="ifm_p_font.bold_mt.5.08mm_page.keep-with-next_ifm" text:outline-level="4">Schorsing</text:h>
      <text:p text:style-name="ifm_p_mt.4.23mm_ifm">Het indienen van een beroep schorst de werking van de 2<text:span text:style-name="ifm_span_font.superscript_mt.4.23mm_ifm">e</text:span> Partiële herzien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2<text:span text:style-name="ifm_span_font.superscript_mt.4.23mm_ifm">e</text:span> Partiële herziening niet.</text:p>
      <text:h text:style-name="ifm_p_font.bold_mt.5.08mm_page.keep-with-next_ifm" text:outline-level="4">Griffierecht</text:h>
      <text:p text:style-name="ifm_p_mt.4.23mm_ifm">Voor zowel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de 2<text:span text:style-name="ifm_span_font.superscript_mt.4.23mm_ifm">e</text:span> Partiële herziening niet in werking voordat de voorzitter van de Afdeling bestuursrechtspraak op het verzoek heeft besloten.</text:p>
      <text:h text:style-name="ifm_p_font.bold_mt.5.08mm_page.keep-with-next_ifm" text:outline-level="4">Crisis- en herstelwet</text:h>
      <text:p text:style-name="ifm_p_mt.4.23mm_ifm">Op het besluit is afdeling 2 van hoofdstuk 1 van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6615</text:span><text:tab/>25 sept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6615</text:span><text:tab/>25 sept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2e Partiële herziening bestemmingsplan Internationaal Bedrijvenpark Friesland (IBF), vastgestel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661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6615</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2e Partiële herziening bestemmingsplan Internationaal Bedrijvenpark Friesland (IBF), vastgesteld, Heerenveen</meta:user-defined>
    <meta:user-defined meta:name="DCTERMS.alternative">2e Partiële herziening bestemmingsplan Internationaal Bedrijvenpark Friesland (IBF), vastgesteld, Heerenveen</meta:user-defined>
    <meta:user-defined meta:name="DCTERMS.W3CDTF/DCTERMS.available">2013-09-25</meta:user-defined>
    <meta:user-defined meta:name="OVERHEIDop.Ruimtelijkplan/OVERHEIDop.bekendmakingBetreffendePlan">NL.IMRO.0074.PH2BvterreinIBF-VG01</meta:user-defined>
  </office:meta>
</office:document-meta>
</file>