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3-25359-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5359</text:p>
          </table:table-cell>
        </table:table-row>
        <table:table-row table:style-name="staatscourant.koprow1">
          <table:covered-table-cell/>
          <table:covered-table-cell/>
          <table:table-cell office:value-type="string" table:style-name="staatscourant.publicatiedatumcel">
            <text:p>11 september</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9mm" svg:width="50mm" text:anchor-type="paragraph" style:rel-height="scale" style:rel-width="scale"><draw:image draw:filter-name="PNG - Portable Network Graphics" xlink:actuate="onLoad" xlink:href="Pictures/stcrt-2013-25359-001.png" xlink:show="embed" xlink:type="simple"/></draw:frame>Vastgesteld bestemmingsplan en exploitatieplan ‘Keizershoeve II Ewijk’, Beuningen</text:h>
      <text:p text:style-name="ifm_p_mt.11.1mm_ifm">Burgemeester en wethouders van Beuningen maken op grond van artikel 3.8 van de Wet ruimtelijke ordening bekend dat de gemeenteraad op 2 juli 2013 het bestemmingsplan en exploitatieplan “Keizershoeve II Ewijk” gewijzigd heeft vastgesteld. Het bestemmingsplan heeft betrekking op de bouw van 182 woningen. Het gebied ligt globaal tussen het sportpark aan de Schoenaker, de Koningstraat, de kern Ewijk en Keizershoeve I.</text:p>
      <text:p text:style-name="ifm_p_mt.3.7mm_ifm">De volgende wijzingen zijn aangebracht ten opzichte van het ontwerpbestemmingsplan en exploitatieplan:</text:p>
      <text:p text:style-name="ifm_p_indent.-5mm_mleft.5mm_ifm">–<text:tab/>paragraaf 4.1 en 4.2 van de plantoelichting zijn op enkele onderdelen verbeterd en aangevuld;</text:p>
      <text:p text:style-name="ifm_p_indent.-5mm_mleft.5mm_ifm">–<text:tab/>op de verbeelding is de zuidelijke ontsluiting naar de Koningstraat verwijderd inclusief bijbehorende groenbestemming, en de woonbestemming ‘Den Alst’ is iets verschoven. Daarnaast is er een aanduiding opgenomen voor cluster 8 i.v.m. een hindercirkel;</text:p>
      <text:p text:style-name="ifm_p_indent.-5mm_mleft.5mm_ifm">–<text:tab/>in de regels artikel 6 ‘woongebied’ wordt een voorwaardelijke verplichting opgenomen i.v.m. de hindercirkel in cluster 8;</text:p>
      <text:p text:style-name="ifm_p_indent.-5mm_mleft.5mm_ifm">–<text:tab/>in het exploitatieplan is de plankostenberekening aangepast, de onvoorziene kosten zijn niet meer opgevoerd en de planning van de fasering is duidelijker omschreven. Daarnaast is het exploitatieplan ook aangepast vanwege het vervallen van de ontsluitingsweg naar de Koningstraat.</text:p>
      <text:p text:style-name="ifm_p_mt.3.7mm_ifm">Op grond van de Wet ruimtelijke ordening is de gemeenteraad in bepaalde gevallen verplicht om bij de vaststelling van het bestemmingsplan een exploitatieplan vast te stellen. In dit geval heeft de gemeenteraad een exploitatieplan vastgesteld ondanks dat het verhaal van de exploitatiekosten van de in het plan begrepen gronden anderszins verzekerd is.</text:p>
      <text:p text:style-name="ifm_p_mt.3.7mm_ifm">Het besluit tot vaststelling, het bestemmingsplan en het exploitatieplan liggen vanaf 12 september 2013 tot en met 24 oktober 2013 voor eenieder ter inzage en zijn raadpleegbaar gemaakt en beschikbaar gesteld op de volgende wijze:</text:p>
      <text:p text:style-name="ifm_p_indent.-7mm_mleft.7mm_ifm">1.<text:tab/>Inzage elke werkdag op afspraak op de afdeling Ruimtelijke Ontwikkeling in het gemeentehuis.</text:p>
      <text:p text:style-name="ifm_p_indent.-7mm_mleft.7mm_ifm">2.<text:tab/>Op de website www.ruimtelijkeplannen.nl kunt u het plan digitaal inzien.</text:p>
      <text:p text:style-name="ifm_p_indent.0mm_mleft.7mm_ifm">http://www.ruimtelijkeplannen.nl/web-roo/?planidn=NL.IMRO.0209.BPkeizershoeve2-vadf</text:p>
      <text:p text:style-name="ifm_p_indent.-7mm_mleft.7mm_ifm">3.<text:tab/>Via de website www.beuningen.nl (Ga naar bekendmakingen).</text:p>
      <text:p text:style-name="ifm_p_indent.0mm_mleft.7mm_ifm">Het “exploitatieplan” is alleen op www.beuningen.nl raadpleegbaar.</text:p>
      <text:p text:style-name="ifm_p_indent.-7mm_mleft.7mm_ifm">4.<text:tab/>De bronbestanden vindt u hier.</text:p>
      <text:p text:style-name="ifm_p_ifm">http://durp.beuningen.nl/Ro-Online/B452EC2F-6BB5-4CCA-8395-79188AFE2890/</text:p>
      <text:p text:style-name="ifm_p_mt.3.7mm_ifm">Tegen het besluit van de gemeenteraad kunnen belanghebbenden vanaf 13 september 2013 gedurende een termijn van zes weken schriftelijk beroep instellen bij de Afdeling bestuursrechtspraak van de Raad van State, postbus 20019, 2500 EA 's Gravenhage. Geen beroep kan worden ingesteld door een belanghebbende aan wie redelijkerwijs kan worden verweten dat hij geen zienswijze als bedoeld in artikel 3:15 van de Algemene wet bestuursrecht naar voren heeft gebracht. Wel bestaat de mogelijkheid voor deze belanghebbende om beroep in te stellen tegen de genoemde wijzigingen. Het besluit van de gemeenteraad treedt in werking daags na afloop van de beroepstermijn, tenzij gedurende deze termijn een verzoek om voorlopige voorziening bij de Voorzitter van de Afdeling bestuursrechtspraak van de Raad van State is ingediend.</text:p>
      <text:p text:style-name="ifm_p_mt.3.7mm_ifm">Op het besluit is afdeling 2 van hoofdstuk 1 van de Crisis- en herstelwet van toepassing. Dit betekent onder andere, dat u de beroepsgronden in het beroepschrift opneemt, en u deze na afloop van de beroepstermijn niet meer kunt aanvull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25359</text:span><text:tab/>11 september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25359</text:span><text:tab/>11 september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Vastgesteld bestemmingsplan en exploitatieplan ‘Keizershoeve II Ewijk’, Beuningen</dc:title>
    <meta:user-defined meta:name="OVERHEID.Gemeente/DC.creator">Beuningen</meta:user-defined>
    <meta:user-defined meta:name="OVERHEIDop.Ruimtelijkeplannen/DC.type">bestemmingsplan</meta:user-defined>
    <meta:user-defined meta:name="OVERHEIDop.Staatscourant/DC.type">Ruimtelijke plann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3-25359</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25359</meta:user-defined>
    <meta:user-defined meta:name="OVERHEIDop.publicationName">Staatscourant</meta:user-defined>
    <meta:user-defined meta:name="OVERHEID.Organisatietype/OVERHEID.organisationType">gemeente</meta:user-defined>
    <meta:user-defined meta:name="DCTERMS.W3CDTF/OVERHEIDop.jaargang">2013</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Vastgesteld bestemmingsplan en exploitatieplan ‘Keizershoeve II Ewijk’, Beuningen</meta:user-defined>
    <meta:user-defined meta:name="DCTERMS.alternative">Vastgesteld bestemmingsplan en exploitatieplan ‘Keizershoeve II Ewijk’, Beuningen</meta:user-defined>
    <meta:user-defined meta:name="DCTERMS.W3CDTF/DCTERMS.available">2013-09-11</meta:user-defined>
    <meta:user-defined meta:name="OVERHEIDop.Ruimtelijkplan/OVERHEIDop.bekendmakingBetreffendePlan">NL.IMRO.0209.BPkeizershoeve2-vadf</meta:user-defined>
  </office:meta>
</office:document-meta>
</file>