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24510-n1-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ndent.0mm_mleft.5mm_ifm" style:family="paragraph" style:name="ifm_p_indent.0mm_mleft.5mm_ifm" style:parent-style-name="Basis">
      <style:paragraph-properties fo:text-indent="0mm" fo:margin-left="5mm"/>
      <style:text-properties/>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style:style style:class="text" style:display-name="ifm_span_font.bold_mt.4.23mm_ifm" style:family="text" style:name="ifm_span_font.bold_mt.4.23mm_ifm">
      <style:text-properties fo:font-weight="bold"/>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4510</text:p>
          </table:table-cell>
        </table:table-row>
        <table:table-row table:style-name="staatscourant.koprow1">
          <table:covered-table-cell/>
          <table:covered-table-cell/>
          <table:table-cell office:value-type="string" table:style-name="staatscourant.publicatiedatumcel">
            <text:p>11 september</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6mm" svg:width="49mm" text:anchor-type="paragraph" style:rel-height="scale" style:rel-width="scale"><draw:image draw:filter-name="PNG - Portable Network Graphics" xlink:actuate="onLoad" xlink:href="Pictures/stcrt-2013-24510-n1-001.png" xlink:show="embed" xlink:type="simple"/></draw:frame>Rectificatie ontwerpexploitatieplan ‘De Vijfde Hoek, derde herziening’ (voorheen Spijkvoorderenk), Deventer</text:h>
      <text:p text:style-name="ifm_p_mt.11.1mm_ifm">Het college van burgemeester en wethouders van Deventer deelt mee dat van 12 september 2013 tot en met 23 oktober 2013 voor een ieder ter inzage ligt:</text:p>
      <text:p text:style-name="ifm_p_indent.-5mm_mleft.5mm_ifm">–<text:tab/><text:span text:style-name="ifm_span_font.italic_ifm"> het ontwerpexploitatieplan “De Vijfde Hoek, derde herziening”</text:span></text:p>
      <text:h text:style-name="ifm_p_font.bold_mt.5.08mm_page.keep-with-next_ifm" text:outline-level="4">Rectificatie</text:h>
      <text:p text:style-name="ifm_p_mt.4.23mm_ifm">In de publicatie d.d. 4 september 2013 is per abuis niet vermeld dat de stukken ook digitaal te raadplegen zijn op www.ruimtelijkeplannen.nl. Deze vermelding en de juiste links naar de digitale stukken zijn in onderstaande publicatie alsnog opgenomen.</text:p>
      <text:h text:style-name="ifm_p_font.bold_mt.5.08mm_page.keep-with-next_ifm" text:outline-level="4">Inhoud</text:h>
      <text:p text:style-name="ifm_p_mt.4.23mm_ifm">De gemeente voert deze herziening door vanwege de wettelijke verplichting op grond van artikel 6.15 Wro om het exploitatieplan ten minste één keer per jaar te herzien. Het oorspronkelijke exploitatieplan heeft de titel ‘Exploitatieplan Spijkvoorderenk’ en is reeds twee keer herzien.</text:p>
      <text:p text:style-name="ifm_p_ifm">Deze derde herziening betreft een herziening op zowel structurele onderdelen als niet structurele onderdelen van het exploitatieplan. Aanpassingen hebben plaatsgevonden bij de kadastrale eigenaren, de tijdvakken van de fasering, de koppelingsregels, de onderzoeken, de looptijd van het exploitatieplan, de inbrengwaarden en uitgifteopbrengsten, de plankosten en een aantal bijlagen.</text:p>
      <text:p text:style-name="ifm_p_ifm">Daarnaast is het exploitatieplan geactualiseerd naar 2013. Omdat het exploitatieplan ook op structurele onderdelen wordt gewijzigd wordt de voorgeschreven openbare voorbereidingsprocedure van Afdeling 3.4 Awb gevolgd. De toelichting is integraal aangepast en de voorschriften zijn partieel herzien.</text:p>
      <text:p text:style-name="ifm_p_ifm">Herziening van het exploitatieplan kan leiden tot een hogere of lagere exploitatiebijdrage, met uitzondering van die percelen waarvoor dan al een rechtsgeldige omgevingsvergunning bouwen is verstrekt.</text:p>
      <text:p text:style-name="ifm_p_ifm">Voor de leesbaarheid is bij het ontwerp van de derde herziening van het exploitatieplan tevens een geconsolideerd exploitatieplan ter visie gelegd. In dit geconsolideerde plan is het oorspronkelijke exploitatieplan samengevoegd met de 1<text:span text:style-name="ifm_span_font.superscript_ifm">e</text:span> tot en met de 3<text:span text:style-name="ifm_span_font.superscript_ifm">e</text:span> herziening.</text:p>
      <text:h text:style-name="ifm_p_font.bold_mt.5.08mm_page.keep-with-next_ifm" text:outline-level="4">Inzien</text:h>
      <text:p text:style-name="ifm_p_mt.4.23mm_ifm">Het ontwerp van de derde herziening van het exploitatieplan kunt u inzien op:</text:p>
      <text:p text:style-name="ifm_p_indent.-5mm_mleft.5mm_ifm">•<text:tab/>http://www.ruimtelijkeplannen.nl/web-roo/?planidn=NL.IMRO.0150.EP126c-OW01</text:p>
      <text:p text:style-name="ifm_p_indent.-5mm_mleft.5mm_ifm">•<text:tab/>De digitale bestanden van het bestemmingsplan zijn beschikbaar gesteld op http://ruimtelijkeplannen.deventer.nl/plans/NL.IMRO.0150.EP126c-/NL.IMRO.0150.EP126c-OW01</text:p>
      <text:p text:style-name="ifm_p_mt.3.7mm_ifm">Het ontwerp van de derde herziening van het exploitatieplan kunt ook u inzien op:</text:p>
      <text:p text:style-name="ifm_p_indent.-5mm_mleft.5mm_ifm">•<text:tab/>http://www.deventer.nl/bestemmingsplannen onder het kopje ‘in procedure zijnde bestemmingsplannen’.</text:p>
      <text:p text:style-name="ifm_p_mt.3.7mm_ifm">Ook kunt u het ontwerp van de derde herziening van het exploitatieplan evenals een geconsolideerde versie (exploitatieplan inclusief 1<text:span text:style-name="ifm_span_font.superscript_ifm">e</text:span> t/m 3<text:span text:style-name="ifm_span_font.superscript_ifm">e</text:span> herziening met alle bijlagen) inzien tijdens de openingstijden bij:</text:p>
      <text:p text:style-name="ifm_p_indent.-5mm_mleft.5mm_ifm">•<text:tab/>Publiekszaken (Leeuwenbrug 81)</text:p>
      <text:p text:style-name="ifm_p_indent.-5mm_mleft.5mm_ifm">•<text:tab/>de gemeentelijke informatiebalie in de Openbare Bibliotheek (Brink 70)</text:p>
      <text:p text:style-name="ifm_p_indent.-5mm_mleft.5mm_ifm">•<text:tab/>in de Wijkbibliotheek Colmschate (Flora 259)</text:p>
      <text:h text:style-name="ifm_p_font.bold_mt.5.08mm_page.keep-with-next_ifm" text:outline-level="4">Reageren</text:h>
      <text:p text:style-name="ifm_p_mt.4.23mm_ifm">Uitsluitend belanghebbenden kunnen <text:span text:style-name="ifm_span_font.bold_mt.4.23mm_ifm">tot en met 23 oktober 2013 </text:span>reageren op de het ontwerp van de derde herziening van het exploitatieplan door een <text:span text:style-name="ifm_span_font.bold_mt.4.23mm_ifm">zienswijze </text:span>in te dienen.</text:p>
      <text:p text:style-name="ifm_p_indent.-5mm_mleft.5mm_ifm">•<text:tab/>Stuur uw <text:span text:style-name="ifm_span_font.bold_ifm">schriftelijke </text:span>zienswijze aan</text:p>
      <text:p text:style-name="ifm_p_indent.0mm_mleft.5mm_ifm">de Gemeenteraad</text:p>
      <text:p text:style-name="ifm_p_indent.0mm_mleft.5mm_ifm">T.a.v. team ORB</text:p>
      <text:p text:style-name="ifm_p_indent.0mm_mleft.5mm_ifm">Postbus 5000 7400 GC Deventer</text:p>
      <text:p text:style-name="ifm_p_indent.0mm_mleft.5mm_ifm">o.v.v. zienswijze ontwerp exploitatieplan De Vijfde Hoek</text:p>
      <text:p text:style-name="ifm_p_indent.-5mm_mleft.5mm_ifm">•<text:tab/>Dien uw zienswijze <text:span text:style-name="ifm_span_font.bold_ifm">digitaal </text:span>in via www.deventer.nl/bezwaar</text:p>
      <text:p text:style-name="ifm_p_indent.-5mm_mleft.5mm_ifm">•<text:tab/>Maak uw zienswijze <text:span text:style-name="ifm_span_font.bold_ifm">telefonisch </text:span>kenbaar bij mevr. M.A. Struijk telefoon 14 0570.</text:p>
      <text:p text:style-name="ifm_p_mt.3.7mm_ifm">Het is niet mogelijk om uw zienswijze per e-mail in te dien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24510</text:span><text:tab/>11 september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24510</text:span><text:tab/>11 september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Rectificatie ontwerpexploitatieplan ‘De Vijfde Hoek, derde herziening’ (voorheen Spijkvoorderenk), Deventer</dc:title>
    <meta:user-defined meta:name="OVERHEID.Gemeente/DC.creator">Deventer</meta:user-defined>
    <meta:user-defined meta:name="OVERHEIDop.Ruimtelijkeplannen/DC.type">exploitatieplan</meta:user-defined>
    <meta:user-defined meta:name="OVERHEIDop.Staatscourant/DC.type">Ruimtelijke plannen</meta:user-defined>
    <meta:user-defined meta:name="OVERHEIDop.versieInformatie">Rectificatie</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24510-n1</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4510</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Rectificatie ontwerpexploitatieplan ‘De Vijfde Hoek, derde herziening’ (voorheen Spijkvoorderenk), Deventer</meta:user-defined>
    <meta:user-defined meta:name="DCTERMS.alternative">Rectificatie ontwerpexploitatieplan ‘De Vijfde Hoek, derde herziening’ (voorheen Spijkvoorderenk), Deventer</meta:user-defined>
    <meta:user-defined meta:name="DCTERMS.W3CDTF/DCTERMS.available">2013-09-11</meta:user-defined>
    <meta:user-defined meta:name="OVERHEIDop.Ruimtelijkplan/OVERHEIDop.bekendmakingBetreffendePlan">NL.IMRO.0150.EP126c-OW01</meta:user-defined>
  </office:meta>
</office:document-meta>
</file>