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24352" office:value-type="string" text:name="OVERHEIDop.publicationIssue"/>
        <text:user-field-decl office:value-type="date" text:name="DCTERMS.W3CDTF/DCTERMS.available" office:date-value="2013-08-28"/>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 tijdelijke maatregelen Hoofdstraat i.v.m. werkzaamheden verbreding A4<draw:frame draw:style-name="illustratie-standalone" text:anchor-type="paragraph" svg:width="4.0cm" svg:height="5.2cm"><draw:image xlink:href="Pictures/logo.png" xlink:type="simple"/></draw:frame></text:h>
      </text:section>
      <text:section text:style-name="regeling" text:name="id_1_2">
        <text:section text:style-name="aanhef" text:name="id_1_1_1">
          <text:section text:style-name="context" text:name="id_1_1_1_1">
            <text:p text:style-name="context.al">2013i01158</text:p>
          </text:section>
          <text:p text:style-name="wie">Burgemeester en wethouders van de gemeente Leiderdorp,</text:p>
          <text:p text:style-name="wie"/>
          <text:section text:style-name="considerans" text:name="id_1_1_1_4">
            <text:h text:outline-level="1" text:style-name="tussenkop"><text:span text:style-name="nadruk-vet">Overwegingen ten aanzien van het besluit</text:span></text:h>
            <text:p text:style-name="considerans.al">- dat door de Rijksoverheid is besloten tot verbreding van de rijksweg A4;</text:p>
            <text:p text:style-name="considerans.al">- dat de rijksweg ter hoogte van Leiderdorp deels verdiept wordt aangelegd en door een tunnel onder</text:p>
            <text:p text:style-name="considerans.al">het water van de Oude Rijn doorgaat;</text:p>
            <text:p text:style-name="considerans.al">- dat de werkzaamheden voor verbreding en verdieping van de rijksweg enige jaren in beslag zullen</text:p>
            <text:p text:style-name="considerans.al">nemen;</text:p>
            <text:p text:style-name="considerans.al">- dat bouwterreinen en werkverkeer voor een deel in de bebouwde kom van Leiderdorp komen te</text:p>
            <text:p text:style-name="considerans.al">liggen;</text:p>
            <text:p text:style-name="considerans.al">- dat Combinatie A4 Burgerveen - Leiden de werkzaamheden voor Rijkswaterstaat uitvoert;</text:p>
            <text:p text:style-name="considerans.al">- dat met Combinatie A4 Burgerveen - Leiden en Rijkswaterstaat afspraken zijn gemaakt om de</text:p>
            <text:p text:style-name="considerans.al">overlast voor de burgers van Leiderdorp en overige weggebruikers zo veel mogelijk te beperken;</text:p>
            <text:p text:style-name="considerans.al">- dat met Combinatie A4 Burgerveen - Leiden en de politie al lange tijd overleg is gevoerd om de</text:p>
            <text:p text:style-name="considerans.al">verkeersveiligheid tijdens de komende fasen zo goed mogelijk te waarborgen voor alle</text:p>
            <text:p text:style-name="considerans.al">weggebruikers;</text:p>
            <text:p text:style-name="considerans.al">- dat de voorbereidingen/uitvoering van het werk inmiddels een aantal jaren bezig zijn;</text:p>
            <text:p text:style-name="considerans.al">- dat de werkzaamheden deels worden uitgevoerd in een reeds bestaande 30 km-zone;</text:p>
            <text:p text:style-name="considerans.al">- dat deze werkzaamheden plaatsvinden op/onder en/of direct naast de openbare weg;</text:p>
            <text:p text:style-name="considerans.al">- dat tijdens deze werkzaamheden de verkeersveiligheid op de openbare weg ernstig in gevaar zal</text:p>
            <text:p text:style-name="considerans.al">komen;</text:p>
            <text:p text:style-name="considerans.al">- dat het daarom noodzakelijk is om de weg gedurende een periode af te sluiten voor alle verkeer;</text:p>
            <text:p text:style-name="considerans.al">- dat in de periode september 2013 tot en met maart 2014 in twee fasen gewerkt zal worden aan de</text:p>
            <text:p text:style-name="considerans.al">verdiepte ligging van de tweede tunnelbak van de A4 ter plaatse van de Hoofdstraat;</text:p>
            <text:p text:style-name="considerans.al">- dat gedurende fase 1 van september 2013 tot en met januari 2014 de Hoofdstraat wordt afgesloten</text:p>
            <text:p text:style-name="considerans.al">voor gemotoriseerd verkeer;</text:p>
            <text:p text:style-name="considerans.al">- dat gedurende fase 1 (brom)fietsers en voetgangers gebruik kunnen blijven maken van de route via</text:p>
            <text:p text:style-name="considerans.al">de Hoofdstraat;</text:p>
            <text:p text:style-name="considerans.al">- dat gedurende fase 1 een (brom)fiets-/voetpad wordt gehandhaafd;</text:p>
            <text:p text:style-name="considerans.al">- dat (brom)fietsers en voetgangers in beide richtingen over een lengte van ca. 100 meter gebruik</text:p>
            <text:p text:style-name="considerans.al">maken van hetzelfde pad;</text:p>
            <text:p text:style-name="considerans.al">- dat dit pad eigenlijk te smal is maar dat een breder pad niet mogelijk is;</text:p>
            <text:p text:style-name="considerans.al">- dat er onvoldoende ruimte is om bredere (brom)fiets-/voetpaden aan te leggen;</text:p>
            <text:p text:style-name="considerans.al">- dat het daarom van belang wordt geacht om de (brom)fiets- en voetpaden op gelijk niveau aan te</text:p>
            <text:p text:style-name="considerans.al">leggen;</text:p>
            <text:p text:style-name="considerans.al">- dat het (brom)fiets-/voetpad ter hoogte van het viaduct wordt geleid door opengewerkte</text:p>
            <text:p text:style-name="considerans.al">containers;</text:p>
            <text:p text:style-name="considerans.al">- dat de (brom)fietsers en voetgangers door de opengewerkte containers zichtbaar blijven;</text:p>
            <text:p text:style-name="considerans.al">- dat dit ook zo is gebeurd tijdens eerdere werkzaamheden;</text:p>
            <text:p text:style-name="considerans.al">- dat hier indertijd geen klachten over zijn ontvangen;</text:p>
            <text:p text:style-name="considerans.al">- dat (brom)fietsers voor de containers moeten afstappen om vervolgens lopend hun weg door de</text:p>
            <text:p text:style-name="considerans.al">containers te vervolgen;</text:p>
            <text:p text:style-name="considerans.al">- dat het gedurende deze fase noodzakelijk is om het (brom)fiets-/voetpad een aantal keren te</text:p>
            <text:p text:style-name="considerans.al">verleggen;</text:p>
            <text:p text:style-name="considerans.al">- dat hiervoor ook de opengewerkte containers verplaatst moeten worden;</text:p>
            <text:p text:style-name="considerans.al">- dat als gevolg hiervan de (brom)fietsers en voetgangers tijdens het verplaatsen van de containers</text:p>
            <text:p text:style-name="considerans.al">gedurende een korte tijd (1 dag) geen gebruik kunnen maken van de doorgang en tijdelijk gebruik</text:p>
            <text:p text:style-name="considerans.al">moeten maken van de omleidingsroutes;</text:p>
            <text:p text:style-name="considerans.al">- dat gedurende fase 2 van februari 2014 tot met maart 2014 de Hoofdstraat wordt afgesloten voor</text:p>
            <text:p text:style-name="considerans.al">alle verkeer;</text:p>
            <text:p text:style-name="considerans.al">- dat tijdens de periode dat de Hoofdstraat is afgesloten de verbinding Ericalaan/Mauritssingel</text:p>
            <text:p text:style-name="considerans.al">opengesteld is voor al het verkeer;</text:p>
            <text:p text:style-name="considerans.al">- dat tijdens de afsluiting van de Hoofdstraat het verkeer zoveel mogelijk zal worden omgeleid aan</text:p>
            <text:p text:style-name="considerans.al">de ene zijde via de Hoogmadeseweg en aan de andere zijde via de Mauritssingel;</text:p>
            <text:p text:style-name="considerans.al">- dat verkeer komende uit de richting Koudekerk (De Lage Zijde) via de</text:p>
            <text:p text:style-name="considerans.al">Achthovenerweg/Mauritssingel wordt omgeleid;</text:p>
            <text:p text:style-name="considerans.al">- dat (brom)fietsers gedurende de totale afsluiting zullen worden omgeleid via de</text:p>
            <text:p text:style-name="considerans.al">Resedastraat/Van Geerstraat dan wel via de Willem de Zwijgerlaan/Frederik</text:p>
            <text:p text:style-name="considerans.al">Hendriklaan/Irenestraat;</text:p>
            <text:p text:style-name="considerans.al">- dat is onderzocht of voor voetgangers een voorziening getroffen kan worden dat zij veilig</text:p>
            <text:p text:style-name="considerans.al">over/langs het werkterrein kunnen lopen;</text:p>
            <text:p text:style-name="considerans.al">- dat een dergelijke mogelijkheid om veilig over/langs de werkzaamheden kunnen lopen niet</text:p>
            <text:p text:style-name="considerans.al">gecreëerd kan worden;</text:p>
            <text:p text:style-name="considerans.al">- dat voor hen dezelfde omleidingsroutes gelden als voor de (brom)fietsers;</text:p>
            <text:p text:style-name="considerans.al">- dat de Gereformeerde Kerk, het kinderdagverblijf/BSO en de woningen tussen de Willem de</text:p>
            <text:p text:style-name="considerans.al">Zwijgerlaan en het viaduct bereikbaar blijven;</text:p>
            <text:p text:style-name="considerans.al">- dat de verkeersdruk op de wegen van de omleidingsroute zal toenemen maar dat er van wordt</text:p>
            <text:p text:style-name="considerans.al">uitgegaan dat deze wegen genoeg capaciteit hebben om deze extra druk aan te kunnen;</text:p>
            <text:p text:style-name="considerans.al">- dat tijdens de verschillende fasen verkeersmaatregelen worden genomen en de benodigde borden</text:p>
            <text:p text:style-name="considerans.al">worden geplaatst conform de bijgevoegde fase tekeningen;</text:p>
            <text:p text:style-name="considerans.al">- dat er voor voetgangers slechts aan een zijde van de Hoofdstraat een trottoir beschikbaar blijft;</text:p>
            <text:p text:style-name="considerans.al">- dat de tijdelijke oprit naar de nieuwe fietsbrug over de Oude Rijn wordt opgeheven;</text:p>
            <text:p text:style-name="considerans.al">- dat hierdoor het alarmverkeer geen gebruik meer kan maken van de nieuwe fietsbrug;</text:p>
            <text:p text:style-name="considerans.al">- dat de toegang tot de nieuwe fietsbrug gedurende deze bouwfasen voor (brom)fietsers en</text:p>
            <text:p text:style-name="considerans.al">voetgangers bereikbaar blijft;</text:p>
            <text:p text:style-name="considerans.al">- dat er vanwege de werkzaamheden voor de verbreding van rijksweg A4 diverse tijdelijke</text:p>
            <text:p text:style-name="considerans.al">verkeersmaatregelen getroffen moeten worden gedurende de gehele bouwperiode;</text:p>
            <text:p text:style-name="considerans.al">- dat het niet altijd mogelijk zal zijn om voor optimale verkeersdoorstroming te zorgen;</text:p>
            <text:p text:style-name="considerans.al">- dat altijd gekeken zal worden naar de meest veilige oplossing voor alle weggebruikers in de op</text:p>
            <text:p text:style-name="considerans.al">dat moment tijdelijke situatie;</text:p>
            <text:p text:style-name="considerans.al">- dat indien noodzakelijk bekeken zal worden of aanvullende maatregelen nodig zijn;</text:p>
            <text:p text:style-name="considerans.al">- dat de gemeente in 2007 een wegsleepverordening heeft vastgesteld;</text:p>
            <text:p text:style-name="considerans.al">- dat is getracht om de noodzakelijke verkeersmaatregelen zo logisch mogelijk te laten zijn voor de</text:p>
            <text:p text:style-name="considerans.al">verschillende weggebruikers om daarmee de verkeersveiligheid zoveel mogelijk te waarborgen;</text:p>
            <text:p text:style-name="considerans.al">- dat de Hoofdstraat onderdeel is van diverse school/thuis-routes en de route naar andere</text:p>
            <text:p text:style-name="considerans.al">voorzieningen als bibliotheek, Winkelhof, zwembad, ziekenhuis, sportpark De Bloemerd enz.</text:p>
            <text:p text:style-name="considerans.al">- dat met name (brom)fietsers hinder kunnen ondervinden van de tijdelijke maatregelen;</text:p>
            <text:p text:style-name="considerans.al">- dat het juist voor de zelfstandigheid van kinderen belangrijk is dat er een veilige fietsroute is naar</text:p>
            <text:p text:style-name="considerans.al">de voor hen belangrijke bestemmingen;</text:p>
            <text:p text:style-name="considerans.al">- dat bij jonge kinderen het verkeersbewustzijn nog niet volledig is ontwikkeld, evenals het</text:p>
            <text:p text:style-name="considerans.al">besef/herkenning van gevaarlijke situaties en dat fietsende kinderen daarmee een kwetsbare</text:p>
            <text:p text:style-name="considerans.al">groep weggebruikers vormen;</text:p>
            <text:p text:style-name="considerans.al">- dat het van belang wordt geacht om deze tijdelijke maatregelen in een verkeersbesluit vast te</text:p>
            <text:p text:style-name="considerans.al">leggen;</text:p>
            <text:p text:style-name="considerans.al">- dat de gemeente daarmee in alle openbaarheid aangeeft welke afwegingen zijn gemaakt bij het</text:p>
            <text:p text:style-name="considerans.al">instellen van de tijdelijke verkeersmaatregelen;</text:p>
            <text:p text:style-name="considerans.al">- dat het concept verkeersbesluit gedurende 4 weken ter inzage heeft gelegen;</text:p>
            <text:p text:style-name="considerans.al">- dat hierop 1 zienswijzen is ontvangen;</text:p>
            <text:p text:style-name="considerans.al">- dat deze zienswijzen niet hebben geleid tot wijzigingen in de voorgestelde maatregelen;</text:p>
            <text:p text:style-name="considerans.al">- dat de bovenvermelde maatregelen worden genomen op basis van artikel 2 van de</text:p>
            <text:p text:style-name="considerans.al">Wegenverkeerswet (WVW) 1994 om de veiligheid op de weg te verzekeren voor de</text:p>
            <text:p text:style-name="considerans.al">weggebruikers;</text:p>
            <text:p text:style-name="considerans.al">- dat genoemde wegen in eigendom, beheer en onderhoud zijn bij de gemeente Leiderdorp;</text:p>
            <text:p text:style-name="considerans.al">- dat het college van burgemeester en wethouders van de gemeente Leiderdorp, overeenkomstig</text:p>
            <text:p text:style-name="considerans.al">artikel 18, lid 1 onder d van de WVW 1994, het bevoegd gezag is voor het nemen van dit</text:p>
            <text:p text:style-name="considerans.al">verkeersbesluit en dat deze bevoegdheid op grond van het mandaatbesluit van 29 januari 2013 is</text:p>
            <text:p text:style-name="considerans.al">gemandateerd aan de coördinator cluster ruimte van de afdeling Beleid;</text:p>
            <text:p text:style-name="considerans.al">- dat het in deze toch van belang wordt geacht dat uw college het besluit ondertekent;</text:p>
            <text:p text:style-name="considerans.al">- dat er overeenkomstig artikel 24 van het Besluit Administratieve Bepalingen inzake het Wegverkeer</text:p>
            <text:p text:style-name="considerans.al">(BABW) overleg is gevoerd met de politie Hollands Midden van het District Rijn- en Veenstreek, de</text:p>
            <text:p text:style-name="considerans.al">heer M.H.A. Geurts en dat er positief is geadviseerd.</text:p>
            <text:p text:style-name="considerans.al"/>
          </text:section>
          <text:section text:style-name="afkondiging" text:name="id_1_1_1_5">
            <text:p text:style-name="al-first"><text:span text:style-name="nadruk-vet">BESLUIT</text:span></text:p>
          </text:section>
        </text:section>
        <text:section text:style-name="regeling-tekst" text:name="id_1_1_2">
          <text:section text:style-name="tekst" text:name="id_1_1_1_1">
            <text:list text:style-name="lijst">
              <text:list-item>
                <text:number>1.</text:number>
                <text:p text:style-name="al-first">om de Hoofdstraat ter hoogte van de rijksweg A4 in fase 1 van 1september 2013 tot en met januari 2014 tijdelijk af te sluiten voor gemotoriseerd verkeer of zolang als nodig is gedurende de werkzaamheden voor de daadwerkelijke aanleg van de tweede tunnelbak. Om hiertoe aan beide zijden van het viaduct bord C1 RVV 1990 en onderbord OB54 RVV 1990 te plaatsen, conform bijgevoegde tekening;</text:p>
              </text:list-item>
              <text:list-item>
                <text:number>2.</text:number>
                <text:p text:style-name="al-first">om de Hoofdstraat ter hoogte van de rijksweg A4 in fase 2 van 1februari 2014 tot 1 april 2014 tijdelijk af te sluiten voor alle verkeer of zolang als nodig is gedurende de werkzaamheden voor de daadwerkelijke aanleg van de tweede tunnelbak. Om hiertoe aan beide zijden van het viaduct bord C01 RVV1990 te plaatsen, conform bijgevoegde tekeningen;</text:p>
              </text:list-item>
              <text:list-item>
                <text:number>3.</text:number>
                <text:p text:style-name="al-first">om diversen tijdelijke verkeersmaatregelen t.b.v. de omleggingen van de Hoofdstraat gedurende de werkzaamheden aan fase 1 en 2 conform bijgevoegde tekeningen in te stellen;</text:p>
              </text:list-item>
              <text:list-item>
                <text:number>4.</text:number>
                <text:p text:style-name="al-first">om gedurende de afsluiting voor gemotoriseerd verkeer voor voetgangers en (brom)fietsers een pad aan te wijzen dat deels door opengewerkte containers voert;</text:p>
              </text:list-item>
              <text:list-item>
                <text:number>5.</text:number>
                <text:p text:style-name="al-first">om dit besluit bij eerste mogelijkheid op de gebruikelijke wijze te publiceren in de Staatscourant en het Leiderdorps Weekblad;</text:p>
              </text:list-item>
              <text:list-item>
                <text:number>6.</text:number>
                <text:p text:style-name="al-first">om dit besluit gedurende een periode van 6 weken, conform de Awb-procedure, vanaf publicatie in de Staatscourant, ter inzage te leggen bij de balie van het gemeentehuis van Leiderdorp.</text:p>
              </text:list-item>
              <text:list-item>
                <text:number>7.</text:number>
                <text:p text:style-name="al-first">om een afschrift te zenden aan de politie Hollands-Midden, district Rijn- en Veenstreek in de persoon van de heer M.H.A. Geurts;</text:p>
              </text:list-item>
              <text:list-item>
                <text:number>8.</text:number>
                <text:p text:style-name="al-first">om eveneens een afschrift te zenden aan de gezamenlijke meldkamer van brandweer en EHD;</text:p>
              </text:list-item>
            </text:list>
            <text:p text:style-name="al-first"/>
          </text:section>
        </text:section>
        <text:section text:style-name="regeling-sluiting" text:name="id_1_1_3">
          <text:p text:style-name="dagtekening"><text:span text:style-name="plaats">Leiderdorp,</text:span><text:s/>20 augustus 2013</text:p>
          <text:section text:style-name="ondertekening" text:name="id_1_1_1_2">
            <text:p text:style-name="functie"/>
            <text:p text:style-name="functie">A.H. Schouten                          L.M. Driessen-Jansen</text:p>
            <text:p text:style-name="functie">secretaris                                 burgemeester</text:p>
            <text:p text:style-name="functie"/>
            <text:p text:style-name="deze"/>
          </text:section>
        </text:section>
        <text:h text:outline-level="1" text:style-name="tussenkop-vetcur">Mededelingen</text:h>
        <text:h text:outline-level="1" text:style-name="tussenkop-cur">Bezwaar- of beroepsclausule</text:h>
        <text:p text:style-name="al-first">Tegen dit besluit kan iedere belanghebbende op grond van het bepaalde in de Algemene wet bestuursrecht binnen 6 weken na de dag van openbare kennisgeving een gemotiveerd bezwaarschrift indienen bij het college van burgemeester en wethouders van Leiderdorp, Postbus 35, 2350 AA Leiderdorp.</text:p>
        <text:p text:style-name="al"/>
        <text:p text:style-name="al">Het bezwaarschrift moet ondertekend zijn en tenminste de naam en het adres van de indiener, de dagtekening, een omschrijving van het besluit waartegen het bezwaar is gericht en de gronden van het bezwaar bevatten. Degenen die een bezwaarschrift hebben ingediend kunnen, indien er sprake is van spoedeisend belang, tevens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Dit besluit ligt gedurende de termijn van zes weken na de dag van openbare kennisgeving ter inzage op het gemeentehuis te Leiderdorp, gevestigd aan Willem Alexanderlaan 1. U kunt dit besluit inzien gedurende de openingstijden van het gemeentehuis.</text:p>
        <text:p text:style-name="al"/>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tijdelijke maatregelen Hoofdstraat i.v.m. werkzaamheden verbreding A4</meta:user-defined>
    <meta:user-defined meta:name="OVERHEIDop.doctype">Officiële Publicaties, versie 1.1</meta:user-defined>
    <meta:user-defined meta:name="DCTERMS.W3CDTF/OVERHEIDop.jaargang">2013</meta:user-defined>
    <meta:user-defined meta:name="DCTERMS.W3CDTF/DCTERMS.available">28-08-2013</meta:user-defined>
    <meta:user-defined meta:name="OVERHEIDop.publicationIssue">24352</meta:user-defined>
    <meta:user-defined meta:name="OVERHEIDop.StcrtID/DC.identifier">stcrt-2013-24352</meta:user-defined>
    <meta:user-defined meta:name="OVERHEID.Organisatietype/OVERHEID.organisationType">gemeente</meta:user-defined>
    <meta:user-defined meta:name="OVERHEID.Gemeente/OVERHEID.authority">Leiderdorp</meta:user-defined>
    <meta:user-defined meta:name="OVERHEID.Gemeente/DC.creator">Leiderdorp</meta:user-defined>
    <meta:user-defined meta:name="OVERHEID.TaxonomieBeleidsagenda/OVERHEID.category">Verkeer | Weg</meta:user-defined>
    <meta:user-defined meta:name="OVERHEID.EPSG28992/DC.spatial">95971 462485</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xs:date/OVERHEIDop.startdatum">2013-09-01</meta:user-defined>
    <meta:user-defined meta:name="xs:date/OVERHEIDop.einddatum">2014-01-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3-8052</meta:user-defined>
    <meta:user-defined meta:name="OVERHEIDop.externeBijlage">exb-2013-8053</meta:user-defined>
    <meta:user-defined meta:name="OVERHEIDop.externeBijlage">exb-2013-8054</meta:user-defined>
    <meta:user-defined meta:name="OVERHEIDop.externeBijlage">exb-2013-8055</meta:user-defined>
    <meta:user-defined meta:name="OVERHEIDop.versieInformatie"/>
  </office:meta>
</office:document-meta>
</file>