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3" office:value-type="string" text:name="OVERHEIDop.jaargang"/>
        <text:user-field-decl office:string-value="22417" office:value-type="string" text:name="OVERHEIDop.publicationIssue"/>
        <text:user-field-decl office:value-type="date" text:name="DCTERMS.W3CDTF/DCTERMS.available" office:date-value="2013-08-05"/>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Verkeersbesluit Gemeente Almere: Opheffen van een gehandicaptenparkeerplaats op kenteken aan de Simon Carmiggeltstraat ter hoogte van huisnummer 43.<draw:frame draw:style-name="illustratie-standalone" text:anchor-type="paragraph" svg:width="4.0cm" svg:height="0.8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Steller: J.F.H. Ekkel</text:p>
            <text:p text:style-name="al">Dienst: Stadsbeheer</text:p>
            <text:p text:style-name="al">Nummer: DSO/2013/2993803ns</text:p>
            <text:p text:style-name="al">Datum: 1 augustus 2013</text:p>
            <text:p text:style-name="al"/>
            <text:p text:style-name="al"/>
            <text:p text:style-name="al"/>
            <text:p text:style-name="al"/>
            <text:p text:style-name="al">Burgemeester en wethouders van Almere,</text:p>
            <text:p text:style-name="al"><text:span text:style-name="nadruk-vet">Gelet op:</text:span></text:p>
            <text:p text:style-name="al">De bepalingen in de Wegenverkeerswet 1994, het Reglement Verkeersregels en Verkeerstekens 1990 (RVV 1990) en het Besluit Administratieve Bepalingen inzake het Wegverkeer (BABW) en de Algemene wet bestuursrecht;</text:p>
            <text:p text:style-name="al"><text:span text:style-name="nadruk-vet">Overwegende:</text:span></text:p>
            <text:p text:style-name="al">De dienst Stadsbeheer van de gemeente Almere heeft vanuit Servicepunt Z een verzoek ontvangen voor het opheffen van een gehandicaptenparkeerplaats op kenteken. De aanvraag voor het opheffen van de gehandicaptenparkeerplaats is ingediend en getoetst bij servicepunt Z. Uit het verzoek blijkt dat de gehandicaptenparkeerplaats niet langer in gebruik is. </text:p>
            <text:p text:style-name="al"><text:span text:style-name="nadruk-vet">Besluitverplichting:</text:span></text:p>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al"><text:span text:style-name="nadruk-vet">Uit het oogpunt van:</text:span></text:p>
            <text:list text:style-name="lijst">
              <text:list-item>
                <text:number>-</text:number>
                <text:p text:style-name="al-first">vrijheid van het verkeer;</text:p>
              </text:list-item>
              <text:list-item>
                <text:number>-</text:number>
                <text:p text:style-name="al-first">het in stand houden van de weg en het waarborgen van de bruikbaarheid daarvan. </text:p>
              </text:list-item>
            </text:list>
            <text:p text:style-name="al"><text:span text:style-name="nadruk-vet">Is het gewenst om:</text:span></text:p>
            <text:p text:style-name="al">De gehandicaptenparkeerplaats op kenteken op te heffen. De opheffing van de gehandicaptenparkeerplaats zal bewerkstelligd worden door het verwijderen van het verkeersbord E6 en onderbord OB309. Het verwijderen van deze verkeersborden zal ervoor zorgen dat de parkeerplaats niet langer gereserveerd is als gehandicaptenparkeerplaats op kenteken. Hierom zal het een openbare parkeerplaats worden. </text:p>
            <text:p text:style-name="al"><text:span text:style-name="nadruk-vet">Motivering:</text:span></text:p>
            <text:p text:style-name="al">Het verzoek tot opheffing ligt ten grondslag voor dit verkeersbesluit. Het verzoek is ingediend door Servicepunt Z. Deze partij een weloverwogen keuze tot opheffing gemaakt middels het toetsen van de situatie. Aanleiding tot opheffing kan bijvoorbeeld verhuizing van de rechthebbende zijn. </text:p>
            <text:p text:style-name="al"><text:span text:style-name="nadruk-vet">Gehoord</text:span></text:p>
            <text:p text:style-name="al">Overeenkomstig artikel 24 van het Besluit administratieve bepalingen inzake het wegverkeer is overleg geweest met de regiopolitie, korpsdeel Almere.</text:p>
            <text:p text:style-name="al"><text:span text:style-name="nadruk-vet">Financiën</text:span></text:p>
            <text:p text:style-name="al">De maatregel wordt uitgevoerd door de dienst Stadsbeheer en zal betaald worden uit budgetten van de dienst Stadsbeheer.</text:p>
            <text:p text:style-name="al"><text:span text:style-name="nadruk-vet">Communicatie</text:span></text:p>
            <text:p text:style-name="al">Van het besluit wordt een openbare bekendmaking geplaatst in de Staatscourant en op gemeenteblad.almere.nl. </text:p>
            <text:p text:style-name="al"><text:span text:style-name="nadruk-vet">BESLUITEN</text:span></text:p>
            <text:p text:style-name="al">Op grond van vorenstaande overwegingen besluit burgemeester en wethouder om:</text:p>
            <text:p text:style-name="al">1.door het verwijderen van het verkeersbord E6 met het onderbord OB309 (kenteken), van Bijlage 1 van het RVV 1990, een gehandicaptenparkeerplaats op kenteken op te heffen aan de Simon Carmiggeltstraat ter hoogte van huisnummer 43.</text:p>
            <text:p text:style-name="al">Almere, 1 augustus 2013</text:p>
            <text:p text:style-name="al">burgemeester en wethouders, </text:p>
            <text:p text:style-name="al">namens hen,</text:p>
            <text:p text:style-name="al">de afdelingsmanager Advies- en Ingenieursbureau</text:p>
            <text:p text:style-name="al">van Stadsbeheer</text:p>
            <text:p text:style-name="al">ing. R.W. Ravensbergen</text:p>
            <text:p text:style-name="al"><text:span text:style-name="nadruk-vet">Bezwaar- of beroepsclausule</text:span></text:p>
            <text:p text:style-name="al">Tegen deze beslissing kunnen belanghebbenden, op grond van artikel 7:1 van de Algemene wet bestuursrecht, schriftelijk bezwaar maken. Zij moeten dan binnen zes weken na bekendmaking in de Staatscourant, een gemotiveerd bezwaarschrift indienen bij het college van burgemeester en wethouders, postbus 12, 3310 AB Almere.</text:p>
            <text:p text:style-name="al">In het bezwaarschrift moet het volgende vermeld worden:</text:p>
            <text:list text:style-name="lijst">
              <text:list-item>
                <text:number>-</text:number>
                <text:p text:style-name="al-first">Naam en adres van de indiener;</text:p>
              </text:list-item>
              <text:list-item>
                <text:number>-</text:number>
                <text:p text:style-name="al-first">Datum;</text:p>
              </text:list-item>
              <text:list-item>
                <text:number>-</text:number>
                <text:p text:style-name="al-first">Omschrijving van het verkeersbesluit waartegen het bezwaar is gericht;</text:p>
              </text:list-item>
              <text:list-item>
                <text:number>-</text:number>
                <text:p text:style-name="al-first">Reden(en) waarom de indiener van het bezwaar het niet met het besluit een is;</text:p>
              </text:list-item>
              <text:list-item>
                <text:number>-</text:number>
                <text:p text:style-name="al-first">Handtekening van de indiener</text:p>
              </text:list-item>
            </text:list>
            <text:p text:style-name="al">Na het indienen van een bezwaarschrift blijft de genomen beslissing gelden, in ieder geval totdat het college van burgemeester en wethouders op het bezwaarschrift heeft beslist. Dit geldt niet indien de beslissing gebonden is aan een termijn die van rechtswegen verloopt.</text:p>
            <text:p text:style-name="al">Indien belanghebbende de beslissing op het bezwaarschrift niet kunnen afwachten, kunnen zij om een tijdelijke voorziening vragen bij de voorzieningenrechten: </text:p>
            <text:p text:style-name="al">Rechtbank Midden-Nederland</text:p>
            <text:p text:style-name="al">Afdeling bestuursrechts, o.v.v. bodemzaken <text:span text:style-name="nadruk-cur">of </text:span>voorlopige voorzieningen</text:p>
            <text:p text:style-name="al">Postbus 16005</text:p>
            <text:p text:style-name="al">3500 DA Utrecht</text:p>
            <text:p text:style-name="al">De rechter weegt hun belang af tegen het belang van de gemeente en neemt een tijdelijke beslissing of wijst het verzoek af.</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50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 Gemeente Almere: Opheffen van een gehandicaptenparkeerplaats op kenteken aan de Simon Carmiggeltstraat ter hoogte van huisnummer 43.</meta:user-defined>
    <meta:user-defined meta:name="OVERHEIDop.doctype">Officiële Publicaties, versie 1.1</meta:user-defined>
    <meta:user-defined meta:name="DCTERMS.W3CDTF/OVERHEIDop.jaargang">2013</meta:user-defined>
    <meta:user-defined meta:name="DCTERMS.W3CDTF/DCTERMS.available">05-08-2013</meta:user-defined>
    <meta:user-defined meta:name="OVERHEIDop.publicationIssue">22417</meta:user-defined>
    <meta:user-defined meta:name="OVERHEIDop.StcrtID/DC.identifier">stcrt-2013-22417</meta:user-defined>
    <meta:user-defined meta:name="OVERHEID.Organisatietype/OVERHEID.organisationType">gemeente</meta:user-defined>
    <meta:user-defined meta:name="OVERHEID.Gemeente/OVERHEID.authority">Almere</meta:user-defined>
    <meta:user-defined meta:name="OVERHEID.Gemeente/DC.creator">Almere</meta:user-defined>
    <meta:user-defined meta:name="OVERHEID.TaxonomieBeleidsagenda/OVERHEID.category">Verkeer | Weg</meta:user-defined>
    <meta:user-defined meta:name="OVERHEID.EPSG28992/DC.spatial">141230 485499</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