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239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11.1mm_ifm" style:family="text" style:name="ifm_span_font.bold_mt.11.1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398</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0mm" svg:width="49mm" text:anchor-type="paragraph" style:rel-height="scale" style:rel-width="scale"><draw:image draw:filter-name="PNG - Portable Network Graphics" xlink:actuate="onLoad" xlink:href="Pictures/stcrt-2013-22398-001.png" xlink:show="embed" xlink:type="simple"/></draw:frame>Bestemmingsplan gewijzigd vastgesteld ‘Natuurgebied Veluwe Ede 2013’, Ede</text:h>
      <text:p text:style-name="ifm_p_mt.11.1mm_ifm">Op 25 april 2013 heeft de gemeenteraad van Ede het <text:span text:style-name="ifm_span_font.bold_mt.11.1mm_ifm">bestemmingsplan ‘Natuurgebied Veluwe Ede 2013’ </text:span>gewijzigd vastgesteld. Dit vastgestelde bestemmingsplan heeft nummer 
                  <text:span text:style-name="ifm_span_font.bold_mt.11.1mm_ifm">NL.IMRO.0228.BP2012VELU0001-0301</text:span>
                  
               <text:span text:style-name="ifm_span_font.bold_mt.11.1mm_ifm">.</text:span></text:p>
      <text:h text:style-name="ifm_p_font.bold_mt.5.08mm_page.keep-with-next_ifm" text:outline-level="4">Inzage</text:h>
      <text:p text:style-name="ifm_p_mt.4.23mm_ifm">U kunt het plan en de daarbij behorende stukken van donderdag 8 augustus tot en met woensdag 18 september 2013 inzien bij de balie Bouwen, Wonen en Milieu in het Raadhuis De Doelen, Raadhuisplein 2 in Ede. Voor openingstijden zie www.ede.nl/openingstijden. Voor het maken van een afspraak kunt u bellen naar het nummer (0318) 680 336.</text:p>
      <text:p text:style-name="ifm_p_mt.3.7mm_ifm">Online kunt u terecht op www.ede.nl/bestemmingsplannen</text:p>
      <text:p text:style-name="ifm_p_ifm">Hier vindt u deze bekendmaking terug en een directe link naar het plan. Daarnaast kunt u het plan inzien op de landelijke voorziening www.ruimtelijkeplannen.nl.</text:p>
      <text:h text:style-name="ifm_p_font.bold_mt.5.08mm_page.keep-with-next_ifm" text:outline-level="4">Gebied en gevolg</text:h>
      <text:p text:style-name="ifm_p_mt.4.23mm_ifm">Het gebied beslaat het buitengebied van de gemeente Ede (Veluwe), dus exclusief het Agrarisch Buitengebied. Het grondgebied van het Nationale Park De Hoge Veluwe is eveneens niet in dit bestemmingsplan opgenomen, hiervoor is een apart bestemmingsplan vastgesteld.</text:p>
      <text:p text:style-name="ifm_p_mt.3.7mm_ifm">Het bestemmingsplan Natuurgebied Veluwe komt in het kader van het actualiseringsproject tot stand. Het plan is hoofdzakelijk conserverend van aard. Dat betekent dat de bestaande situatie is bestemd waarbij reeds verleende bouwvergunningen en vrijstellingen/ontheffingen zijn verwerkt.</text:p>
      <text:h text:style-name="ifm_p_font.bold-italic_mt.5.08mm_page.keep-with-next_ifm" text:outline-level="5">Recreatieterreinen</text:h>
      <text:p text:style-name="ifm_p_mt.4.23mm_ifm">De recreatieterreinen in dit gebied zijn niet opgenomen in dit bestemmingsplan. De gemeente Ede start in 2013 namelijk een apart bestemmingsplan voor de recreatieterreinen op de Veluwe.</text:p>
      <text:p text:style-name="ifm_p_mt.3.7mm_ifm">Bij de vaststelling zijn wijzigingen aangebracht op het plan zoals dat in ontwerp ter inzage heeft gelegen.</text:p>
      <text:h text:style-name="ifm_p_font.bold_mt.5.08mm_page.keep-with-next_ifm" text:outline-level="4">Nota van Wijzigingen</text:h>
      <text:p text:style-name="ifm_p_mt.4.23mm_ifm">Alle wijzigingen ten opzichte van het ontwerpbestemmingsplan zijn inzichtelijk gemaakt in de Nota van Wijzigingen. Voor een volledige beschrijving wordt hiernaar verwezen. De Nota van Wijzigingen kunt u digitaal raadplegen via bovenvermelde websites. Ook kunt u de Nota van Wijzigingen inzien bij de balie Bouwen, Wonen en Milieu in het Raadhuis De Doelen.</text:p>
      <text:p text:style-name="ifm_p_ifm">Voor de exacte wijzigingen verwijzen wij u naar het vastgestelde bestemmingsplan.</text:p>
      <text:h text:style-name="ifm_p_font.bold_mt.5.08mm_page.keep-with-next_ifm" text:outline-level="4">Beroep</text:h>
      <text:p text:style-name="ifm_p_mt.4.23mm_ifm">Bent u belanghebbende? Dan kunt u tijdens de inzageperiode schriftelijk beroep instellen bij de afdeling Bestuursrechtspraak van de Raad van State. Dit kan alleen wanneer u op tijd een zienswijze op het ontwerpplan heeft ingediend, of aan kunt tonen dat u hiertoe redelijkerwijs niet in staat bent geweest, of wanneer u bezwaar heeft tegen de wijziging(en) van het vastgestelde plan ten opzichte van het ontwerpplan.</text:p>
      <text:p text:style-name="ifm_p_ifm">Daarnaast kunt u gedurende deze periode een verzoek om voorlopige voorziening indienen bij de voorzitter van de genoemde afdeling. Zonder dat treedt het vastgestelde plan in werking direct na afloop van de beroepstermijn. Als naast het beroepschrift een verzoek om voorlopige voorziening is ingediend, treedt het besluit niet in werking voordat op dat verzoek is beslist.</text:p>
      <text:p text:style-name="ifm_p_ifm">Zowel het beroepsschrift als het verzoek om voorlopige voorziening stuurt u naar: Afdeling Bestuursrechtspraak van de Raad van State, postbus 20019, 2500 EA Den Haag.</text:p>
      <text:p text:style-name="ifm_p_font.italic_mt.3.7mm_ifm">
                  Ede,
                   7 augustus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2398</text:span><text:tab/>7 augustus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2398</text:span><text:tab/>7 augustus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gewijzigd vastgesteld ‘Natuurgebied Veluwe Ede 2013’, Ede</dc:title>
    <meta:user-defined meta:name="OVERHEID.Gemeente/DC.creator">Ede</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239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2398</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gewijzigd vastgesteld ‘Natuurgebied Veluwe Ede 2013’, Ede</meta:user-defined>
    <meta:user-defined meta:name="DCTERMS.alternative">Bestemmingsplan gewijzigd vastgesteld ‘Natuurgebied Veluwe Ede 2013’, Ede</meta:user-defined>
    <meta:user-defined meta:name="DCTERMS.W3CDTF/DCTERMS.available">2013-08-07</meta:user-defined>
    <meta:user-defined meta:name="OVERHEIDop.Ruimtelijkplan/OVERHEIDop.bekendmakingBetreffendePlan">NL.IMRO.0228.BP2012VELU0001-0301</meta:user-defined>
  </office:meta>
</office:document-meta>
</file>