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174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mt.11.1mm_ifm" style:family="text" style:name="ifm_span_font.bold_mt.11.1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740</text:p>
          </table:table-cell>
        </table:table-row>
        <table:table-row table:style-name="staatscourant.koprow1">
          <table:covered-table-cell/>
          <table:covered-table-cell/>
          <table:table-cell office:value-type="string" table:style-name="staatscourant.publicatiedatumcel">
            <text:p>31 jul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9mm" svg:width="49mm" text:anchor-type="paragraph" style:rel-height="scale" style:rel-width="scale"><draw:image draw:filter-name="PNG - Portable Network Graphics" xlink:actuate="onLoad" xlink:href="Pictures/stcrt-2013-21740-001.png" xlink:show="embed" xlink:type="simple"/></draw:frame>Gewijzigd vastgesteld bestemmingsplan ‘Geleen Centrum’, Sittard-Geleen</text:h>
      <text:p text:style-name="ifm_p_mt.11.1mm_ifm">Burgemeester en wethouders van Sittard-Geleen maken ingevolge artikel 3.8 van de Wet ruimtelijke ordening bekend dat het gewijzigd vastgestelde bestemmingsplan Geleen Centrum <text:span text:style-name="ifm_span_font.bold_mt.11.1mm_ifm">ter inzage</text:span> ligt. Dit plan is door de gemeenteraad op 26 juni 2013 gewijzigd vastgesteld.</text:p>
      <text:p text:style-name="ifm_p_mt.3.7mm_ifm">Het plangebied wordt globaal begrensd door de Henri Hermanslaan/Victoriastraat/Dr. Poelslaan in het noorden en de Parallelweg/Mauritslaan/Molenstraat aan de westzijde. In het oosten wordt het plangebied begrensd door de Eloystraat/Joannesstraat/Op de Vey/Parklaan/Nachtegaalstraat. De zuidzijde van het plangebied wordt gevormd door de Mauritslaan/Prins de Lignestraat/Rijksweg Zuid/Leeuwerikstraat/Nachtegaalstraat/Kummenaedestraat.</text:p>
      <text:p text:style-name="ifm_p_mt.3.7mm_ifm">Het bestemmingsplan beoogt het actualiseren en conserveren van de huidige planologische situatie.</text:p>
      <text:p text:style-name="ifm_p_ifm">De wijzigingen hebben onder meer betrekking op de weergave van de panden Salmstraat 56, 58, 64 tot en met 68 en 100 tot en met 106 op de verbeelding. Tevens is het pand Markt 5 geheel binnen de bestemming Centrum 1 opgenomen, waarbij kantoren en maatschappelijke voorzieningen ook op de verdieping mogelijk zijn. Het vastgestelde ‘Uitvoeringsbeleid Reclame en Terrassen’ is eveneens in het bestemmingsplan opgenomen.</text:p>
      <text:h text:style-name="ifm_p_font.bold_mt.5.08mm_page.keep-with-next_ifm" text:outline-level="4">Ter inzage</text:h>
      <text:p text:style-name="ifm_p_mt.4.23mm_ifm">Het bestemmingsplan ligt vanaf 1 augustus 2013 voor eenieder ter inzage bij de balie Vergunningen van de Stadswinkel Geleen, Markt 1 te Geleen.</text:p>
      <text:p text:style-name="ifm_p_ifm">De openingstijden van de balie zijn dagelijks van 9.00 uur tot 12.00 uur en buiten deze tijden op afspraak.</text:p>
      <text:p text:style-name="ifm_p_mt.3.7mm_ifm">Het bestemmingsplan is tevens in te zien op: www.ruimtelijkeplannen.nl.</text:p>
      <text:p text:style-name="ifm_p_mt.3.7mm_ifm">Binnen de termijn van terinzagelegging kan schriftelijk <text:span text:style-name="ifm_span_font.bold_ifm">beroep</text:span> worden ingesteld bij de Afdeling bestuursrechtspraak van de Raad van State (postbus 20019, 2500 EA Den Haag) door:</text:p>
      <text:p text:style-name="ifm_p_indent.-5mm_mleft.5mm_ifm">–<text:tab/>een belanghebbende die naar aanleiding van het ontwerpbestemmingsplan tijdig een zienswijze heeft ingediend</text:p>
      <text:p text:style-name="ifm_p_indent.-5mm_mleft.5mm_ifm">–<text:tab/>een belanghebbende die aantoont redelijkerwijs niet in staat te zijn geweest een zienswijze naar voren te brengen.</text:p>
      <text:p text:style-name="ifm_p_mt.3.7mm_ifm">Het vaststellingsbesluit treedt in werking daags na afloop van de beroepstermijn, tenzij binnen deze termijn een verzoek om <text:span text:style-name="ifm_span_font.bold_ifm">voorlopige voorziening</text:span> is ingediend bij de Voorzitter van de Afdeling bestuursrechtspraak van de Raad van State (eveneens postbus 20019, 2500 EA Den Haag). In dat geval treedt het besluit niet in werking totdat op dat verzoek is beslist.</text:p>
      <text:p text:style-name="ifm_p_ifm">Tegen de gewijzigde onderdelen van het plan kan een ieder bij de Afdeling bestuursrechtspraak van de Raad van State beroep instellen.</text:p>
      <text:p text:style-name="ifm_p_font.italic_mt.3.7mm_ifm">
                   31 juli 2013
               </text:p>
      <text:p text:style-name="ifm_p_font.italic_mt.3.7mm_ifm">Burgemeester en wethouders van Sittard-Gel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1740</text:span><text:tab/>31 jul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1740</text:span><text:tab/>31 jul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 vastgesteld bestemmingsplan ‘Geleen Centrum’, Sittard-Geleen</dc:title>
    <meta:user-defined meta:name="OVERHEID.Gemeente/DC.creator">Sittard-Gel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174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1740</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 vastgesteld bestemmingsplan ‘Geleen Centrum’, Sittard-Geleen</meta:user-defined>
    <meta:user-defined meta:name="DCTERMS.alternative">Gewijzigd vastgesteld bestemmingsplan ‘Geleen Centrum’, Sittard-Geleen</meta:user-defined>
    <meta:user-defined meta:name="DCTERMS.W3CDTF/DCTERMS.available">2013-07-31</meta:user-defined>
    <meta:user-defined meta:name="OVERHEIDop.Ruimtelijkplan/OVERHEIDop.bekendmakingBetreffendePlan"/>
  </office:meta>
</office:document-meta>
</file>