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style="urn:oasis:names:tc:opendocument:xmlns:style:1.0" xmlns:svg="urn:oasis:names:tc:opendocument:xmlns:svg-compatible:1.0" xmlns:table="urn:oasis:names:tc:opendocument:xmlns:table:1.0" xmlns:text="urn:oasis:names:tc:opendocument:xmlns:text:1.0" xmlns:xlink="http://www.w3.org/1999/xlink" xmlns:draw="urn:oasis:names:tc:opendocument:xmlns:drawing:1.0" xmlns:fo="urn:oasis:names:tc:opendocument:xmlns:xsl-fo-compatible:1.0" xmlns:office="urn:oasis:names:tc:opendocument:xmlns:office:1.0" office:version="1.2">
  <office:automatic-styles>
    <style:style style:family="section" style:name="section">
      <style:section-properties fo:margin-left="55mm"/>
    </style:style>
  </office:automatic-styles>
  <office:body>
    <office:text>
      <text:user-field-decls>
        <text:user-field-decl office:string-value="Staatscourant" office:value-type="string" text:name="OVERHEIDop.publicationName"/>
        <text:user-field-decl office:string-value="2013" office:value-type="string" text:name="OVERHEIDop.jaargang"/>
        <text:user-field-decl office:string-value="20499" office:value-type="string" text:name="OVERHEIDop.publicationIssue"/>
        <text:user-field-decl office:value-type="date" text:name="DCTERMS.W3CDTF/DCTERMS.available" office:date-value="2013-07-17"/>
        <text:user-field-decl office:string-value="STAATSCOURANT" office:value-type="string" text:name="titel"/>
        <text:user-field-decl office:string-value="Officiële uitgave van het Koninkrijk der Nederlanden sinds 1814." office:value-type="string" text:name="subtitel"/>
      </text:user-field-decls>
      <text:section text:style-name="kop" text:name="id_1_1">
        <text:h text:outline-level="1" text:style-name="titel-3">VERKEERSBESLUIT GEMEENTE VLISSINGEN<draw:frame draw:style-name="illustratie-standalone" text:anchor-type="paragraph" svg:width="4.0cm" svg:height="2.9cm"><draw:image xlink:href="Pictures/logo.png" xlink:type="simple"/></draw:frame></text:h>
      </text:section>
      <text:section text:style-name="regeling" text:name="id_1_2">
        <text:section text:style-name="aanhef" text:name="id_1_1_1">
          <text:section text:style-name="considerans" text:name="id_1_1_1_1"/>
          <text:section text:style-name="afkondiging" text:name="id_1_1_1_2">
            <text:p text:style-name="al-first"><text:span text:style-name="nadruk-vet">Besluit</text:span></text:p>
          </text:section>
        </text:section>
        <text:section text:style-name="regeling-tekst" text:name="id_1_1_2">
          <text:section text:style-name="tekst" text:name="id_1_1_1_1">
            <text:p text:style-name="al-first">Op grond van artikel 18, eerste lid, onder d van de wegenverkeerswet 1994 (hierna de WVW 1994) zijn wij bevoegd om dit verkeersbesluit te nemen.</text:p>
            <text:p text:style-name="al">Burgemeester en wethouders hebben besloten een parkeerschijfzone aan te brengen op de Prins Hendrikweg, op het wegvlak tussen nummer 2 en de Visserijkade.</text:p>
            <text:h text:outline-level="1" text:style-name="tussenkop">Aanleiding</text:h>
            <text:p text:style-name="al">Binnen het Kenniswerfgebied zijn naast de woningen ook bedrijven en scholen gevestigd. Personeel, studenten en bezoekers parkeren in dit gebied, dicht bij hun bestemming. Scholen en bedrijven hebben een verantwoordelijkheid om dit parkeren te organiseren op eigen terrein. De scholen hebben hiervoor parkeerterreinen aangelegd.</text:p>
            <text:p text:style-name="al">In het openbaar gebied is tevens ruimte om bezoekersparkeren op te vangen.</text:p>
            <text:p text:style-name="al">Parkeren binnen het Kenniswerfgebied mag alleen in de vakken. Dit geeft op de Prins Hendrikweg problemen omdat de openbare ruimte met name wordt gebruikt door lang parkerende bezoekers. Hierdoor is het voor de bedrijven die hier gevestigd zijn onvoldoende mogelijk om kort parkerende bezoekers een parkeergelegenheid te bieden. </text:p>
            <text:p text:style-name="al">De gemeente heeft besloten om bezoekersparkeren op de Prins Hendrikweg te organiseren door het instellen van een parkeerschijfzone. Deze zone betreft 16 parkeerplaatsen, waar bezoekers maximaal 1 uur mogen parkeren. Deze tijd dienen bezoekers middels een parkeerschijf aan te geven.</text:p>
            <text:h text:outline-level="1" text:style-name="tussenkop-vet"><text:span text:style-name="nadruk-vet">Gelet op de belangen die bij een dergelijk verkeersbesluit een rol kunnen spelen, hebben Burgemeester en wethouders van Vlissingen besloten om de uniforme openbare voorbereidingsprocedure ingevolge de Algemene wet bestuursrecht te volgen (Afdeling 3.4).</text:span></text:h>
            <text:p text:style-name="al">De bekendmaking van de ter inzage legging van het ontwerp verkeersbesluit met de daarop betrekking hebbende stukken en de mogelijkheid zienswijzen kenbaar te maken, werd op 22-05-2013 gepubliceerd in de Staatscourant en Blauw Geruite Kiel. </text:p>
            <text:h text:outline-level="1" text:style-name="tussenkop-vet"><text:span text:style-name="nadruk-vet">E</text:span><text:span text:style-name="nadruk-vet">r is éé</text:span><text:span text:style-name="nadruk-vet">n zienswijze binnen gekomen tegen</text:span><text:span text:style-name="nadruk-vet"> het ontwerp besluit. In deze zienswijze werd de gemeente verzocht af te zien van het voorgenomen besluit omdat er behoefte is aan langparkeerplaatsen op de Prins Hendrikweg.</text:span><text:span text:style-name="nadruk-vet"/><text:span text:style-name="nadruk-vet">De gemeente heeft naar aanleiding van deze zienswijze het besluit niet aangepast omdat zij van mening is dat bedrijven en instellingen een verantwoordelijkheid hebben voor het organiseren van parkeren op eigen terrein. Ook heeft de gemeente een nieuwe parkeerterrein gerealiseerd aan de Visserijkade, gelegen op loopafstand van de betreffende partij. Dit parkeerterrein biedt een voldoende alternatief voor de vraag naar langparkeerplaatsen in het openbaar gebied. De parkeerplaatsen op de Prins Hendrikweg worden middels de parkeerschijfzone beschikbaar gesteld aan kort parkerende bezoekers die, door te parkeren in deze vakken, een korte periode kunnen parkeren in de directe nabijheid van hun bestemming. </text:span></text:h>
            <text:h text:outline-level="1" text:style-name="tussenkop"/>
            <text:h text:outline-level="1" text:style-name="tussenkop">Wettelijke grondslag</text:h>
            <text:p text:style-name="al">Op grond van artikel 15, eerste lid, van de WVW 1994 moet een verkeersbesluit worden genomen voor de plaatsing of verwijdering van de in artikel 12 van het Besluit administratieve bepalingen inzake het wegverkeer (hierna BABW) genoemde verkeerstekens, alsmede voor onderborden voor zover daardoor een gebod of verbod ontstaat of wordt gewijzigd. </text:p>
            <text:h text:outline-level="1" text:style-name="tussenkop">Motivering </text:h>
            <text:p text:style-name="al">Uit het oogpunt van het voorkomen of beperken van door het verkeer veroorzaakte aantasting van het karakter of van de functie van objecten of gebieden (artikel 2, lid 2 onder b van de WVW 1994) is het gewenst om op de Prins Hendrikweg, op het wegvlak tussen nummer 2 en de Visserijkade, een parkeerschijfzone in te richten. </text:p>
            <text:p text:style-name="al">Door het aanbrengen van een blauwe streep op belijning van de parkeervakken van 16 parkeerplaatsen en het plaatsen van bord E10 en E11 wordt de weggebruiken duidelijk gemaakt dat men maximaal 1 uur mag parkeren op deze zone van parkeerplaatsen. De automobilist dient met een parkeerschijf zijn aankomsttijd aan te geven. </text:p>
            <text:p text:style-name="al">Met deze maatregel wordt beoogd om kort parkerende bezoekers de ruimte te geven om op deze parkeerplaatsen te parkeren. Lang parkerende bezoekers dienen een andere parkeerplaats te zoeken.</text:p>
            <text:p text:style-name="al">Automobilisten welke lang willen parkeren aan de Prins Hendrikweg dienen op eigen terrein of op een van de openbare parkeerplaatsen aan de Prins Hendrikweg buiten deze parkeerschijfzone, aan de Edisonweg of op het parkeerterrein aan de Visserijkade, waar de gemeente begin 2013, 67 nieuwe openbare parkeerplaatsen heeft gerealiseerd. </text:p>
            <text:h text:outline-level="1" text:style-name="tussenkop">Overleg </text:h>
            <text:p text:style-name="al">Overeenkomstig artikel 24 van het Besluit administratieve bepalingen inzake het wegverkeer</text:p>
            <text:p text:style-name="al">is overleg gepleegd met de beleidsmedewerker BABW van de Politie Zeeland, die daartoe is bevoegd krachtens mandaat van de korpschef. </text:p>
            <text:h text:outline-level="1" text:style-name="tussenkop">Procedure</text:h>
            <text:p text:style-name="al">Burgemeester en wethouders hebben op deze procedure de uniforme openbare voorbereidingsprocedure van afdeling 3.4 van de Algemene wet bestuursrecht van toepassing verklaard. Voorafgaand aan dit verkeersbesluit hebben zij een ontwerp-verkeersbesluit genomen, dat van 20-02-2013 tot en met 03-04-2013 in het gemeentehuis ter inzage heeft gelegen. Belanghebbenden konden gedurende deze periode tegen het ontwerpbesluit mondeling of schriftelijk hun zienswijzen kenbaar maken. </text:p>
            <text:p text:style-name="al">Tegen het verkeersbesluit kunnen geen bezwaarschriften worden ingediend. Een beroepschrift bij de Rechtbank Zeeland – West-Brabant tegen het verkeersbesluit kan gedurende zes weken na de dag van deze bekendmaking alleen nog worden ingediend door belanghebbenden die hun zienswijze tegen het ontwerp verkeersbesluit hebben ingediend en door belanghebbenden aan wie redelijkerwijs niet kan worden verweten dat zij niet overeenkomstig afdeling 3.4 van de Algemene wet bestuursrecht hun zienswijze tegen het ontwerpbesluit bij burgemeester en wethouders kenbaar hebben gemaakt.</text:p>
            <text:p text:style-name="al">Het beroepschrift richt u aan: Rechtbank Zeeland-West-Brabant, Team Bestuursrecht, Postbus 90006, 4800 PA Breda. Voor het behandelen van een beroepschrift wordt griffierecht geheven; dit recht bedraagt € 165,-- voor natuurlijke personen (individuele personen) en € 310,-- voor niet-natuurlijke personen (zoals verenigingen, stichtingen, B.V.’s)</text:p>
            <text:p text:style-name="al">Hoogachtend,                                                 </text:p>
            <text:p text:style-name="al">burgemeester en wethouders van Vlissingen,</text:p>
            <text:p text:style-name="al">namens het college</text:p>
            <text:p text:style-name="al">het hoofd van de afdeling Strategie, Beleid en Projecten</text:p>
            <text:p text:style-name="al">drs. J.H. Mulder</text:p>
            <text:p text:style-name="al">16-07-2013</text:p>
          </text:section>
        </text:section>
      </text:section>
    </office:text>
  </office:body>
</office:document-content>
</file>

<file path=styles.xml><?xml version="1.0" encoding="utf-8"?>
<office:document-styles xmlns:draw="urn:oasis:names:tc:opendocument:xmlns:drawing:1.0" xmlns:fo="urn:oasis:names:tc:opendocument:xmlns:xsl-fo-compatible:1.0" xmlns:number="urn:oasis:names:tc:opendocument:xmlns:datastyle:1.0" xmlns:office="urn:oasis:names:tc:opendocument:xmlns:offic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name="DejaVu Sans" svg:font-family="'DejaVu Sans'"/>
  </office:font-face-decls>
  <office:styles>
    <style:default-style style:family="paragraph">
      <style:paragraph-properties style:font-independent-line-spacing="true" fo:hyphenation-ladder-count="no-limit"/>
      <style:text-properties style:font-family-generic="swiss" style:font-name="DejaVu Sans" style:letter-kerning="true" fo:color="#000000" fo:country="NL" fo:font-size="9.06pt" fo:hyphenate="true" fo:hyphenation-push-char-count="2" fo:hyphenation-remain-char-count="2" fo:language="nl"/>
    </style:default-style>
    <style:default-style style:family="table">
      <style:table-properties style:width="190mm" table:align="margins" fo:margin-left="-35mm" fo:margin-right="0mm"/>
    </style:default-style>
    <style:default-style style:family="table-cell">
      <style:paragraph-properties style:font-independent-line-spacing="true" fo:hyphenation-ladder-count="no-limit"/>
      <style:text-properties style:font-family-generic="swiss" style:font-name="DejaVu Sans" style:letter-kerning="true" fo:color="#000000" fo:country="NL" fo:font-size="6pt" fo:hyphenate="true" fo:hyphenation-push-char-count="2" fo:hyphenation-remain-char-count="2" fo:language="nl"/>
    </style:default-style>
    <style:style style:family="paragraph" style:name="default">
      <style:paragraph-properties style:font-independent-line-spacing="true" fo:hyphenation-ladder-count="no-limit"/>
      <style:text-properties style:font-family-generic="swiss" style:font-name="DejaVu Sans" style:letter-kerning="true" fo:color="#000000" fo:country="NL" fo:font-size="9.06pt" fo:hyphenate="true" fo:hyphenation-push-char-count="2" fo:hyphenation-remain-char-count="2" fo:language="nl"/>
    </style:style>
    <style:style style:family="table" style:name="default">
      <style:table-properties style:width="190mm" table:align="margins" fo:margin-left="-35mm" fo:margin-right="0mm"/>
    </style:style>
    <style:style style:family="table-cell" style:name="default_table_cell">
      <style:paragraph-properties style:font-independent-line-spacing="true" fo:hyphenation-ladder-count="no-limit"/>
      <style:text-properties style:font-family-generic="swiss" style:font-name="DejaVu Sans" style:letter-kerning="true" fo:color="#000000" fo:country="NL" fo:font-size="6pt" fo:hyphenate="true" fo:hyphenation-push-char-count="2" fo:hyphenation-remain-char-count="2" fo:language="nl"/>
    </style:style>
    <text:list-style style:name="lijst">
      <text:list-level-style-bullet text:bullet-char="–" text:level="1">
        <style:list-level-properties text:min-label-width="8mm" text:space-before="0mm"/>
      </text:list-level-style-bullet>
    </text:list-style>
    <text:list-style style:name="considerans.lijst">
      <text:list-level-style-bullet text:bullet-char="–" text:level="1">
        <style:list-level-properties text:min-label-width="8mm" text:space-before="0mm"/>
      </text:list-level-style-bullet>
    </text:list-style>
    <style:style style:family="paragraph" style:name="titel-3" style:parent-style-name="default">
      <style:paragraph-properties fo:keep-together="always" fo:keep-with-next="always" fo:margin-bottom="2mm" fo:margin-top="3mm"/>
      <style:text-properties fo:font-size="12.786pt" fo:font-weight="bold" fo:hyphenate="false"/>
    </style:style>
    <style:style style:family="paragraph" style:name="titel-6" style:parent-style-name="default">
      <style:paragraph-properties fo:keep-together="always" fo:keep-with-next="always" fo:margin-bottom="2mm" fo:margin-top="3mm"/>
      <style:text-properties fo:font-size="10.66pt" fo:font-weight="bold" fo:hyphenate="false"/>
    </style:style>
    <style:style style:family="paragraph" style:name="titel-7" style:parent-style-name="default">
      <style:paragraph-properties fo:keep-together="always" fo:keep-with-next="always" fo:margin-bottom="2mm" fo:margin-top="3mm"/>
      <style:text-properties fo:font-size="10.66pt" fo:font-style="italic" fo:font-weight="bold" fo:hyphenate="false"/>
    </style:style>
    <style:style style:family="paragraph" style:name="titel-officieel-3" style:parent-style-name="default">
      <style:paragraph-properties fo:keep-together="always" fo:keep-with-next="always" fo:margin-bottom="2mm" fo:margin-top="3mm"/>
      <style:text-properties fo:font-size="10.66pt" fo:font-weight="bold" fo:hyphenate="false"/>
    </style:style>
    <style:style style:family="paragraph" style:name="titel-officieel-6" style:parent-style-name="default">
      <style:paragraph-properties fo:keep-together="always" fo:keep-with-next="always" fo:margin-bottom="2mm" fo:margin-top="3mm"/>
      <style:text-properties fo:font-size="10.66pt" fo:font-weight="bold" fo:hyphenate="false"/>
    </style:style>
    <style:style style:family="paragraph" style:name="titel-officieel-7" style:parent-style-name="default">
      <style:paragraph-properties fo:keep-together="always" fo:keep-with-next="always" fo:margin-bottom="2mm" fo:margin-top="3mm"/>
      <style:text-properties fo:font-style="italic" fo:font-weight="bold" fo:hyphenate="false"/>
    </style:style>
    <style:style style:family="paragraph" style:name="subtitel" style:parent-style-name="default">
      <style:paragraph-properties fo:keep-together="always" fo:keep-with-next="always" fo:margin-bottom="2mm" fo:margin-top="3mm"/>
      <style:text-properties fo:font-weight="bold" fo:hyphenate="false"/>
    </style:style>
    <style:style style:family="paragraph" style:name="subtitel-grijs" style:parent-style-name="subtitel">
      <style:text-properties fo:color="#808080"/>
    </style:style>
    <style:style style:family="paragraph" style:name="staatscourant-titel" style:parent-style-name="default">
      <style:paragraph-properties fo:keep-together="always" fo:keep-with-next="always"/>
      <!-- zou ~64pt moeten zijn, maar dat is veel te groot -->
      <style:text-properties style:text-scale="75%" fo:color="#0066aa" fo:font-size="50pt" fo:font-weight="bold" fo:text-transform="uppercase"/>
    </style:style>
    <style:style style:family="paragraph" style:name="staatscourant-subtitel" style:parent-style-name="default">
      <style:paragraph-properties fo:keep-together="always" fo:keep-with-next="always"/>
      <style:text-properties style:text-scale="75%" fo:color="#0066aa" fo:font-size="12.786pt" fo:hyphenate="false"/>
    </style:style>
    <style:style style:family="section" style:name="staatscourant">
    </style:style>
    <style:style style:family="section" style:name="algemeen">
    </style:style>
    <style:style style:family="section" style:name="divisie">
    </style:style>
    <style:style style:family="section" style:name="al-groep">
    </style:style>
    <style:style style:family="section" style:name="kop">
    </style:style>
    <style:style style:family="section" style:name="vrije-tekst">
    </style:style>
    <style:style style:family="section" style:name="tekst-goed">
    </style:style>
    <style:style style:family="section" style:name="tekst-sluiting">
    </style:style>
    <style:style style:family="section" style:name="regeling">
    </style:style>
    <style:style style:family="section" style:name="regeling-sluiting">
    </style:style>
    <style:style style:family="section" style:name="aanhef">
    </style:style>
    <style:style style:family="section" style:name="context">
    </style:style>
    <style:style style:family="paragraph" style:name="context.al">
      <style:paragraph-properties fo:margin-bottom="1mm" fo:margin-top="1mm"/>
      <style:text-properties fo:font-style="italic"/>
    </style:style>
    <style:style style:family="section" style:name="considerans">
    </style:style>
    <style:style style:family="section" style:name="afkondiging">
    </style:style>
    <style:style style:family="section" style:name="regeling-tekst">
    </style:style>
    <style:style style:family="section" style:name="slotformulering">
    </style:style>
    <style:style style:family="paragraph" style:name="considerans.al">
    </style:style>
    <style:style style:family="paragraph" style:name="considerans.al-grondslag">
    </style:style>
    <style:style style:family="paragraph" style:name="considerans.al-gehoord">
    </style:style>
    <style:style style:family="paragraph" style:name="wie">
      <style:paragraph-properties fo:margin-top="2mm"/>
    </style:style>
    <style:style style:family="paragraph" style:name="tussenkop-vet">
      <style:paragraph-properties fo:margin-top="3mm"/>
      <style:text-properties fo:font-weight="bold"/>
    </style:style>
    <style:style style:family="paragraph" style:name="tussenkop-vetcur">
      <style:paragraph-properties fo:margin-top="3mm"/>
      <style:text-properties fo:font-style="italic" fo:font-weight="bold"/>
    </style:style>
    <style:style style:family="paragraph" style:name="tussenkop-cur">
      <style:paragraph-properties fo:margin-top="3mm"/>
      <style:text-properties fo:font-style="italic"/>
    </style:style>
    <style:style style:family="paragraph" style:name="tussenkop-rom">
    </style:style>
    <style:style style:family="paragraph" style:name="intitule">
    </style:style>
    <style:style style:family="paragraph" style:name="wij">
    </style:style>
    <style:style style:family="section" style:name="ondertekening">
    </style:style>
    <style:style style:family="paragraph" style:name="gegeven">
    </style:style>
    <style:style style:family="text" style:name="dagtekening">
    </style:style>
    <style:style style:family="text" style:name="koning">
    </style:style>
    <style:style style:family="text" style:name="plaats">
    </style:style>
    <style:style style:family="paragraph" style:name="functie">
    </style:style>
    <style:style style:family="paragraph" style:name="naam">
    </style:style>
    <style:style style:family="paragraph" style:name="deze">
    </style:style>
    <style:style style:family="text" style:name="sup">
    </style:style>
    <style:style style:family="text" style:name="voornaam">
    </style:style>
    <style:style style:family="text" style:name="achternaam">
    </style:style>
    <style:style style:family="text" style:name="nadruk-cur">
    </style:style>
    <style:style style:family="text" style:name="nadruk-vet">
      <style:text-properties fo:font-weight="bold"/>
    </style:style>
    <style:style style:family="paragraph" style:name="al-first" style:parent-style-name="default">
    </style:style>
    <style:style style:family="paragraph" style:name="al" style:parent-style-name="default">
      <style:paragraph-properties fo:text-indent="3.5mm"/>
    </style:style>
    <style:style style:family="text" style:name="nr">
      <style:text-properties fo:color="#f7931d" fo:font-size="12.786pt"/>
    </style:style>
    <style:style style:family="paragraph" style:name="headerright" style:parent-style-name="default">
      <style:paragraph-properties fo:line-height="5mm" fo:text-align="end"/>
    </style:style>
    <style:style style:family="text" style:name="boldorange">
      <style:text-properties fo:color="#f7931d" fo:font-weight="bold"/>
    </style:style>
    <style:style style:family="paragraph" style:name="footer" style:parent-style-name="default">
      <style:text-properties fo:font-weight="bold"/>
    </style:style>
    <style:style style:family="text" style:name="uitgave">
      <style:text-properties fo:color="#0066aa" fo:font-weight="bold"/>
    </style:style>
    <!-- TODO: "plaatje" as graphic style not part of original styles,
    was a paragraph style before, which could not been applied like that
    The settings below are made-up to have something at all -->
    <style:style style:family="graphic" style:name="plaatje" style:parent-style-name="default">
      <style:graphic-properties style:horizontal-pos="right" style:horizontal-rel="paragraph-content" style:vertical-pos="top" style:vertical-rel="paragraph-content"/>
    </style:style>
    <style:style style:family="graphic" style:name="illustratie">
      <style:graphic-properties style:horizontal-pos="center" style:horizontal-rel="paragraph" style:number-wrapped-paragraphs="2" style:vertical-pos="top" style:vertical-rel="paragraph" style:wrap="none"/>
    </style:style>
    <style:style style:family="graphic" style:name="illustratie-standalone">
      <style:graphic-properties style:horizontal-pos="right" style:horizontal-rel="paragraph" style:vertical-pos="top" style:vertical-rel="paragraph"/>
    </style:style>
    <number:date-style number:automatic-order="true" style:name="dag">
      <number:day/>
      <number:text> </number:text>
      <number:month number:style="long" number:textual="true"/>
    </number:date-style>
    <number:date-style number:automatic-order="true" style:name="jaar">
      <number:year number:style="long"/>
    </number:date-style>
    <number:date-style number:automatic-order="true" style:name="datumvoluit">
      <number:day/>
      <number:text> </number:text>
      <number:month number:style="long" number:textual="true"/>
      <number:text> </number:text>
      <number:year number:style="long"/>
    </number:date-style>
    <text:outline-style style:name="Default">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office:styles>
  <office:automatic-styles>
    <number:date-style number:automatic-order="true" style:name="nicedate">
      <number:day/>
      <number:text> </number:text>
      <number:month number:style="long" number:textual="true"/>
      <number:text> </number:text>
      <number:year number:style="long"/>
    </number:date-style>
    <number:date-style number:automatic-order="true" style:name="day">
      <number:day/>
      <number:text> </number:text>
      <number:month number:style="long" number:textual="true"/>
    </number:date-style>
    <number:date-style number:automatic-order="true" style:name="year">
      <number:year number:style="long"/>
    </number:date-style>
    <style:page-layout style:name="layout">
      <style:page-layout-properties style:print-orientation="portrait" style:writing-mode="lr-tb" fo:background-color="transparent" fo:margin-bottom="12.5mm" fo:margin-left="42mm" fo:margin-right="13mm" fo:margin-top="4.5mm" fo:page-height="297mm" fo:page-width="210mm">
        </style:page-layout-properties>
    </style:page-layout>
    <style:page-layout style:name="pagelayout">
      <style:page-layout-properties style:print-orientation="portrait" style:writing-mode="lr-tb" fo:background-color="transparent" fo:margin-bottom="12.5mm" fo:margin-left="42mm" fo:margin-right="13mm" fo:margin-top="7.5mm" fo:page-height="297mm" fo:page-width="210mm">
        </style:page-layout-properties>
    </style:page-layout>
    <style:style style:family="graphic" style:name="logo">
      <style:graphic-properties style:horizontal-pos="left" style:horizontal-rel="page" style:vertical-pos="top" style:vertical-rel="page"/>
    </style:style>
    <style:style style:family="table" style:name="header">
      <style:table-properties style:width="210mm" table:align="margins" fo:margin-left="-35mm" fo:margin-right="-13mm"/>
    </style:style>
    <style:style style:family="table" style:name="footer">
      <style:table-properties style:width="210mm" table:align="margins" fo:margin-left="-35mm" fo:margin-right="-13mm"/>
    </style:style>
    <style:style style:family="table-column" style:name="header.A">
      <style:table-column-properties style:column-width="35mm"/>
    </style:style>
    <style:style style:family="table-cell" style:name="header.A">
      <style:table-cell-properties fo:border-bottom="none" fo:border-left="none" fo:border-right="none" fo:border-top="none" fo:padding-top="3mm"/>
    </style:style>
    <style:style style:family="table-cell" style:name="header.C">
      <style:table-cell-properties fo:border-bottom="0.35mm solid #f7931d" fo:border-left="none" fo:border-right="none" fo:border-top="none" fo:padding-top="2mm"/>
    </style:style>
    <style:style style:family="table-row" style:name="high">
      <style:table-row-properties style:row-height="13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olumn" style:name="footer.A">
      <style:table-column-properties style:column-width="35mm"/>
    </style:style>
    <style:style style:family="table-column" style:name="footer.B">
      <style:table-column-properties style:column-width="168mm"/>
    </style:style>
    <style:style style:family="table-cell" style:name="cell">
      <style:table-cell-properties fo:border-bottom="none" fo:border-left="none" fo:border-right="none" fo:border-top="none"/>
    </style:style>
    <style:style style:family="table-cell" style:name="headerbottom">
      <style:table-cell-properties fo:border-bottom="0.35mm solid #f7931d" fo:border-left="none" fo:border-right="none" fo:border-top="none"/>
    </style:style>
    <style:style style:family="table-cell" style:name="footertop">
      <style:table-cell-properties fo:border-bottom="none" fo:border-left="none" fo:border-right="none" fo:border-top="0.35mm solid #f7931d"/>
    </style:style>
  </office:automatic-styles>
  <office:master-styles>
    <style:master-page style:name="Standard" style:next-style-name="page" style:page-layout-name="layout">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
                <draw:frame draw:style-name="logo" svg:height="21mm" svg:width="32mm" text:anchor-type="as-char">
                  <draw:image xlink:href="Pictures/maintiendrai-oranje.png" xlink:type="simple"/>
                </draw:frame>
              </text:p>
            </table:table-cell>
            <table:table-cell office:value-type="string" table:style-name="headerbottom">
              <text:p text:style-name="staatscourant-titel">
                <text:user-field-get text:name="titel"/>
              </text:p>
              <text:p text:style-name="staatscourant-subtitel">
                <text:user-field-get text:name="subtitel"/>
              </text:p>
            </table:table-cell>
            <table:table-cell office:value-type="string" table:style-name="header.C">
              <text:p text:style-name="headerright">
                <text:span text:style-name="nr">Nr. <text:user-field-get text:name="OVERHEIDop.publicationIssue"/></text:span>
                <text:line-break/>
                <text:user-field-get style:data-style-name="day" text:name="DCTERMS.W3CDTF/DCTERMS.available"/>
                <text:line-break/>
                <text:user-field-get style:data-style-name="year" text:name="DCTERMS.W3CDTF/DCTERMS.available"/>
                <text:line-break/>
              </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cell">
              <text:p>
                <text:span text:style-name="boldorange">
                  <text:page-number text:select-page="current"/>
                </text:span>
              </text:p>
            </table:table-cell>
            <table:table-cell office:value-type="string" table:style-name="footertop">
              <text:p text:style-name="footer">
                <text:span text:style-name="uitgave">
                  <text:user-field-get text:name="OVERHEIDop.publicationName"/>
                  <text:user-field-get text:name="OVERHEIDop.jaargang"/>
                  <text:span>Nr. </text:span>
                  <text:user-field-get text:name="OVERHEIDop.publicationIssue"/>
                </text:span>
                <text:user-field-get style:data-style-name="nicedate" text:name="DCTERMS.W3CDTF/DCTERMS.available"/>
              </text:p>
            </table:table-cell>
          </table:table-row>
        </table:table>
      </style:footer>
    </style:master-page>
    <style:master-page style:name="page" style:page-layout-name="pagelayout">
      <style:header>
        <table:table table:protected="true" table:style-name="header">
          <table:table-column table:style-name="header.A"/>
          <table:table-column table:style-name="footer.B"/>
          <table:table-row table:style-name="high">
            <table:table-cell office:value-type="string" table:number-rows-spanned="2" table:style-name="cell">
              <text:p>
                <draw:frame draw:style-name="logo" svg:height="21mm" svg:width="32mm" text:anchor-type="as-char">
                  <draw:image xlink:href="Pictures/maintiendrai-grijs.png" xlink:type="simple"/>
                </draw:frame>
              </text:p>
            </table:table-cell>
            <table:table-cell office:value-type="string" table:style-name="headerbottom">
          </table:table-cell>
          </table:table-row>
          <table:table-row>
            <table:covered-table-cell/>
            <table:table-cell office:value-type="string" table:style-name="cell">
          </table:table-cell>
          </table:table-row>
        </table:table>
      </style:header>
      <style:footer>
        <table:table table:protected="true" table:style-name="footer">
          <table:table-column table:style-name="footer.A"/>
          <table:table-column table:style-name="footer.B"/>
          <table:table-row>
            <table:table-cell office:value-type="string" table:style-name="cell">
              <text:p>
                <text:span text:style-name="boldorange">
                  <text:page-number text:select-page="current"/>
                </text:span>
              </text:p>
            </table:table-cell>
            <table:table-cell office:value-type="string" table:style-name="footertop">
              <text:p text:style-name="footer">
                <text:span text:style-name="uitgave">
                  <text:user-field-get text:name="OVERHEIDop.publicationName"/>
                  <text:user-field-get text:name="OVERHEIDop.jaargang"/>
                  <text:span>Nr. </text:span>
                  <text:user-field-get text:name="OVERHEIDop.publicationIssue"/>
                </text:span>
                <text:user-field-get style:data-style-name="nicedate" text:name="DCTERMS.W3CDTF/DCTERMS.available"/>
              </text:p>
            </table:table-cell>
          </table:table-row>
        </table:table>
      </style:footer>
    </style:master-page>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VERKEERSBESLUIT GEMEENTE VLISSINGEN</meta:user-defined>
    <meta:user-defined meta:name="OVERHEIDop.doctype">Officiële Publicaties, versie 1.1</meta:user-defined>
    <meta:user-defined meta:name="DCTERMS.W3CDTF/OVERHEIDop.jaargang">2013</meta:user-defined>
    <meta:user-defined meta:name="DCTERMS.W3CDTF/DCTERMS.available">17-07-2013</meta:user-defined>
    <meta:user-defined meta:name="OVERHEIDop.publicationIssue">20499</meta:user-defined>
    <meta:user-defined meta:name="OVERHEIDop.StcrtID/DC.identifier">stcrt-2013-20499</meta:user-defined>
    <meta:user-defined meta:name="OVERHEID.Organisatietype/OVERHEID.organisationType">gemeente</meta:user-defined>
    <meta:user-defined meta:name="OVERHEID.Gemeente/OVERHEID.authority">Vlissingen</meta:user-defined>
    <meta:user-defined meta:name="OVERHEID.Gemeente/DC.creator">Vlissingen</meta:user-defined>
    <meta:user-defined meta:name="OVERHEID.TaxonomieBeleidsagenda/OVERHEID.category">Verkeer | Weg</meta:user-defined>
    <meta:user-defined meta:name="OVERHEID.EPSG28992/DC.spatial">30022 385934</meta:user-defined>
    <meta:user-defined meta:name="OVERHEIDvb.TypeVerkeersbesluit/OVERHEIDvb.typeVerkeersbesluit">aanbrengen van voorzieningen ter regeling van het verkeer (fysieke maatregel)</meta:user-defined>
    <meta:user-defined meta:name="OVERHEIDvb.VereisteVanBesluit/OVERHEIDvb.vereisteVanBesluit">Wegenverkeerswet 1994, art. 15, lid 1</meta:user-defined>
    <meta:user-defined meta:name="xs:date/OVERHEIDop.startdatum">2013-07-17</meta:user-defined>
    <meta:user-defined meta:name="xs:date/OVERHEIDop.einddatum">2013-08-28</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DC.source">Wegenverkeerswet 1994, art. 18, lid 1</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op.externeBijlage">exb-2013-7126</meta:user-defined>
    <meta:user-defined meta:name="OVERHEIDop.versieInformatie"/>
  </office:meta>
</office:document-meta>
</file>