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030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306</text:p>
          </table:table-cell>
        </table:table-row>
        <table:table-row table:style-name="staatscourant.koprow1">
          <table:covered-table-cell/>
          <table:covered-table-cell/>
          <table:table-cell office:value-type="string" table:style-name="staatscourant.publicatiedatumcel">
            <text:p>19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2mm" svg:width="49mm" text:anchor-type="paragraph" style:rel-height="scale" style:rel-width="scale"><draw:image draw:filter-name="PNG - Portable Network Graphics" xlink:actuate="onLoad" xlink:href="Pictures/stcrt-2013-20306-001.png" xlink:show="embed" xlink:type="simple"/></draw:frame>Vaststelling bestemmingsplan ‘Wijziging Buitengebied 2009, Oude Deventerweg 11’ te Haarle, Hellendoorn</text:h>
      <text:p text:style-name="ifm_p_mt.11.1mm_ifm">Bij het loket Bouwen, milieu en openbare ruimte in het huis voor Cultuur en Bestuur aan de Willem Alexanderstraat 7 in Nijverdal ligt met ingang van zaterdag 20 juli 2013 gedurende zes weken, derhalve tot en met vrijdag 30 augustus 2013, voor een ieder ter inzage het besluit van burgemeester en wethouders van de gemeente Hellendoorn van 9 juli 2013, nummer 13INT02392 tot vaststelling van het bestemmingsplan "Wijziging Buitengebied 2009, Oude Deventerweg 11".</text:p>
      <text:p text:style-name="ifm_p_ifm">Het loket is geopend op werkdagen van 09.00 uur tot 12.00 uur en buiten deze tijden op afspraak, telefoon 0548-630 214.</text:p>
      <text:p text:style-name="ifm_p_mt.3.7mm_ifm">U kunt het vastgestelde bestemmingsplan met de unieke naam: NL.IMRO.0163.WPBUOUDEDEVWEG11-VG01 inzien op ruimtelijkeplannen.nl via de link: http://iturl.nl/snEjW. Downloaden en inzien van het ontwerpbestemmingsplan is mogelijk via de link: http://iturl.nl/sn74h8.</text:p>
      <text:p text:style-name="ifm_p_mt.3.7mm_ifm">Het betreft een wijziging van het bestemmingsplan "Buitengebied 2009". Het plangebied wordt begrensd door het nu nog bestaande agrarische bouwvlak op het perceel Oude Deventerweg 11/11a te Haarle. Met dit bestemmingsplan wordt beoogd de agrarische bestemming op het perceel te beëindigen en de bestaande bedrijfswoningen om te vormen naar burgerwoningen door het toekennen van de bestemming "Wonen". De overige niet bebouwde gronden behouden de bestemming "Agrarisch", nu zonder bouwmogelijkheden.</text:p>
      <text:p text:style-name="ifm_p_mt.3.7mm_ifm">Aangezien niemand tijdig een zienswijze omtrent het ontwerpbestemmingsplan heeft kenbaar gemaakt bij burgemeester en wethouders, kunnen uitsluitend belanghebbenden aan wie redelijkerwijs niet kan worden verweten dat zij niet tijdig hun zienswijze bij burgemeester en wethouders naar voren hebben kunnen brengen gedurende de termijn van terinzageligging schriftelijk beroep instellen bij de Afdeling bestuursrechtspraak van de Raad van State, Postbus 20019, 2500 EA ’s-Gravenhage (6:13 Awb).</text:p>
      <text:p text:style-name="ifm_p_mt.3.7mm_ifm">Het beroepschrift dient te zijn ondertekend en dient tenminste de volgende gegevens te bevatten:</text:p>
      <text:p text:style-name="ifm_p_indent.-5mm_mleft.5mm_ifm">–<text:tab/>uw naam en adres;</text:p>
      <text:p text:style-name="ifm_p_indent.-5mm_mleft.5mm_ifm">–<text:tab/>een dagtekening;</text:p>
      <text:p text:style-name="ifm_p_indent.-5mm_mleft.5mm_ifm">–<text:tab/>een omschrijving van het bestreden besluit;</text:p>
      <text:p text:style-name="ifm_p_indent.-5mm_mleft.5mm_ifm">–<text:tab/>de gronden waarop uw beroep stoelt (de motivering).</text:p>
      <text:p text:style-name="ifm_p_mt.3.7mm_ifm">Het bestemmingsplan treedt in werking met ingang van de dag na die waarop de beroepstermijn afloopt. Het indienen van een beroepschrift schorst het in werking treden van het bestemmingsplan niet. Daartoe kan, eveneens gedurende de termijn van terinzagelegging, een verzoek om schorsing en/of voorlopige voorziening worden ingediend bij de Voorzitter van de Afdeling bestuursrechtspraak van de Raad van Stat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0306</text:span><text:tab/>19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0306</text:span><text:tab/>19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bestemmingsplan ‘Wijziging Buitengebied 2009, Oude Deventerweg 11’ te Haarle, Hellendoorn</dc:title>
    <meta:user-defined meta:name="OVERHEID.Gemeente/DC.creator">Hellendoor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7448RK11</meta:user-defined>
    <meta:user-defined meta:name="OVERHEIDop.StcrtID/DCTERMS.isReplacedBy"/>
    <meta:user-defined meta:name="OVERHEIDop.StcrtID/DCTERMS.requires"/>
    <meta:user-defined meta:name="OVERHEIDop.pagina"/>
    <meta:user-defined meta:name="OVERHEIDop.StcrtID/DC.identifier">stcrt-2013-2030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0306</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bestemmingsplan ‘Wijziging Buitengebied 2009, Oude Deventerweg 11’ te Haarle, Hellendoorn</meta:user-defined>
    <meta:user-defined meta:name="DCTERMS.alternative">Vaststelling bestemmingsplan ‘Wijziging Buitengebied 2009, Oude Deventerweg 11’ te Haarle, Hellendoorn</meta:user-defined>
    <meta:user-defined meta:name="DCTERMS.W3CDTF/DCTERMS.available">2013-07-19</meta:user-defined>
    <meta:user-defined meta:name="OVERHEIDop.Ruimtelijkplan/OVERHEIDop.bekendmakingBetreffendePlan">NL.IMRO.0163.WPBUOUDEDEVWEG11-VG01</meta:user-defined>
  </office:meta>
</office:document-meta>
</file>